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11 6 4 2 2 2 2 2 4"/>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Times" svg:font-family="Times" style:font-family-generic="system" style:font-pitch="variable" svg:panose-1="0 0 5 0 0 0 0 2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justify" fo:margin-top="0.0395in" fo:margin-bottom="0.0395in"/>
      <style:text-properties style:font-name="Times New Roman" fo:font-weight="bold" style:font-weight-asian="bold" fo:color="#000000" fo:letter-spacing="-0.0013in" fo:font-size="16pt" style:font-size-asian="16pt" style:font-size-complex="16pt"/>
    </style:style>
    <style:style style:name="P2" style:parent-style-name="Standard" style:family="paragraph">
      <style:paragraph-properties fo:text-align="justify" fo:margin-top="0.0395in" fo:margin-bottom="0.0395in"/>
    </style:style>
    <style:style style:name="T3" style:parent-style-name="Policepardéfaut" style:family="text">
      <style:text-properties style:font-name="Times New Roman" fo:color="#000000" fo:letter-spacing="-0.0013in"/>
    </style:style>
    <style:style style:name="T4" style:parent-style-name="Policepardéfaut" style:family="text">
      <style:text-properties style:font-name="Times New Roman" fo:color="#000000" style:letter-kerning="false"/>
    </style:style>
    <style:style style:name="T5" style:parent-style-name="Policepardéfaut" style:family="text">
      <style:text-properties style:font-name="Times New Roman" fo:color="#000000" fo:letter-spacing="-0.0013in"/>
    </style:style>
    <style:style style:name="P6" style:parent-style-name="Standard" style:family="paragraph">
      <style:paragraph-properties fo:text-align="justify" fo:margin-top="0.0395in" fo:margin-bottom="0.0395in"/>
    </style:style>
    <style:style style:name="T7" style:parent-style-name="Policepardéfaut" style:family="text">
      <style:text-properties style:font-name="Times New Roman" fo:color="#0B4CB4" fo:letter-spacing="-0.0013in" style:text-underline-type="single" style:text-underline-style="solid" style:text-underline-width="auto" style:text-underline-mode="continuous"/>
    </style:style>
    <style:style style:name="T8" style:parent-style-name="Policepardéfaut" style:family="text">
      <style:text-properties style:font-name="Times New Roman" fo:color="#000000" fo:letter-spacing="-0.0013in"/>
    </style:style>
    <style:style style:name="P9" style:parent-style-name="Standard" style:family="paragraph">
      <style:paragraph-properties fo:text-align="justify" fo:margin-top="0.0395in" fo:margin-bottom="0.0395in"/>
      <style:text-properties style:font-name="Times New Roman" fo:color="#000000" style:letter-kerning="false"/>
    </style:style>
    <style:style style:name="P10" style:parent-style-name="Standard" style:family="paragraph">
      <style:paragraph-properties fo:text-align="justify" fo:margin-top="0.0395in" fo:margin-bottom="0.0395in"/>
    </style:style>
    <style:style style:name="T11" style:parent-style-name="Policepardéfaut" style:family="text">
      <style:text-properties style:font-name="Times New Roman" fo:color="#000000" fo:letter-spacing="-0.0013in" fo:font-size="11pt" style:font-size-asian="11pt"/>
    </style:style>
    <style:style style:name="T12" style:parent-style-name="Policepardéfaut" style:family="text">
      <style:text-properties style:font-name="Times New Roman" fo:color="#000000" fo:letter-spacing="-0.0013in" fo:font-size="11pt" style:font-size-asian="11pt"/>
    </style:style>
    <style:style style:name="T13" style:parent-style-name="Policepardéfaut" style:family="text">
      <style:text-properties style:font-name="Times New Roman" fo:color="#000000" fo:letter-spacing="-0.0013in" fo:font-size="11pt" style:font-size-asian="11pt" fo:language="en" fo:country="US"/>
    </style:style>
    <style:style style:name="P14" style:parent-style-name="Standard" style:family="paragraph">
      <style:paragraph-properties fo:text-align="justify" fo:margin-top="0.0395in" fo:margin-bottom="0.0395in"/>
      <style:text-properties style:font-name="Times New Roman" fo:color="#000000" fo:letter-spacing="-0.0013in" fo:font-size="11pt" style:font-size-asian="11pt" fo:language="en" fo:country="US"/>
    </style:style>
    <style:style style:name="P15" style:parent-style-name="Standard" style:family="paragraph">
      <style:paragraph-properties fo:text-align="justify" fo:margin-top="0.0395in" fo:margin-bottom="0.0395in"/>
      <style:text-properties style:font-name="Times New Roman" fo:color="#000000" fo:letter-spacing="-0.0013in" fo:font-size="11pt" style:font-size-asian="11pt" fo:language="en" fo:country="US"/>
    </style:style>
    <style:style style:name="P16" style:parent-style-name="Standard" style:family="paragraph">
      <style:paragraph-properties fo:text-align="justify" fo:margin-top="0.0395in" fo:margin-bottom="0.0395in"/>
      <style:text-properties style:font-name="Times New Roman" fo:color="#000000" fo:letter-spacing="-0.0013in" fo:font-size="11pt" style:font-size-asian="11pt" fo:language="en" fo:country="US"/>
    </style:style>
    <style:style style:name="P17" style:parent-style-name="Standard" style:family="paragraph">
      <style:paragraph-properties fo:text-align="justify" fo:margin-top="0.0395in" fo:margin-bottom="0.0395in"/>
      <style:text-properties style:font-name="Times New Roman" fo:color="#000000" fo:letter-spacing="-0.0013in" fo:font-size="11pt" style:font-size-asian="11pt" fo:language="en" fo:country="US"/>
    </style:style>
    <style:style style:name="P18" style:parent-style-name="Standard" style:family="paragraph">
      <style:paragraph-properties fo:text-align="justify" fo:margin-top="0.0395in" fo:margin-bottom="0.0395in"/>
      <style:text-properties style:font-name="Times New Roman" fo:color="#000000" fo:letter-spacing="-0.0013in" fo:font-size="11pt" style:font-size-asian="11pt" fo:language="en" fo:country="US"/>
    </style:style>
    <style:style style:name="P19" style:parent-style-name="Standard" style:family="paragraph">
      <style:paragraph-properties fo:text-align="justify" fo:margin-top="0.118in" fo:margin-bottom="0.0395in"/>
      <style:text-properties style:font-name="Times New Roman" fo:font-weight="bold" style:font-weight-asian="bold" fo:color="#000000" style:letter-kerning="false" fo:font-size="16pt" style:font-size-asian="16pt" style:font-size-complex="16pt" fo:language="en" fo:country="US"/>
    </style:style>
    <style:style style:name="P20" style:parent-style-name="Standard" style:family="paragraph">
      <style:paragraph-properties fo:text-align="justify" fo:margin-top="0.0395in" fo:margin-bottom="0.0395in"/>
    </style:style>
    <style:style style:name="T21" style:parent-style-name="Policepardéfaut" style:family="text">
      <style:text-properties style:font-name="Times New Roman" fo:color="#000000" style:letter-kerning="false" fo:language="en" fo:country="US"/>
    </style:style>
    <style:style style:name="T22" style:parent-style-name="Policepardéfaut" style:family="text">
      <style:text-properties style:font-name="Times New Roman" fo:color="#0B4CB4" style:letter-kerning="false" style:text-underline-type="single" style:text-underline-style="solid" style:text-underline-width="auto" style:text-underline-mode="continuous" fo:language="en" fo:country="US"/>
    </style:style>
    <style:style style:name="T23" style:parent-style-name="Policepardéfaut" style:family="text">
      <style:text-properties style:font-name="Times New Roman" fo:color="#000000" style:letter-kerning="false" fo:language="en" fo:country="US"/>
    </style:style>
    <style:style style:name="T24" style:parent-style-name="Policepardéfaut" style:family="text">
      <style:text-properties style:font-name="Times New Roman" fo:color="#0B4CB4" style:letter-kerning="false" style:text-underline-type="single" style:text-underline-style="solid" style:text-underline-width="auto" style:text-underline-mode="continuous" fo:language="en" fo:country="US"/>
    </style:style>
    <style:style style:name="T25" style:parent-style-name="Policepardéfaut" style:family="text">
      <style:text-properties style:font-name="Times New Roman" fo:color="#000000" style:letter-kerning="false" fo:language="en" fo:country="US"/>
    </style:style>
    <style:style style:name="P26" style:parent-style-name="Standard" style:family="paragraph">
      <style:paragraph-properties fo:text-align="justify" fo:margin-top="0.0395in" fo:margin-bottom="0.0395in"/>
    </style:style>
    <style:style style:name="T27" style:parent-style-name="Policepardéfaut" style:family="text">
      <style:text-properties style:font-name="Times New Roman" fo:color="#000000" style:letter-kerning="false" fo:language="en" fo:country="US"/>
    </style:style>
    <style:style style:name="T28" style:parent-style-name="Policepardéfaut" style:family="text">
      <style:text-properties style:font-name="Times New Roman" fo:color="#000000" style:letter-kerning="false" fo:language="en" fo:country="US"/>
    </style:style>
    <style:style style:name="P29"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30"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31" style:parent-style-name="Standard" style:family="paragraph">
      <style:paragraph-properties fo:text-align="justify" fo:margin-top="0.0395in" fo:margin-bottom="0.0395in"/>
    </style:style>
    <style:style style:name="T32" style:parent-style-name="Policepardéfaut" style:family="text">
      <style:text-properties style:font-name="Times New Roman" fo:color="#000000" style:letter-kerning="false" fo:language="en" fo:country="US"/>
    </style:style>
    <style:style style:name="T33" style:parent-style-name="Policepardéfaut" style:family="text">
      <style:text-properties style:font-name="Times New Roman" fo:color="#000000" style:letter-kerning="false" fo:language="en" fo:country="US"/>
    </style:style>
    <style:style style:name="P34"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35" style:parent-style-name="Standard" style:family="paragraph">
      <style:paragraph-properties fo:text-align="justify" fo:margin-bottom="0.0395in"/>
    </style:style>
    <style:style style:name="T36" style:parent-style-name="Policepardéfaut" style:family="text">
      <style:text-properties style:font-name="Times New Roman" fo:color="#000000" style:letter-kerning="false" fo:font-size="11pt" style:font-size-asian="11pt" fo:language="en" fo:country="US"/>
    </style:style>
    <style:style style:name="T37" style:parent-style-name="Policepardéfaut" style:family="text">
      <style:text-properties style:font-name="Times New Roman" fo:color="#000000" style:letter-kerning="false" fo:font-size="11pt" style:font-size-asian="11pt" fo:language="en" fo:country="US"/>
    </style:style>
    <style:style style:name="T38" style:parent-style-name="Policepardéfaut" style:family="text">
      <style:text-properties style:font-name="Times New Roman" fo:color="#1B1B1B" style:letter-kerning="false" fo:font-size="11pt" style:font-size-asian="11pt" fo:language="en" fo:country="US"/>
    </style:style>
    <style:style style:name="T39" style:parent-style-name="Policepardéfaut" style:family="text">
      <style:text-properties style:font-name="Times New Roman" fo:color="#000000" style:letter-kerning="false" fo:font-size="11pt" style:font-size-asian="11pt" fo:language="en" fo:country="US"/>
    </style:style>
    <style:style style:name="P40"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41"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42"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43" style:parent-style-name="Standard" style:family="paragraph">
      <style:paragraph-properties fo:text-align="justify" fo:margin-top="0.118in" fo:margin-bottom="0.0395in"/>
      <style:text-properties style:font-name="Times New Roman" fo:font-weight="bold" style:font-weight-asian="bold" fo:color="#1A1A1A" style:letter-kerning="false" fo:font-size="16pt" style:font-size-asian="16pt" style:font-size-complex="16pt" fo:language="en" fo:country="US"/>
    </style:style>
    <style:style style:name="P44" style:parent-style-name="Standard" style:family="paragraph">
      <style:paragraph-properties fo:text-align="justify" fo:margin-top="0.0395in" fo:margin-bottom="0.0395in"/>
      <style:text-properties style:font-name="Times New Roman" fo:color="#1A1A1A" style:letter-kerning="false" fo:language="en" fo:country="US"/>
    </style:style>
    <style:style style:name="P45" style:parent-style-name="Standard" style:family="paragraph">
      <style:paragraph-properties fo:text-align="justify" fo:margin-top="0.0395in" fo:margin-bottom="0.0395in"/>
    </style:style>
    <style:style style:name="T46" style:parent-style-name="Policepardéfaut" style:family="text">
      <style:text-properties style:font-name="Times New Roman" fo:color="#1A1A1A" style:letter-kerning="false" fo:language="en" fo:country="US"/>
    </style:style>
    <style:style style:name="T47" style:parent-style-name="Policepardéfaut" style:family="text">
      <style:text-properties style:font-name="Times New Roman" fo:color="#103CC0" style:letter-kerning="false" style:text-underline-type="single" style:text-underline-style="solid" style:text-underline-width="auto" style:text-underline-mode="continuous" fo:language="en" fo:country="US"/>
    </style:style>
    <style:style style:name="P48" style:parent-style-name="Standard" style:family="paragraph">
      <style:paragraph-properties fo:text-align="justify" fo:margin-top="0.0395in" fo:margin-bottom="0.0395in"/>
      <style:text-properties style:font-name="Times New Roman" fo:color="#1A1A1A" style:letter-kerning="false" fo:language="en" fo:country="US"/>
    </style:style>
    <style:style style:name="P49" style:parent-style-name="Standard" style:family="paragraph">
      <style:paragraph-properties fo:text-align="justify"/>
      <style:text-properties style:font-name="Times New Roman" fo:color="#1A1A1A" style:letter-kerning="false" fo:font-size="11pt" style:font-size-asian="11pt" fo:language="en" fo:country="US"/>
    </style:style>
    <style:style style:name="P50" style:parent-style-name="Standard" style:family="paragraph">
      <style:paragraph-properties fo:text-align="justify"/>
      <style:text-properties style:font-name="Times New Roman" fo:color="#1A1A1A" style:letter-kerning="false" fo:font-size="11pt" style:font-size-asian="11pt" fo:language="en" fo:country="US"/>
    </style:style>
    <style:style style:name="P51" style:parent-style-name="Standard" style:family="paragraph">
      <style:paragraph-properties fo:text-align="justify"/>
      <style:text-properties style:font-name="Times New Roman" fo:color="#1A1A1A" style:letter-kerning="false" fo:font-size="11pt" style:font-size-asian="11pt" fo:language="en" fo:country="US"/>
    </style:style>
    <style:style style:name="P52" style:parent-style-name="Standard" style:family="paragraph">
      <style:paragraph-properties fo:text-align="justify"/>
      <style:text-properties style:font-name="Times New Roman" fo:color="#1A1A1A" style:letter-kerning="false" fo:font-size="11pt" style:font-size-asian="11pt" fo:language="en" fo:country="US"/>
    </style:style>
    <style:style style:name="P53" style:parent-style-name="Standard" style:family="paragraph">
      <style:paragraph-properties fo:text-align="justify"/>
      <style:text-properties style:font-name="Times New Roman" fo:color="#1A1A1A" style:letter-kerning="false" fo:font-size="11pt" style:font-size-asian="11pt" fo:language="en" fo:country="US"/>
    </style:style>
    <style:style style:name="P54" style:parent-style-name="Standard" style:family="paragraph">
      <style:paragraph-properties fo:text-align="justify"/>
      <style:text-properties style:font-name="Times New Roman" fo:color="#1A1A1A" style:letter-kerning="false" fo:font-size="11pt" style:font-size-asian="11pt" fo:language="en" fo:country="US"/>
    </style:style>
    <style:style style:name="P55"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fo:language="en" fo:country="US"/>
    </style:style>
    <style:style style:name="P56" style:parent-style-name="Standard" style:family="paragraph">
      <style:paragraph-properties fo:break-before="page" fo:text-align="justify" fo:margin-top="0.0395in" fo:margin-bottom="0.0395in"/>
    </style:style>
    <style:style style:name="T57" style:parent-style-name="Policepardéfaut" style:family="text">
      <style:text-properties style:font-name="Times New Roman" fo:font-weight="bold" style:font-weight-asian="bold" fo:color="#000000" style:letter-kerning="false" fo:font-size="16pt" style:font-size-asian="16pt" style:font-size-complex="16pt" fo:language="en" fo:country="US"/>
    </style:style>
    <style:style style:name="P58" style:parent-style-name="Standard" style:family="paragraph">
      <style:paragraph-properties fo:text-align="justify" fo:margin-top="0.0395in" fo:margin-bottom="0.0395in"/>
    </style:style>
    <style:style style:name="T59" style:parent-style-name="Policepardéfaut" style:family="text">
      <style:text-properties style:font-name="Times New Roman" fo:color="#181817" style:letter-kerning="false" fo:language="en" fo:country="US"/>
    </style:style>
    <style:style style:name="T60" style:parent-style-name="Policepardéfaut" style:family="text">
      <style:text-properties style:font-name="Times New Roman" fo:color="#181817" style:letter-kerning="false" fo:language="en" fo:country="US"/>
    </style:style>
    <style:style style:name="T61" style:parent-style-name="Policepardéfaut" style:family="text">
      <style:text-properties style:font-name="Times New Roman" fo:color="#0B4CB4" style:letter-kerning="false" style:text-underline-type="single" style:text-underline-style="solid" style:text-underline-width="auto" style:text-underline-mode="continuous" fo:language="en" fo:country="US"/>
    </style:style>
    <style:style style:name="P62" style:parent-style-name="Standard" style:family="paragraph">
      <style:paragraph-properties fo:text-align="justify" fo:margin-top="0.0395in" fo:margin-bottom="0.0395in"/>
      <style:text-properties style:font-name="Times New Roman" fo:color="#181817" style:letter-kerning="false" fo:language="en" fo:country="US"/>
    </style:style>
    <style:style style:name="P63" style:parent-style-name="Standard" style:family="paragraph">
      <style:paragraph-properties fo:text-align="justify" fo:margin-top="0.0395in" fo:margin-bottom="0.0395in"/>
      <style:text-properties style:font-name="Times New Roman" fo:color="#181817" style:letter-kerning="false" fo:font-size="11pt" style:font-size-asian="11pt" fo:language="en" fo:country="US"/>
    </style:style>
    <style:style style:name="P64" style:parent-style-name="Standard" style:family="paragraph">
      <style:paragraph-properties fo:text-align="justify" fo:margin-top="0.0395in" fo:margin-bottom="0.0395in"/>
      <style:text-properties style:font-name="Times New Roman" fo:color="#181817" style:letter-kerning="false" fo:font-size="11pt" style:font-size-asian="11pt" fo:language="en" fo:country="US"/>
    </style:style>
    <style:style style:name="P65" style:parent-style-name="Standard" style:family="paragraph">
      <style:paragraph-properties fo:text-align="justify" fo:margin-top="0.0395in" fo:margin-bottom="0.0395in"/>
    </style:style>
    <style:style style:name="T66" style:parent-style-name="Policepardéfaut" style:family="text">
      <style:text-properties style:font-name="Times New Roman" fo:color="#000000" style:letter-kerning="false" fo:font-size="11pt" style:font-size-asian="11pt" fo:language="en" fo:country="US"/>
    </style:style>
    <style:style style:name="T67" style:parent-style-name="Policepardéfaut" style:family="text">
      <style:text-properties style:font-name="Times New Roman" fo:color="#000000" style:letter-kerning="false" fo:font-size="11pt" style:font-size-asian="11pt" fo:language="en" fo:country="US"/>
    </style:style>
    <style:style style:name="T68" style:parent-style-name="Policepardéfaut" style:family="text">
      <style:text-properties style:font-name="Times New Roman" fo:font-style="italic" style:font-style-asian="italic" fo:color="#000000" style:letter-kerning="false" fo:font-size="11pt" style:font-size-asian="11pt" fo:language="en" fo:country="US"/>
    </style:style>
    <style:style style:name="P69" style:parent-style-name="Standard" style:family="paragraph">
      <style:paragraph-properties fo:text-align="justify" fo:margin-top="0.0395in" fo:margin-bottom="0.0395in"/>
    </style:style>
    <style:style style:name="T70" style:parent-style-name="Policepardéfaut" style:family="text">
      <style:text-properties style:font-name="Times New Roman" fo:color="#000000" style:letter-kerning="false" fo:font-size="11pt" style:font-size-asian="11pt" fo:language="en" fo:country="US"/>
    </style:style>
    <style:style style:name="T71"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72" style:parent-style-name="Policepardéfaut" style:family="text">
      <style:text-properties style:font-name="Times New Roman" fo:color="#000000" style:letter-kerning="false" fo:font-size="11pt" style:font-size-asian="11pt" fo:language="en" fo:country="US"/>
    </style:style>
    <style:style style:name="P73" style:parent-style-name="Standard" style:family="paragraph">
      <style:paragraph-properties fo:text-align="justify" fo:margin-top="0.0395in" fo:margin-bottom="0.0395in"/>
    </style:style>
    <style:style style:name="T74" style:parent-style-name="Policepardéfaut" style:family="text">
      <style:text-properties style:font-name="Times New Roman" fo:color="#000000" style:letter-kerning="false" fo:font-size="11pt" style:font-size-asian="11pt" fo:language="en" fo:country="US"/>
    </style:style>
    <style:style style:name="T75" style:parent-style-name="Policepardéfaut" style:family="text">
      <style:text-properties style:font-name="Times New Roman" fo:color="#000000" style:letter-kerning="false" fo:font-size="11pt" style:font-size-asian="11pt" fo:language="en" fo:country="US"/>
    </style:style>
    <style:style style:name="T76"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77" style:parent-style-name="Policepardéfaut" style:family="text">
      <style:text-properties style:font-name="Times New Roman" fo:color="#000000" style:letter-kerning="false" fo:font-size="11pt" style:font-size-asian="11pt" fo:language="en" fo:country="US"/>
    </style:style>
    <style:style style:name="T78"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79" style:parent-style-name="Policepardéfaut" style:family="text">
      <style:text-properties style:font-name="Times New Roman" fo:color="#000000" style:letter-kerning="false" fo:font-size="11pt" style:font-size-asian="11pt" fo:language="en" fo:country="US"/>
    </style:style>
    <style:style style:name="P80" style:parent-style-name="Standard" style:family="paragraph">
      <style:paragraph-properties fo:text-align="justify" fo:margin-top="0.0395in" fo:margin-bottom="0.0395in"/>
    </style:style>
    <style:style style:name="T81" style:parent-style-name="Policepardéfaut" style:family="text">
      <style:text-properties style:font-name="Times New Roman" fo:color="#000000" style:letter-kerning="false" fo:font-size="11pt" style:font-size-asian="11pt" fo:language="en" fo:country="US"/>
    </style:style>
    <style:style style:name="T82" style:parent-style-name="Policepardéfaut" style:family="text">
      <style:text-properties style:font-name="Times New Roman" fo:color="#000000" style:letter-kerning="false" fo:font-size="11pt" style:font-size-asian="11pt" fo:language="en" fo:country="US"/>
    </style:style>
    <style:style style:name="T83" style:parent-style-name="Policepardéfaut" style:family="text">
      <style:text-properties style:font-name="Times New Roman" fo:font-style="italic" style:font-style-asian="italic" fo:color="#000000" style:letter-kerning="false" fo:font-size="11pt" style:font-size-asian="11pt" fo:language="en" fo:country="US"/>
    </style:style>
    <style:style style:name="P84" style:parent-style-name="Standard" style:family="paragraph">
      <style:paragraph-properties fo:text-align="justify" fo:margin-top="0.0395in" fo:margin-bottom="0.0395in"/>
    </style:style>
    <style:style style:name="T85" style:parent-style-name="Policepardéfaut" style:family="text">
      <style:text-properties style:font-name="Times New Roman" fo:color="#000000" style:letter-kerning="false" fo:font-size="11pt" style:font-size-asian="11pt" fo:language="en" fo:country="US"/>
    </style:style>
    <style:style style:name="T86"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87" style:parent-style-name="Policepardéfaut" style:family="text">
      <style:text-properties style:font-name="Times New Roman" fo:color="#000000" style:letter-kerning="false" fo:font-size="11pt" style:font-size-asian="11pt" fo:language="en" fo:country="US"/>
    </style:style>
    <style:style style:name="T88" style:parent-style-name="Policepardéfaut" style:family="text">
      <style:text-properties style:font-name="Times New Roman" fo:color="#000000" style:letter-kerning="false" fo:font-size="11pt" style:font-size-asian="11pt" fo:language="en" fo:country="US"/>
    </style:style>
    <style:style style:name="P89" style:parent-style-name="Standard" style:family="paragraph">
      <style:paragraph-properties fo:text-align="justify" fo:margin-top="0.0395in" fo:margin-bottom="0.0395in"/>
    </style:style>
    <style:style style:name="T90" style:parent-style-name="Policepardéfaut" style:family="text">
      <style:text-properties style:font-name="Times New Roman" fo:color="#000000" style:letter-kerning="false" fo:font-size="11pt" style:font-size-asian="11pt" fo:language="en" fo:country="US"/>
    </style:style>
    <style:style style:name="P91" style:parent-style-name="Standard" style:family="paragraph">
      <style:paragraph-properties fo:text-align="justify" fo:margin-bottom="0.0395in"/>
      <style:text-properties style:font-name="Times New Roman" fo:font-size="16pt" style:font-size-asian="16pt" style:font-size-complex="16pt" fo:language="en" fo:country="US"/>
    </style:style>
    <style:style style:name="P92" style:parent-style-name="Standard" style:family="paragraph">
      <style:paragraph-properties fo:text-align="justify" fo:margin-top="0.0395in" fo:margin-bottom="0.0395in"/>
    </style:style>
    <style:style style:name="T93" style:parent-style-name="Policepardéfaut" style:family="text">
      <style:text-properties style:font-name="Times New Roman" fo:font-weight="bold" style:font-weight-asian="bold" fo:color="#000000" style:letter-kerning="false" fo:font-size="16pt" style:font-size-asian="16pt" style:font-size-complex="16pt" fo:language="en" fo:country="US"/>
    </style:style>
    <style:style style:name="P94" style:parent-style-name="Standard" style:family="paragraph">
      <style:paragraph-properties fo:text-align="justify" fo:margin-top="0.0395in" fo:margin-bottom="0.0395in" fo:margin-right="0.4909in"/>
    </style:style>
    <style:style style:name="T95" style:parent-style-name="Policepardéfaut" style:family="text">
      <style:text-properties style:font-name="Times New Roman" fo:color="#000000" style:letter-kerning="false" fo:language="en" fo:country="US"/>
    </style:style>
    <style:style style:name="T96" style:parent-style-name="Policepardéfaut" style:family="text">
      <style:text-properties style:font-name="Times New Roman" fo:color="#000000" fo:letter-spacing="0.0458in" fo:language="en" fo:country="US"/>
    </style:style>
    <style:style style:name="T97" style:parent-style-name="Policepardéfaut" style:family="text">
      <style:text-properties style:font-name="Times New Roman" fo:color="#000000" style:letter-kerning="false" fo:language="en" fo:country="US"/>
    </style:style>
    <style:style style:name="T98" style:parent-style-name="Policepardéfaut" style:family="text">
      <style:text-properties style:font-name="Times New Roman" fo:color="#000000" style:letter-kerning="false" fo:language="en" fo:country="US"/>
    </style:style>
    <style:style style:name="P99" style:parent-style-name="Standard" style:family="paragraph">
      <style:paragraph-properties fo:text-align="justify" fo:margin-top="0.0395in" fo:margin-bottom="0.0395in" fo:line-height="120%"/>
    </style:style>
    <style:style style:name="T100" style:parent-style-name="Policepardéfaut" style:family="text">
      <style:text-properties style:font-name="Times New Roman" fo:color="#000000" style:letter-kerning="false" fo:language="en" fo:country="US"/>
    </style:style>
    <style:style style:name="T101" style:parent-style-name="Policepardéfaut" style:family="text">
      <style:text-properties style:font-name="Times New Roman" fo:color="#000000" fo:letter-spacing="0.0027in" fo:language="en" fo:country="US"/>
    </style:style>
    <style:style style:name="T102" style:parent-style-name="Policepardéfaut" style:family="text">
      <style:text-properties style:font-name="Times New Roman" fo:color="#000000" style:letter-kerning="false" fo:language="en" fo:country="US"/>
    </style:style>
    <style:style style:name="T103" style:parent-style-name="Policepardéfaut" style:family="text">
      <style:text-properties style:font-name="Times New Roman" fo:color="#000000" fo:letter-spacing="0.0076in" fo:language="en" fo:country="US"/>
    </style:style>
    <style:style style:name="T104" style:parent-style-name="Policepardéfaut" style:family="text">
      <style:text-properties style:font-name="Times New Roman" fo:color="#000000" style:letter-kerning="false" fo:language="en" fo:country="US"/>
    </style:style>
    <style:style style:name="T105" style:parent-style-name="Policepardéfaut" style:family="text">
      <style:text-properties style:font-name="Times New Roman" fo:color="#000000" fo:letter-spacing="0.0256in" fo:language="en" fo:country="US"/>
    </style:style>
    <style:style style:name="T106" style:parent-style-name="Policepardéfaut" style:family="text">
      <style:text-properties style:font-name="Times New Roman" fo:color="#000000" style:letter-kerning="false" fo:language="en" fo:country="US"/>
    </style:style>
    <style:style style:name="T107" style:parent-style-name="Policepardéfaut" style:family="text">
      <style:text-properties style:font-name="Times New Roman" fo:font-weight="bold" style:font-weight-asian="bold" fo:color="#000000" style:letter-kerning="false" fo:language="en" fo:country="US"/>
    </style:style>
    <style:style style:name="T108" style:parent-style-name="Policepardéfaut" style:family="text">
      <style:text-properties style:font-name="Times New Roman" fo:color="#000000" style:letter-kerning="false" fo:language="en" fo:country="US"/>
    </style:style>
    <style:style style:name="T109" style:parent-style-name="Policepardéfaut" style:family="text">
      <style:text-properties style:font-name="Times New Roman" fo:color="#000000" fo:letter-spacing="0.0104in" fo:language="en" fo:country="US"/>
    </style:style>
    <style:style style:name="T110" style:parent-style-name="Policepardéfaut" style:family="text">
      <style:text-properties style:font-name="Times New Roman" fo:color="#000000" style:letter-kerning="false" fo:language="en" fo:country="US"/>
    </style:style>
    <style:style style:name="P111" style:parent-style-name="Standard" style:family="paragraph">
      <style:paragraph-properties fo:text-align="justify" fo:margin-top="0.0395in" fo:margin-bottom="0.0395in" fo:line-height="120%"/>
    </style:style>
    <style:style style:name="T112" style:parent-style-name="Policepardéfaut" style:family="text">
      <style:text-properties style:font-name="Times New Roman" fo:color="#000000" style:letter-kerning="false" fo:language="en" fo:country="US"/>
    </style:style>
    <style:style style:name="T113" style:parent-style-name="Policepardéfaut" style:family="text">
      <style:text-properties style:font-name="Times New Roman" fo:color="#000000" style:letter-kerning="false" fo:language="en" fo:country="US"/>
    </style:style>
    <style:style style:name="P114" style:parent-style-name="Standard" style:family="paragraph">
      <style:paragraph-properties fo:text-align="justify" fo:margin-top="0.0395in" fo:margin-bottom="0.0395in" fo:line-height="120%"/>
    </style:style>
    <style:style style:name="T115" style:parent-style-name="Policepardéfaut" style:family="text">
      <style:text-properties style:font-name="Times New Roman" fo:font-style="italic" style:font-style-asian="italic" fo:color="#000000" style:letter-kerning="false" fo:language="en" fo:country="US"/>
    </style:style>
    <style:style style:name="T116" style:parent-style-name="Policepardéfaut" style:family="text">
      <style:text-properties style:font-name="Times New Roman" fo:font-style="italic" style:font-style-asian="italic" fo:color="#000000" fo:letter-spacing="-0.002in" fo:language="en" fo:country="US"/>
    </style:style>
    <style:style style:name="T117" style:parent-style-name="Policepardéfaut" style:family="text">
      <style:text-properties style:font-name="Times New Roman" fo:font-style="italic" style:font-style-asian="italic" fo:color="#000000" style:letter-kerning="false" fo:language="en" fo:country="US"/>
    </style:style>
    <style:style style:name="T118" style:parent-style-name="Policepardéfaut" style:family="text">
      <style:text-properties style:font-name="Times New Roman" fo:color="#000000" style:letter-kerning="false" fo:language="en" fo:country="US"/>
    </style:style>
    <style:style style:name="T119" style:parent-style-name="Policepardéfaut" style:family="text">
      <style:text-properties style:font-name="Times New Roman" fo:color="#000000" fo:letter-spacing="-0.002in" fo:language="en" fo:country="US"/>
    </style:style>
    <style:style style:name="T120" style:parent-style-name="Policepardéfaut" style:family="text">
      <style:text-properties style:font-name="Times New Roman" fo:color="#000000" style:letter-kerning="false" fo:language="en" fo:country="US"/>
    </style:style>
    <style:style style:name="T121" style:parent-style-name="Policepardéfaut" style:family="text">
      <style:text-properties style:font-name="Times New Roman" fo:color="#000000" style:letter-kerning="false" fo:language="en" fo:country="US"/>
    </style:style>
    <style:style style:name="P122" style:parent-style-name="Standard" style:family="paragraph">
      <style:paragraph-properties fo:text-align="justify" fo:margin-top="0.0395in" fo:margin-bottom="0.0395in" fo:margin-right="-0.9208in"/>
    </style:style>
    <style:style style:name="T123"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124" style:parent-style-name="Policepardéfaut" style:family="text">
      <style:text-properties style:font-name="Times New Roman" fo:color="#000000" style:letter-kerning="false" fo:font-size="11pt" style:font-size-asian="11pt" fo:language="en" fo:country="US"/>
    </style:style>
    <style:style style:name="T125" style:parent-style-name="Policepardéfaut" style:family="text">
      <style:text-properties style:font-name="Times New Roman" fo:color="#000000" fo:letter-spacing="-0.0041in" fo:font-size="11pt" style:font-size-asian="11pt" fo:language="en" fo:country="US"/>
    </style:style>
    <style:style style:name="T126" style:parent-style-name="Policepardéfaut" style:family="text">
      <style:text-properties style:font-name="Times New Roman" fo:color="#000000" fo:letter-spacing="0.0201in" fo:font-size="11pt" style:font-size-asian="11pt" fo:language="en" fo:country="US"/>
    </style:style>
    <style:style style:name="T127" style:parent-style-name="Policepardéfaut" style:family="text">
      <style:text-properties style:font-name="Times New Roman" fo:color="#000000" style:letter-kerning="false" fo:font-size="11pt" style:font-size-asian="11pt" fo:language="en" fo:country="US"/>
    </style:style>
    <style:style style:name="P128" style:parent-style-name="Standard" style:family="paragraph">
      <style:paragraph-properties fo:text-align="justify" fo:margin-top="0.0395in" fo:margin-bottom="0.0395in" fo:line-height="103%">
        <style:tab-stops>
          <style:tab-stop style:type="left" style:position="0.9916in"/>
        </style:tab-stops>
      </style:paragraph-properties>
      <style:text-properties style:font-name="Times New Roman" fo:color="#000000" style:letter-kerning="false" fo:font-size="11pt" style:font-size-asian="11pt" fo:language="en" fo:country="US"/>
    </style:style>
    <style:style style:name="P129" style:parent-style-name="Standard" style:family="paragraph">
      <style:paragraph-properties fo:text-align="justify" fo:margin-top="0.0395in" fo:margin-bottom="0.0395in" fo:line-height="103%">
        <style:tab-stops>
          <style:tab-stop style:type="left" style:position="0.9916in"/>
        </style:tab-stops>
      </style:paragraph-properties>
    </style:style>
    <style:style style:name="T130"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131"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132" style:parent-style-name="Policepardéfaut" style:family="text">
      <style:text-properties style:font-name="Times New Roman" fo:color="#000000" style:letter-kerning="false" fo:font-size="11pt" style:font-size-asian="11pt" fo:language="en" fo:country="US"/>
    </style:style>
    <style:style style:name="P133" style:parent-style-name="Standard" style:family="paragraph">
      <style:paragraph-properties fo:text-align="justify" fo:margin-top="0.0395in" fo:margin-bottom="0.0395in" fo:line-height="103%">
        <style:tab-stops>
          <style:tab-stop style:type="left" style:position="0.9916in"/>
        </style:tab-stops>
      </style:paragraph-properties>
    </style:style>
    <style:style style:name="T134" style:parent-style-name="Policepardéfaut" style:family="text">
      <style:text-properties style:font-name="Times New Roman" fo:color="#000000" style:letter-kerning="false" fo:font-size="11pt" style:font-size-asian="11pt" fo:language="en" fo:country="US"/>
    </style:style>
    <style:style style:name="T135" style:parent-style-name="Policepardéfaut" style:family="text">
      <style:text-properties style:font-name="Times New Roman" fo:color="#000000" style:letter-kerning="false" fo:font-size="11pt" style:font-size-asian="11pt" fo:language="en" fo:country="US"/>
    </style:style>
    <style:style style:name="T136"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137" style:parent-style-name="Policepardéfaut" style:family="text">
      <style:text-properties style:font-name="Times New Roman" fo:font-style="italic" style:font-style-asian="italic" fo:color="#000000" fo:letter-spacing="0.0013in" fo:font-size="11pt" style:font-size-asian="11pt" fo:language="en" fo:country="US"/>
    </style:style>
    <style:style style:name="T138" style:parent-style-name="Policepardéfaut" style:family="text">
      <style:text-properties style:font-name="Times New Roman" fo:color="#000000" fo:letter-spacing="0.0013in" fo:font-size="11pt" style:font-size-asian="11pt" fo:language="en" fo:country="US"/>
    </style:style>
    <style:style style:name="T139" style:parent-style-name="Policepardéfaut" style:family="text">
      <style:text-properties style:font-name="Times New Roman" fo:font-style="italic" style:font-style-asian="italic" fo:color="#000000" fo:letter-spacing="0.0013in" fo:font-size="11pt" style:font-size-asian="11pt" fo:language="en" fo:country="US"/>
    </style:style>
    <style:style style:name="T140" style:parent-style-name="Policepardéfaut" style:family="text">
      <style:text-properties style:font-name="Times New Roman" fo:color="#000000" style:letter-kerning="false" fo:font-size="11pt" style:font-size-asian="11pt" fo:language="en" fo:country="US"/>
    </style:style>
    <style:style style:name="T141" style:parent-style-name="Policepardéfaut" style:family="text">
      <style:text-properties style:font-name="Times New Roman" fo:color="#000000" fo:letter-spacing="-0.0069in" fo:font-size="11pt" style:font-size-asian="11pt" fo:language="en" fo:country="US"/>
    </style:style>
    <style:style style:name="T142" style:parent-style-name="Policepardéfaut" style:family="text">
      <style:text-properties style:font-name="Times New Roman" fo:color="#000000" fo:letter-spacing="-0.0104in" fo:font-size="11pt" style:font-size-asian="11pt" fo:language="en" fo:country="US"/>
    </style:style>
    <style:style style:name="T143" style:parent-style-name="Policepardéfaut" style:family="text">
      <style:text-properties style:font-name="Times New Roman" fo:color="#000000" style:letter-kerning="false" fo:font-size="11pt" style:font-size-asian="11pt" fo:language="en" fo:country="US"/>
    </style:style>
    <style:style style:name="P144" style:parent-style-name="Standard" style:family="paragraph">
      <style:paragraph-properties fo:text-align="justify" fo:margin-top="0.0395in" fo:margin-bottom="0.0395in" fo:line-height="103%">
        <style:tab-stops>
          <style:tab-stop style:type="left" style:position="0.9916in"/>
        </style:tab-stops>
      </style:paragraph-properties>
    </style:style>
    <style:style style:name="T145" style:parent-style-name="Policepardéfaut" style:family="text">
      <style:text-properties style:font-name="Times New Roman" fo:color="#000000" style:letter-kerning="false" fo:font-size="11pt" style:font-size-asian="11pt" fo:language="en" fo:country="US"/>
    </style:style>
    <style:style style:name="T146"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147" style:parent-style-name="Policepardéfaut" style:family="text">
      <style:text-properties style:font-name="Times New Roman" fo:color="#000000" fo:letter-spacing="-0.0229in" fo:font-size="11pt" style:font-size-asian="11pt" fo:language="en" fo:country="US"/>
    </style:style>
    <style:style style:name="T148" style:parent-style-name="Policepardéfaut" style:family="text">
      <style:text-properties style:font-name="Times New Roman" fo:color="#000000" style:letter-kerning="false" fo:font-size="11pt" style:font-size-asian="11pt" fo:language="en" fo:country="US"/>
    </style:style>
    <style:style style:name="T149" style:parent-style-name="Policepardéfaut" style:family="text">
      <style:text-properties style:font-name="Times New Roman" fo:color="#000000" fo:letter-spacing="0.0062in" fo:font-size="11pt" style:font-size-asian="11pt" fo:language="en" fo:country="US"/>
    </style:style>
    <style:style style:name="T150" style:parent-style-name="Policepardéfaut" style:family="text">
      <style:text-properties style:font-name="Times New Roman" fo:color="#000000" style:letter-kerning="false" fo:font-size="11pt" style:font-size-asian="11pt" fo:language="en" fo:country="US"/>
    </style:style>
    <style:style style:name="P151" style:parent-style-name="Standard" style:family="paragraph">
      <style:paragraph-properties fo:text-align="justify" fo:margin-top="0.0395in" fo:margin-bottom="0.0395in" fo:line-height="103%">
        <style:tab-stops>
          <style:tab-stop style:type="left" style:position="0.9916in"/>
        </style:tab-stops>
      </style:paragraph-properties>
    </style:style>
    <style:style style:name="T152" style:parent-style-name="Policepardéfaut" style:family="text">
      <style:text-properties style:font-name="Times New Roman" fo:color="#000000" style:letter-kerning="false" fo:font-size="11pt" style:font-size-asian="11pt" fo:language="en" fo:country="US"/>
    </style:style>
    <style:style style:name="T153" style:parent-style-name="Policepardéfaut" style:family="text">
      <style:text-properties style:font-name="Times New Roman" fo:color="#000000" style:letter-kerning="false" fo:font-size="11pt" style:font-size-asian="11pt" fo:language="en" fo:country="US"/>
    </style:style>
    <style:style style:name="T154"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155" style:parent-style-name="Policepardéfaut" style:family="text">
      <style:text-properties style:font-name="Times New Roman" fo:font-style="italic" style:font-style-asian="italic" fo:color="#000000" fo:letter-spacing="0.0013in" fo:font-size="11pt" style:font-size-asian="11pt" fo:language="en" fo:country="US"/>
    </style:style>
    <style:style style:name="T156" style:parent-style-name="Policepardéfaut" style:family="text">
      <style:text-properties style:font-name="Times New Roman" fo:color="#000000" style:letter-kerning="false" fo:font-size="11pt" style:font-size-asian="11pt" fo:language="en" fo:country="US"/>
    </style:style>
    <style:style style:name="P157"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158"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fo:language="en" fo:country="US"/>
    </style:style>
    <style:style style:name="P159"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160"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161" style:parent-style-name="Standard" style:family="paragraph">
      <style:paragraph-properties fo:text-align="justify" fo:margin-top="0.0395in" fo:margin-bottom="0.0395in"/>
    </style:style>
    <style:style style:name="T162" style:parent-style-name="Policepardéfaut" style:family="text">
      <style:text-properties style:font-name="Times New Roman" fo:color="#000000" style:letter-kerning="false" fo:language="en" fo:country="US"/>
    </style:style>
    <style:style style:name="P163" style:parent-style-name="Standard" style:family="paragraph">
      <style:paragraph-properties fo:text-align="justify" fo:margin-top="0.0395in" fo:margin-bottom="0.0395in"/>
    </style:style>
    <style:style style:name="T164" style:parent-style-name="Policepardéfaut" style:family="text">
      <style:text-properties style:font-name="Times New Roman" fo:color="#0B4CB4" style:letter-kerning="false" style:text-underline-type="single" style:text-underline-style="solid" style:text-underline-width="auto" style:text-underline-mode="continuous" fo:language="en" fo:country="US"/>
    </style:style>
    <style:style style:name="T165" style:parent-style-name="Policepardéfaut" style:family="text">
      <style:text-properties style:font-name="Times New Roman" fo:color="#000000" style:letter-kerning="false" fo:language="en" fo:country="US"/>
    </style:style>
    <style:style style:name="T166" style:parent-style-name="Policepardéfaut" style:family="text">
      <style:text-properties style:font-name="Times New Roman" fo:color="#0B4CB4" style:letter-kerning="false" style:text-underline-type="single" style:text-underline-style="solid" style:text-underline-width="auto" style:text-underline-mode="continuous" fo:language="en" fo:country="US"/>
    </style:style>
    <style:style style:name="P167" style:parent-style-name="Standard" style:family="paragraph">
      <style:paragraph-properties fo:text-align="justify" fo:margin-top="0.0395in" fo:margin-bottom="0.0395in"/>
    </style:style>
    <style:style style:name="T168" style:parent-style-name="Policepardéfaut" style:family="text">
      <style:text-properties style:font-name="Times New Roman" fo:color="#000000" style:letter-kerning="false" fo:language="en" fo:country="US"/>
    </style:style>
    <style:style style:name="T169" style:parent-style-name="Policepardéfaut" style:family="text">
      <style:text-properties style:font-name="Times New Roman" fo:color="#0B4CB4" style:letter-kerning="false" style:text-underline-type="single" style:text-underline-style="solid" style:text-underline-width="auto" style:text-underline-mode="continuous" fo:language="en" fo:country="US"/>
    </style:style>
    <style:style style:name="T170" style:parent-style-name="Policepardéfaut" style:family="text">
      <style:text-properties style:font-name="Times New Roman" fo:color="#000000" style:letter-kerning="false" fo:language="en" fo:country="US"/>
    </style:style>
    <style:style style:name="T171" style:parent-style-name="Policepardéfaut" style:family="text">
      <style:text-properties style:font-name="Times New Roman" fo:color="#0B4CB4" style:letter-kerning="false" style:text-underline-type="single" style:text-underline-style="solid" style:text-underline-width="auto" style:text-underline-mode="continuous" fo:language="en" fo:country="US"/>
    </style:style>
    <style:style style:name="P172"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173"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174"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175"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176"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177" style:parent-style-name="Standard" style:family="paragraph">
      <style:paragraph-properties fo:text-align="justify" fo:margin-top="0.0395in" fo:margin-bottom="0.0395in" fo:margin-left="0.0784in">
        <style:tab-stops/>
      </style:paragraph-properties>
      <style:text-properties style:font-name="Times New Roman" fo:color="#000000" style:letter-kerning="false" fo:font-size="11pt" style:font-size-asian="11pt" fo:language="en" fo:country="US"/>
    </style:style>
    <style:style style:name="P178" style:parent-style-name="Standard" style:family="paragraph">
      <style:paragraph-properties fo:text-align="justify" fo:margin-top="0.0395in" fo:margin-bottom="0.0395in" fo:margin-left="0.0784in">
        <style:tab-stops/>
      </style:paragraph-properties>
      <style:text-properties style:font-name="Times New Roman" fo:color="#000000" style:letter-kerning="false" fo:font-size="11pt" style:font-size-asian="11pt" fo:language="en" fo:country="US"/>
    </style:style>
    <style:style style:name="P179"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180"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181"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182"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183"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184"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185"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186" style:parent-style-name="Standard" style:family="paragraph">
      <style:paragraph-properties fo:text-align="justify" fo:margin-top="0.0395in" fo:margin-bottom="0.0395in"/>
      <style:text-properties style:font-name="Times New Roman" fo:font-weight="bold" style:font-weight-asian="bold" style:font-weight-complex="bold" fo:color="#000000" style:letter-kerning="false" fo:font-size="15pt" style:font-size-asian="15pt" style:font-size-complex="15pt" fo:language="en" fo:country="US"/>
    </style:style>
    <style:style style:name="P187" style:parent-style-name="Standard" style:family="paragraph">
      <style:paragraph-properties fo:text-align="justify" fo:margin-top="0.0395in" fo:margin-bottom="0.0395in"/>
      <style:text-properties style:font-name="Times" fo:color="#000000" style:letter-kerning="false" fo:font-size="11pt" style:font-size-asian="11pt" fo:language="en" fo:country="US"/>
    </style:style>
    <style:style style:name="P188" style:parent-style-name="Standard" style:family="paragraph">
      <style:paragraph-properties fo:text-align="justify" fo:margin-top="0.0395in" fo:margin-bottom="0.0395in"/>
      <style:text-properties style:font-name="Times" fo:color="#000000" style:letter-kerning="false" fo:font-size="11pt" style:font-size-asian="11pt" fo:language="en" fo:country="US"/>
    </style:style>
    <style:style style:name="P189" style:parent-style-name="Standard" style:family="paragraph">
      <style:paragraph-properties fo:text-align="justify" fo:margin-top="0.0395in" fo:margin-bottom="0.0395in"/>
      <style:text-properties style:font-name="Times" fo:color="#000000" style:letter-kerning="false" fo:font-size="11pt" style:font-size-asian="11pt" fo:language="en" fo:country="US"/>
    </style:style>
    <style:style style:name="P190" style:parent-style-name="Standard" style:family="paragraph">
      <style:paragraph-properties fo:text-align="justify" fo:margin-top="0.0395in" fo:margin-bottom="0.0395in"/>
      <style:text-properties style:font-name="Times" fo:color="#000000" style:letter-kerning="false" fo:font-size="11pt" style:font-size-asian="11pt" fo:language="en" fo:country="US"/>
    </style:style>
    <style:style style:name="P191" style:parent-style-name="Standard" style:family="paragraph">
      <style:paragraph-properties fo:text-align="justify" fo:margin-top="0.0395in" fo:margin-bottom="0.0395in"/>
      <style:text-properties style:font-name="Times" fo:color="#000000" style:letter-kerning="false" fo:font-size="11pt" style:font-size-asian="11pt" fo:language="en" fo:country="US"/>
    </style:style>
    <style:style style:name="P192" style:parent-style-name="Standard" style:family="paragraph">
      <style:paragraph-properties fo:text-align="justify" fo:margin-top="0.0395in" fo:margin-bottom="0.0395in"/>
      <style:text-properties style:font-name="Times" fo:color="#000000" style:letter-kerning="false" fo:font-size="11pt" style:font-size-asian="11pt" fo:language="en" fo:country="US"/>
    </style:style>
    <style:style style:name="P193" style:parent-style-name="Standard" style:family="paragraph">
      <style:paragraph-properties fo:text-align="justify" fo:margin-top="0.0395in" fo:margin-bottom="0.0395in"/>
      <style:text-properties style:font-name="Times" fo:color="#000000" style:letter-kerning="false" fo:font-size="11pt" style:font-size-asian="11pt" fo:language="en" fo:country="US"/>
    </style:style>
    <style:style style:name="P194" style:parent-style-name="Standard" style:family="paragraph">
      <style:paragraph-properties fo:text-align="justify" fo:margin-top="0.0395in" fo:margin-bottom="0.0395in"/>
      <style:text-properties style:font-name="Times" fo:color="#000000" style:letter-kerning="false" fo:font-size="11pt" style:font-size-asian="11pt" fo:language="en" fo:country="US"/>
    </style:style>
    <style:style style:name="P195" style:parent-style-name="Standard" style:family="paragraph">
      <style:paragraph-properties fo:text-align="justify" fo:margin-top="0.0395in" fo:margin-bottom="0.0395in"/>
    </style:style>
    <style:style style:name="T196" style:parent-style-name="Policepardéfaut" style:family="text">
      <style:text-properties style:font-name="Times" fo:color="#000000" style:letter-kerning="false" fo:font-size="11pt" style:font-size-asian="11pt"/>
    </style:style>
    <style:style style:name="T197" style:parent-style-name="Policepardéfaut" style:family="text">
      <style:text-properties style:font-name="Times" fo:color="#000000" style:letter-kerning="false" fo:font-size="11pt" style:font-size-asian="11pt" fo:language="en" fo:country="US"/>
    </style:style>
    <style:style style:name="P198" style:parent-style-name="Standard" style:family="paragraph">
      <style:paragraph-properties fo:text-align="justify" fo:margin-top="0.0395in" fo:margin-bottom="0.0395in"/>
      <style:text-properties style:font-name="Times" fo:font-weight="bold" style:font-weight-asian="bold" fo:color="#000000" style:letter-kerning="false" fo:font-size="15pt" style:font-size-asian="15pt" style:font-size-complex="15pt" fo:language="en" fo:country="US"/>
    </style:style>
    <style:style style:name="P199" style:parent-style-name="Standard" style:family="paragraph">
      <style:paragraph-properties fo:text-align="justify" fo:margin-top="0.0395in" fo:margin-bottom="0.0395in"/>
    </style:style>
    <style:style style:name="T200" style:parent-style-name="Policepardéfaut" style:family="text">
      <style:text-properties style:font-name="Times New Roman" fo:font-weight="bold" style:font-weight-asian="bold" fo:color="#000000" style:letter-kerning="false" fo:font-size="15pt" style:font-size-asian="15pt" style:font-size-complex="15pt" fo:language="en" fo:country="US"/>
    </style:style>
    <style:style style:name="P201" style:parent-style-name="Standard" style:family="paragraph">
      <style:paragraph-properties fo:text-align="justify" fo:margin-top="0.0395in" fo:margin-bottom="0.0395in"/>
      <style:text-properties style:font-name="Times New Roman" style:font-weight-complex="bold" fo:color="#000000" style:letter-kerning="false" fo:font-size="11pt" style:font-size-asian="11pt" style:font-size-complex="15pt" fo:language="en" fo:country="US"/>
    </style:style>
    <style:style style:name="P202" style:parent-style-name="Standard" style:family="paragraph">
      <style:paragraph-properties fo:text-align="justify" fo:margin-top="0.0395in" fo:margin-bottom="0.0395in"/>
      <style:text-properties style:font-name="Times New Roman" style:font-weight-complex="bold" fo:color="#000000" style:letter-kerning="false" fo:font-size="11pt" style:font-size-asian="11pt" style:font-size-complex="15pt" fo:language="en" fo:country="US"/>
    </style:style>
    <style:style style:name="P203" style:parent-style-name="Standard" style:family="paragraph">
      <style:paragraph-properties fo:text-align="justify" fo:margin-top="0.0395in" fo:margin-bottom="0.0395in"/>
      <style:text-properties style:font-name="Times New Roman" style:font-weight-complex="bold" fo:color="#000000" style:letter-kerning="false" fo:font-size="11pt" style:font-size-asian="11pt" style:font-size-complex="15pt" fo:language="en" fo:country="US"/>
    </style:style>
    <style:style style:name="P204" style:parent-style-name="Standard" style:family="paragraph">
      <style:paragraph-properties fo:text-align="justify" fo:margin-top="0.0395in" fo:margin-bottom="0.0395in"/>
      <style:text-properties style:font-name="Times New Roman" style:font-weight-complex="bold" fo:color="#000000" style:letter-kerning="false" fo:font-size="11pt" style:font-size-asian="11pt" style:font-size-complex="15pt" fo:language="en" fo:country="US"/>
    </style:style>
    <style:style style:name="P205" style:parent-style-name="Standard" style:family="paragraph">
      <style:paragraph-properties fo:text-align="justify" fo:margin-top="0.0395in" fo:margin-bottom="0.0395in"/>
      <style:text-properties style:font-name="Times New Roman" style:font-weight-complex="bold" fo:color="#000000" style:letter-kerning="false" fo:font-size="11pt" style:font-size-asian="11pt" style:font-size-complex="15pt" fo:language="en" fo:country="US"/>
    </style:style>
    <style:style style:name="P206" style:parent-style-name="Standard" style:family="paragraph">
      <style:paragraph-properties fo:text-align="justify" fo:margin-top="0.0395in" fo:margin-bottom="0.0395in"/>
      <style:text-properties style:font-name="Times New Roman" style:font-weight-complex="bold" fo:color="#000000" style:letter-kerning="false" fo:font-size="11pt" style:font-size-asian="11pt" style:font-size-complex="15pt" fo:language="en" fo:country="US"/>
    </style:style>
    <style:style style:name="P207" style:parent-style-name="Standard" style:family="paragraph">
      <style:paragraph-properties fo:text-align="justify" fo:margin-top="0.0395in" fo:margin-bottom="0.0395in"/>
      <style:text-properties style:font-name="Times New Roman" style:font-weight-complex="bold" fo:color="#000000" style:letter-kerning="false" fo:font-size="11pt" style:font-size-asian="11pt" style:font-size-complex="15pt" fo:language="en" fo:country="US"/>
    </style:style>
    <style:style style:name="P208" style:parent-style-name="Standard" style:family="paragraph">
      <style:paragraph-properties fo:text-align="justify" fo:margin-top="0.0395in" fo:margin-bottom="0.0395in"/>
      <style:text-properties style:font-name="Times New Roman" style:font-weight-complex="bold" fo:color="#000000" style:letter-kerning="false" fo:font-size="11pt" style:font-size-asian="11pt" style:font-size-complex="15pt" fo:language="en" fo:country="US"/>
    </style:style>
    <style:style style:name="P209" style:parent-style-name="Standard" style:family="paragraph">
      <style:paragraph-properties fo:text-align="justify" fo:margin-top="0.0395in" fo:margin-bottom="0.0395in"/>
      <style:text-properties style:font-name="Times New Roman" style:font-weight-complex="bold" fo:color="#000000" style:letter-kerning="false" fo:font-size="11pt" style:font-size-asian="11pt" style:font-size-complex="15pt" fo:language="en" fo:country="US"/>
    </style:style>
    <style:style style:name="P210" style:parent-style-name="Standard" style:family="paragraph">
      <style:paragraph-properties fo:text-align="justify" fo:margin-top="0.0395in" fo:margin-bottom="0.0395in"/>
      <style:text-properties style:font-name="Times New Roman" style:font-weight-complex="bold" fo:color="#000000" style:letter-kerning="false" fo:font-size="11pt" style:font-size-asian="11pt" style:font-size-complex="15pt" fo:language="en" fo:country="US"/>
    </style:style>
    <style:style style:name="P211" style:parent-style-name="Standard" style:family="paragraph">
      <style:paragraph-properties fo:text-align="justify" fo:margin-top="0.0395in" fo:margin-bottom="0.0395in"/>
      <style:text-properties style:font-name="Times New Roman" style:font-weight-complex="bold" fo:color="#000000" style:letter-kerning="false" fo:font-size="11pt" style:font-size-asian="11pt" style:font-size-complex="15pt" fo:language="en" fo:country="US"/>
    </style:style>
    <style:style style:name="P212" style:parent-style-name="Standard" style:family="paragraph">
      <style:paragraph-properties fo:text-align="justify" fo:margin-top="0.0395in" fo:margin-bottom="0.0395in"/>
      <style:text-properties style:font-name="Times New Roman" style:font-weight-complex="bold" fo:color="#000000" style:letter-kerning="false" fo:font-size="15pt" style:font-size-asian="15pt" style:font-size-complex="15pt" fo:language="en" fo:country="US"/>
    </style:style>
    <style:style style:name="P213"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style:style>
    <style:style style:name="P214" style:parent-style-name="Standard" style:family="paragraph">
      <style:paragraph-properties fo:text-align="justify" fo:margin-top="0.0395in" fo:margin-bottom="0.0395in"/>
    </style:style>
    <style:style style:name="T215" style:parent-style-name="Policepardéfaut" style:family="text">
      <style:text-properties style:font-name="Times New Roman" fo:color="#000000" style:letter-kerning="false"/>
    </style:style>
    <style:style style:name="T216" style:parent-style-name="Policepardéfaut" style:family="text">
      <style:text-properties style:font-name="Times New Roman" fo:color="#000000" style:letter-kerning="false"/>
    </style:style>
    <style:style style:name="T217" style:parent-style-name="Policepardéfaut" style:family="text">
      <style:text-properties style:font-name="Times New Roman" fo:color="#0B4CB4" style:letter-kerning="false" style:text-underline-type="single" style:text-underline-style="solid" style:text-underline-width="auto" style:text-underline-mode="continuous"/>
    </style:style>
    <style:style style:name="P218"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219"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20"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21"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22"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23" style:parent-style-name="Standard" style:family="paragraph">
      <style:paragraph-properties fo:text-align="justify" fo:margin-top="0.0395in" fo:margin-bottom="0.0395in" fo:margin-left="0.0395in">
        <style:tab-stops/>
      </style:paragraph-properties>
      <style:text-properties style:font-name="Times New Roman" fo:color="#000000" style:letter-kerning="false" fo:font-size="11pt" style:font-size-asian="11pt" fo:language="en" fo:country="US"/>
    </style:style>
    <style:style style:name="T224" style:parent-style-name="Policepardéfaut" style:family="text">
      <style:text-properties style:font-name="Times New Roman" fo:font-weight="bold" style:font-weight-asian="bold" style:font-weight-complex="bold" fo:color="#000000" style:letter-kerning="false" fo:font-size="16pt" style:font-size-asian="16pt"/>
    </style:style>
    <style:style style:name="T225" style:parent-style-name="Policepardéfaut" style:family="text">
      <style:text-properties style:font-name="Times New Roman" fo:font-weight="bold" style:font-weight-asian="bold" style:font-weight-complex="bold" fo:color="#000000" style:letter-kerning="false" fo:font-size="16pt" style:font-size-asian="16pt"/>
    </style:style>
    <style:style style:name="P226" style:parent-style-name="Standard" style:family="paragraph">
      <style:paragraph-properties fo:text-align="justify" fo:margin-top="0.0395in" fo:margin-bottom="0.118in"/>
      <style:text-properties style:font-name="Times New Roman" fo:color="#000000" style:letter-kerning="false"/>
    </style:style>
    <style:style style:name="P227"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28"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29"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30"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31"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32"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33"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fo:language="en" fo:country="US"/>
    </style:style>
    <style:style style:name="P234"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fo:language="en" fo:country="US"/>
    </style:style>
    <style:style style:name="P235"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236" style:parent-style-name="Standard" style:family="paragraph">
      <style:paragraph-properties fo:text-align="justify" fo:margin-top="0.0395in" fo:margin-bottom="0.0395in"/>
      <style:text-properties style:font-name="Times New Roman" fo:color="#000000" style:letter-kerning="false"/>
    </style:style>
    <style:style style:name="P237" style:parent-style-name="Standard" style:family="paragraph">
      <style:paragraph-properties fo:text-align="justify" fo:margin-bottom="0.0395in"/>
      <style:text-properties style:font-name="Times New Roman" fo:font-style="italic" style:font-style-asian="italic" fo:color="#000000" style:letter-kerning="false" fo:font-size="11pt" style:font-size-asian="11pt" fo:language="en" fo:country="US"/>
    </style:style>
    <style:style style:name="P238" style:parent-style-name="Standard" style:family="paragraph">
      <style:paragraph-properties fo:text-align="justify" fo:margin-bottom="0.0395in"/>
    </style:style>
    <style:style style:name="T239" style:parent-style-name="Policepardéfaut" style:family="text">
      <style:text-properties style:font-name="Times New Roman" fo:color="#000000" style:letter-kerning="false" fo:font-size="11pt" style:font-size-asian="11pt" fo:language="en" fo:country="US"/>
    </style:style>
    <style:style style:name="T240" style:parent-style-name="Policepardéfaut" style:family="text">
      <style:text-properties style:font-name="Times New Roman" fo:color="#000000" style:letter-kerning="false" fo:font-size="11pt" style:font-size-asian="11pt" fo:language="en" fo:country="US"/>
    </style:style>
    <style:style style:name="T241"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242" style:parent-style-name="Policepardéfaut" style:family="text">
      <style:text-properties style:font-name="Times New Roman" fo:color="#000000" style:letter-kerning="false" fo:font-size="11pt" style:font-size-asian="11pt" fo:language="en" fo:country="US"/>
    </style:style>
    <style:style style:name="T243" style:parent-style-name="Policepardéfaut" style:family="text">
      <style:text-properties style:font-name="Times New Roman" fo:color="#000000" style:letter-kerning="false" fo:font-size="11pt" style:font-size-asian="11pt" fo:language="en" fo:country="US"/>
    </style:style>
    <style:style style:name="P244"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245"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246"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247" style:parent-style-name="Standard" style:family="paragraph">
      <style:paragraph-properties fo:text-align="justify" fo:margin-bottom="0.0395in"/>
      <style:text-properties style:font-name="Times New Roman" fo:font-style="italic" style:font-style-asian="italic" fo:color="#000000" style:letter-kerning="false" fo:font-size="11pt" style:font-size-asian="11pt" fo:language="en" fo:country="US"/>
    </style:style>
    <style:style style:name="P248"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249"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250"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251"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252" style:parent-style-name="Standard" style:family="paragraph">
      <style:paragraph-properties fo:text-align="justify" fo:margin-bottom="0.0395in"/>
    </style:style>
    <style:style style:name="T253"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254" style:parent-style-name="Policepardéfaut" style:family="text">
      <style:text-properties style:font-name="Times New Roman" fo:color="#000000" style:letter-kerning="false" fo:font-size="11pt" style:font-size-asian="11pt" fo:language="en" fo:country="US"/>
    </style:style>
    <style:style style:name="P255"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256" style:parent-style-name="Standard" style:family="paragraph">
      <style:paragraph-properties fo:text-align="justify" fo:margin-bottom="0.0395in"/>
      <style:text-properties style:font-name="Times New Roman" fo:color="#000000" style:letter-kerning="false" fo:font-size="11pt" style:font-size-asian="11pt" fo:language="en" fo:country="US"/>
    </style:style>
    <style:style style:name="P257"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fo:language="en" fo:country="US"/>
    </style:style>
    <style:style style:name="P258"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style:style>
    <style:style style:name="P259" style:parent-style-name="Standard" style:family="paragraph">
      <style:paragraph-properties fo:text-align="justify" fo:margin-top="0.0395in" fo:margin-bottom="0.0395in"/>
      <style:text-properties style:font-name="Times New Roman" fo:color="#000000" style:letter-kerning="false"/>
    </style:style>
    <style:style style:name="P260" style:parent-style-name="Standard" style:family="paragraph">
      <style:paragraph-properties fo:text-align="justify" fo:margin-top="0.0395in" fo:margin-bottom="0.0395in"/>
    </style:style>
    <style:style style:name="T261" style:parent-style-name="Policepardéfaut" style:family="text">
      <style:text-properties style:font-name="Times New Roman" fo:color="#000000" style:letter-kerning="false"/>
    </style:style>
    <style:style style:name="T262" style:parent-style-name="Policepardéfaut" style:family="text">
      <style:text-properties style:font-name="Times New Roman" fo:color="#000000" style:letter-kerning="false"/>
    </style:style>
    <style:style style:name="T263" style:parent-style-name="Policepardéfaut" style:family="text">
      <style:text-properties style:font-name="Times New Roman" fo:color="#000000" style:letter-kerning="false" fo:language="en" fo:country="US"/>
    </style:style>
    <style:style style:name="P264"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265"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66"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67"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68"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69"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70"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71"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72"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73"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74"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75" style:parent-style-name="Standard" style:family="paragraph">
      <style:paragraph-properties fo:text-align="justify" fo:margin-top="0.0395in" fo:margin-bottom="0.0395in"/>
    </style:style>
    <style:style style:name="T276"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277" style:parent-style-name="Policepardéfaut" style:family="text">
      <style:text-properties style:font-name="Times New Roman" fo:color="#000000" style:letter-kerning="false" fo:font-size="11pt" style:font-size-asian="11pt" fo:language="en" fo:country="US"/>
    </style:style>
    <style:style style:name="P278"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79" style:parent-style-name="Standard" style:family="paragraph">
      <style:paragraph-properties fo:text-align="justify" fo:margin-top="0.0395in" fo:margin-bottom="0.0395in"/>
      <style:text-properties style:font-name="Times New Roman" fo:color="#000000" style:letter-kerning="false" fo:font-size="11pt" style:font-size-asian="11pt"/>
    </style:style>
    <style:style style:name="P280"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style:style>
    <style:style style:name="P281"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style:style>
    <style:style style:name="P282" style:parent-style-name="Standard" style:family="paragraph">
      <style:paragraph-properties fo:text-align="justify" fo:margin-top="0.0395in" fo:margin-bottom="0.0395in"/>
      <style:text-properties style:font-name="Times New Roman" fo:color="#000000" style:letter-kerning="false"/>
    </style:style>
    <style:style style:name="P283" style:parent-style-name="Standard" style:family="paragraph">
      <style:paragraph-properties fo:text-align="justify" fo:margin-top="0.0395in" fo:margin-bottom="0.0395in"/>
      <style:text-properties style:font-name="Times New Roman" fo:color="#000000" style:letter-kerning="false"/>
    </style:style>
    <style:style style:name="P284" style:parent-style-name="Standard" style:family="paragraph">
      <style:paragraph-properties fo:text-align="justify" fo:margin-top="0.0395in" fo:margin-bottom="0.0395in"/>
      <style:text-properties style:font-name="Times New Roman" fo:color="#000000" style:letter-kerning="false"/>
    </style:style>
    <style:style style:name="P285" style:parent-style-name="Standard" style:family="paragraph">
      <style:paragraph-properties fo:text-align="justify" fo:margin-top="0.0395in" fo:margin-bottom="0.0395in"/>
    </style:style>
    <style:style style:name="T286"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287" style:parent-style-name="Policepardéfaut" style:family="text">
      <style:text-properties style:font-name="Times New Roman" fo:color="#000000" style:letter-kerning="false" fo:font-size="11pt" style:font-size-asian="11pt" fo:language="en" fo:country="US"/>
    </style:style>
    <style:style style:name="P288"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89"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90"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91"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92"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293"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fo:language="en" fo:country="US"/>
    </style:style>
    <style:style style:name="P294" style:parent-style-name="Standard" style:family="paragraph">
      <style:paragraph-properties fo:text-align="justify" fo:margin-top="0.0395in" fo:margin-bottom="0.0395in"/>
    </style:style>
    <style:style style:name="T295" style:parent-style-name="Policepardéfaut" style:family="text">
      <style:text-properties style:font-name="Times New Roman" fo:font-weight="bold" style:font-weight-asian="bold" fo:color="#000000" style:letter-kerning="false" fo:font-size="16pt" style:font-size-asian="16pt" style:font-size-complex="16pt" fo:language="en" fo:country="US"/>
    </style:style>
    <style:style style:name="T296" style:parent-style-name="Policepardéfaut" style:family="text">
      <style:text-properties style:font-name="Times New Roman" fo:color="#000000" style:letter-kerning="false" fo:language="en" fo:country="US"/>
    </style:style>
    <style:style style:name="P297" style:parent-style-name="Standard" style:family="paragraph">
      <style:paragraph-properties fo:text-align="justify" fo:margin-top="0.0395in" fo:margin-bottom="0.0395in"/>
    </style:style>
    <style:style style:name="T298" style:parent-style-name="Policepardéfaut" style:family="text">
      <style:text-properties style:font-name="Times New Roman" fo:color="#000000" style:letter-kerning="false" fo:language="en" fo:country="US"/>
    </style:style>
    <style:style style:name="T299" style:parent-style-name="Policepardéfaut" style:family="text">
      <style:text-properties style:font-name="Times New Roman" fo:color="#0B4CB4" style:letter-kerning="false" style:text-underline-type="single" style:text-underline-style="solid" style:text-underline-width="auto" style:text-underline-mode="continuous" fo:language="en" fo:country="US"/>
    </style:style>
    <style:style style:name="T300" style:parent-style-name="Policepardéfaut" style:family="text">
      <style:text-properties style:font-name="Times New Roman" fo:color="#000000" style:letter-kerning="false" fo:language="en" fo:country="US"/>
    </style:style>
    <style:style style:name="T301" style:parent-style-name="Policepardéfaut" style:family="text">
      <style:text-properties style:font-name="Times New Roman" fo:color="#000000" style:letter-kerning="false" fo:language="en" fo:country="US"/>
    </style:style>
    <style:style style:name="P302"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303"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304"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305"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306"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307"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308"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309"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310"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311"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fo:language="en" fo:country="US"/>
    </style:style>
    <style:style style:name="P312"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fo:language="en" fo:country="US"/>
    </style:style>
    <style:style style:name="P313"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314" style:parent-style-name="Standard" style:family="paragraph">
      <style:paragraph-properties fo:text-align="justify" fo:margin-top="0.0395in" fo:margin-bottom="0.0395in"/>
    </style:style>
    <style:style style:name="T315" style:parent-style-name="Policepardéfaut" style:family="text">
      <style:text-properties style:font-name="Times New Roman" fo:color="#000000" style:letter-kerning="false" fo:font-size="11pt" style:font-size-asian="11pt" fo:language="en" fo:country="US"/>
    </style:style>
    <style:style style:name="T316"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317" style:parent-style-name="Policepardéfaut" style:family="text">
      <style:text-properties style:font-name="Times New Roman" fo:color="#000000" style:letter-kerning="false" fo:font-size="11pt" style:font-size-asian="11pt" fo:language="en" fo:country="US"/>
    </style:style>
    <style:style style:name="P318" style:parent-style-name="Standard" style:family="paragraph">
      <style:paragraph-properties fo:text-align="justify" fo:margin-top="0.0395in" fo:margin-bottom="0.0395in"/>
    </style:style>
    <style:style style:name="T319" style:parent-style-name="Policepardéfaut" style:family="text">
      <style:text-properties style:font-name="Times New Roman" fo:color="#000000" style:letter-kerning="false" fo:font-size="11pt" style:font-size-asian="11pt" fo:language="en" fo:country="US"/>
    </style:style>
    <style:style style:name="T320"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321" style:parent-style-name="Policepardéfaut" style:family="text">
      <style:text-properties style:font-name="Times New Roman" fo:color="#000000" style:letter-kerning="false" fo:font-size="11pt" style:font-size-asian="11pt" fo:language="en" fo:country="US"/>
    </style:style>
    <style:style style:name="T322"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323" style:parent-style-name="Policepardéfaut" style:family="text">
      <style:text-properties style:font-name="Times New Roman" fo:color="#000000" style:letter-kerning="false" fo:font-size="11pt" style:font-size-asian="11pt" fo:language="en" fo:country="US"/>
    </style:style>
    <style:style style:name="P324" style:parent-style-name="Standard" style:family="paragraph">
      <style:paragraph-properties fo:text-align="justify" fo:margin-top="0.0395in" fo:margin-bottom="0.0395in"/>
    </style:style>
    <style:style style:name="T325" style:parent-style-name="Policepardéfaut" style:family="text">
      <style:text-properties style:font-name="Times New Roman" fo:color="#000000" style:letter-kerning="false" fo:font-size="11pt" style:font-size-asian="11pt" fo:language="en" fo:country="US"/>
    </style:style>
    <style:style style:name="T326" style:parent-style-name="Policepardéfaut" style:family="text">
      <style:text-properties style:font-name="Times New Roman" fo:color="#000000" style:letter-kerning="false" fo:font-size="11pt" style:font-size-asian="11pt" fo:language="en" fo:country="US"/>
    </style:style>
    <style:style style:name="T327" style:parent-style-name="Policepardéfaut" style:family="text">
      <style:text-properties style:font-name="Times New Roman" fo:color="#000000" style:letter-kerning="false" fo:font-size="11pt" style:font-size-asian="11pt"/>
    </style:style>
    <style:style style:name="T328" style:parent-style-name="Policepardéfaut" style:family="text">
      <style:text-properties style:font-name="Times New Roman" fo:color="#231F20" style:letter-kerning="false" fo:font-size="11pt" style:font-size-asian="11pt"/>
    </style:style>
    <style:style style:name="T329" style:parent-style-name="Policepardéfaut" style:family="text">
      <style:text-properties style:font-name="Times New Roman" fo:color="#0B4CB4" style:letter-kerning="false" fo:font-size="11pt" style:font-size-asian="11pt" style:text-underline-type="single" style:text-underline-style="solid" style:text-underline-width="auto" style:text-underline-mode="continuous"/>
    </style:style>
    <style:style style:name="P330" style:parent-style-name="Standard" style:family="paragraph">
      <style:paragraph-properties fo:text-align="justify" fo:margin-top="0.0395in" fo:margin-bottom="0.0395in"/>
    </style:style>
    <style:style style:name="T331" style:parent-style-name="Policepardéfaut" style:family="text">
      <style:text-properties style:font-name="Times New Roman" fo:color="#000000" style:letter-kerning="false" fo:font-size="11pt" style:font-size-asian="11pt" fo:language="en" fo:country="US"/>
    </style:style>
    <style:style style:name="T332" style:parent-style-name="Policepardéfaut" style:family="text">
      <style:text-properties style:font-name="Times New Roman" fo:color="#000000" style:letter-kerning="false" fo:font-size="11pt" style:font-size-asian="11pt" fo:language="en" fo:country="US"/>
    </style:style>
    <style:style style:name="T333"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334" style:parent-style-name="Policepardéfaut" style:family="text">
      <style:text-properties style:font-name="Times New Roman" fo:font-weight="bold" style:font-weight-asian="bold" fo:color="#1A1A1A" style:letter-kerning="false" fo:font-size="11pt" style:font-size-asian="11pt" fo:language="en" fo:country="US"/>
    </style:style>
    <style:style style:name="T335" style:parent-style-name="Policepardéfaut" style:family="text">
      <style:text-properties style:font-name="Times New Roman" fo:color="#1A1A1A" style:letter-kerning="false" fo:font-size="11pt" style:font-size-asian="11pt" fo:language="en" fo:country="US"/>
    </style:style>
    <style:style style:name="P336" style:parent-style-name="Standard" style:family="paragraph">
      <style:paragraph-properties fo:text-align="justify" fo:margin-top="0.0395in" fo:margin-bottom="0.0395in"/>
    </style:style>
    <style:style style:name="T337" style:parent-style-name="Policepardéfaut" style:family="text">
      <style:text-properties style:font-name="Times New Roman" fo:color="#1A1A1A" style:letter-kerning="false" fo:font-size="11pt" style:font-size-asian="11pt" fo:language="en" fo:country="US"/>
    </style:style>
    <style:style style:name="T338" style:parent-style-name="Policepardéfaut" style:family="text">
      <style:text-properties style:font-name="Times New Roman" fo:font-style="italic" style:font-style-asian="italic" fo:color="#1A1A1A" style:letter-kerning="false" fo:font-size="11pt" style:font-size-asian="11pt" fo:language="en" fo:country="US"/>
    </style:style>
    <style:style style:name="T339" style:parent-style-name="Policepardéfaut" style:family="text">
      <style:text-properties style:font-name="Times New Roman" fo:color="#1A1A1A" style:letter-kerning="false" fo:font-size="11pt" style:font-size-asian="11pt" fo:language="en" fo:country="US"/>
    </style:style>
    <style:style style:name="T340" style:parent-style-name="Policepardéfaut" style:family="text">
      <style:text-properties style:font-name="Times New Roman" fo:font-style="italic" style:font-style-asian="italic" fo:color="#1A1A1A" style:letter-kerning="false" fo:font-size="11pt" style:font-size-asian="11pt" fo:language="en" fo:country="US"/>
    </style:style>
    <style:style style:name="T341" style:parent-style-name="Policepardéfaut" style:family="text">
      <style:text-properties style:font-name="Times New Roman" fo:color="#1A1A1A" style:letter-kerning="false" fo:font-size="11pt" style:font-size-asian="11pt" fo:language="en" fo:country="US"/>
    </style:style>
    <style:style style:name="P342" style:parent-style-name="Standard" style:family="paragraph">
      <style:paragraph-properties fo:text-align="justify" fo:margin-top="0.0395in" fo:margin-bottom="0.0395in"/>
      <style:text-properties style:font-name="Times New Roman" fo:font-weight="bold" style:font-weight-asian="bold" fo:color="#0D0D0D" style:letter-kerning="false" fo:font-size="16pt" style:font-size-asian="16pt" style:font-size-complex="16pt" fo:language="en" fo:country="US"/>
    </style:style>
    <style:style style:name="P343" style:parent-style-name="Standard" style:family="paragraph">
      <style:paragraph-properties fo:text-align="justify" fo:margin-top="0.0395in" fo:margin-bottom="0.0395in"/>
    </style:style>
    <style:style style:name="T344" style:parent-style-name="Policepardéfaut" style:family="text">
      <style:text-properties style:font-name="Times New Roman" fo:font-weight="bold" style:font-weight-asian="bold" fo:color="#0D0D0D" style:letter-kerning="false" fo:font-size="16pt" style:font-size-asian="16pt" style:font-size-complex="16pt" fo:language="en" fo:country="US"/>
    </style:style>
    <style:style style:name="T345" style:parent-style-name="Policepardéfaut" style:family="text">
      <style:text-properties style:font-name="Times New Roman" fo:color="#000000" style:letter-kerning="false" fo:language="en" fo:country="US"/>
    </style:style>
    <style:style style:name="P346"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347"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348"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349"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350"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351" style:parent-style-name="Standard" style:family="paragraph">
      <style:paragraph-properties fo:text-align="justify" fo:margin-top="0.0395in" fo:margin-bottom="0.0395in"/>
    </style:style>
    <style:style style:name="T352" style:parent-style-name="Policepardéfaut" style:family="text">
      <style:text-properties style:font-name="Times New Roman" fo:color="#000000" style:letter-kerning="false" fo:font-size="11pt" style:font-size-asian="11pt" fo:language="en" fo:country="US"/>
    </style:style>
    <style:style style:name="T353" style:parent-style-name="Policepardéfaut" style:family="text">
      <style:text-properties style:font-name="Times New Roman" fo:color="#000000" style:letter-kerning="false" fo:font-size="11pt" style:font-size-asian="11pt" fo:language="en" fo:country="US"/>
    </style:style>
    <style:style style:name="T354" style:parent-style-name="Policepardéfaut" style:family="text">
      <style:text-properties style:font-name="Times New Roman" fo:font-weight="bold" style:font-weight-asian="bold" fo:color="#000000" style:letter-kerning="false" fo:font-size="11pt" style:font-size-asian="11pt" fo:language="en" fo:country="US"/>
    </style:style>
    <style:style style:name="T355" style:parent-style-name="Policepardéfaut" style:family="text">
      <style:text-properties style:font-name="Times New Roman" fo:color="#000000" style:letter-kerning="false" fo:font-size="11pt" style:font-size-asian="11pt" fo:language="en" fo:country="US"/>
    </style:style>
    <style:style style:name="P356" style:parent-style-name="Standard" style:family="paragraph">
      <style:paragraph-properties fo:text-align="justify" fo:margin-top="0.0395in" fo:margin-bottom="0.0395in"/>
    </style:style>
    <style:style style:name="T357" style:parent-style-name="Policepardéfaut" style:family="text">
      <style:text-properties style:font-name="Times New Roman" fo:color="#000000" style:letter-kerning="false" fo:font-size="11pt" style:font-size-asian="11pt" fo:language="en" fo:country="US"/>
    </style:style>
    <style:style style:name="T358" style:parent-style-name="Policepardéfaut" style:family="text">
      <style:text-properties style:font-name="Times New Roman" fo:font-weight="bold" style:font-weight-asian="bold" fo:color="#000000" style:letter-kerning="false" fo:font-size="11pt" style:font-size-asian="11pt" fo:language="en" fo:country="US"/>
    </style:style>
    <style:style style:name="T359" style:parent-style-name="Policepardéfaut" style:family="text">
      <style:text-properties style:font-name="Times New Roman" fo:color="#000000" style:letter-kerning="false" fo:font-size="11pt" style:font-size-asian="11pt" fo:language="en" fo:country="US"/>
    </style:style>
    <style:style style:name="P360" style:parent-style-name="Standard" style:family="paragraph">
      <style:paragraph-properties fo:text-align="justify" fo:margin-top="0.0395in" fo:margin-bottom="0.0395in"/>
    </style:style>
    <style:style style:name="T361" style:parent-style-name="Policepardéfaut" style:family="text">
      <style:text-properties style:font-name="Times New Roman" fo:color="#000000" style:letter-kerning="false" fo:font-size="11pt" style:font-size-asian="11pt" fo:language="en" fo:country="US"/>
    </style:style>
    <style:style style:name="T362" style:parent-style-name="Policepardéfaut" style:family="text">
      <style:text-properties style:font-name="Times New Roman" fo:color="#000000" style:letter-kerning="false" fo:font-size="11pt" style:font-size-asian="11pt" fo:language="en" fo:country="US"/>
    </style:style>
    <style:style style:name="T363" style:parent-style-name="Policepardéfaut" style:family="text">
      <style:text-properties style:font-name="Times New Roman" fo:font-weight="bold" style:font-weight-asian="bold" fo:color="#000000" style:letter-kerning="false" fo:font-size="11pt" style:font-size-asian="11pt" fo:language="en" fo:country="US"/>
    </style:style>
    <style:style style:name="T364" style:parent-style-name="Policepardéfaut" style:family="text">
      <style:text-properties style:font-name="Times New Roman" fo:color="#000000" style:letter-kerning="false" fo:font-size="11pt" style:font-size-asian="11pt" fo:language="en" fo:country="US"/>
    </style:style>
    <style:style style:name="P365" style:parent-style-name="Standard" style:family="paragraph">
      <style:paragraph-properties fo:text-align="justify" fo:margin-top="0.0395in" fo:margin-bottom="0.0395in"/>
    </style:style>
    <style:style style:name="T366" style:parent-style-name="Policepardéfaut" style:family="text">
      <style:text-properties style:font-name="Times New Roman" fo:color="#000000" style:letter-kerning="false" fo:font-size="11pt" style:font-size-asian="11pt" fo:language="en" fo:country="US"/>
    </style:style>
    <style:style style:name="T367" style:parent-style-name="Policepardéfaut" style:family="text">
      <style:text-properties style:font-name="Times New Roman" fo:color="#000000" style:letter-kerning="false" fo:font-size="11pt" style:font-size-asian="11pt" fo:language="en" fo:country="US"/>
    </style:style>
    <style:style style:name="T368" style:parent-style-name="Policepardéfaut" style:family="text">
      <style:text-properties style:font-name="Times New Roman" fo:font-weight="bold" style:font-weight-asian="bold" fo:color="#000000" style:letter-kerning="false" fo:font-size="11pt" style:font-size-asian="11pt" fo:language="en" fo:country="US"/>
    </style:style>
    <style:style style:name="T369" style:parent-style-name="Policepardéfaut" style:family="text">
      <style:text-properties style:font-name="Times New Roman" fo:color="#000000" style:letter-kerning="false" fo:font-size="11pt" style:font-size-asian="11pt" fo:language="en" fo:country="US"/>
    </style:style>
    <style:style style:name="P370" style:parent-style-name="Standard" style:family="paragraph">
      <style:paragraph-properties fo:text-align="justify" fo:margin-top="0.0395in" fo:margin-bottom="0.0395in"/>
    </style:style>
    <style:style style:name="T371" style:parent-style-name="Policepardéfaut" style:family="text">
      <style:text-properties style:font-name="Times New Roman" fo:color="#1A1A1A" style:letter-kerning="false" fo:font-size="11pt" style:font-size-asian="11pt" fo:language="en" fo:country="US"/>
    </style:style>
    <style:style style:name="T372" style:parent-style-name="Policepardéfaut" style:family="text">
      <style:text-properties style:font-name="Times New Roman" fo:font-weight="bold" style:font-weight-asian="bold" fo:color="#1A1A1A" style:letter-kerning="false" fo:font-size="11pt" style:font-size-asian="11pt" fo:language="en" fo:country="US"/>
    </style:style>
    <style:style style:name="T373" style:parent-style-name="Policepardéfaut" style:family="text">
      <style:text-properties style:font-name="Times New Roman" fo:color="#1A1A1A" style:letter-kerning="false" fo:font-size="11pt" style:font-size-asian="11pt" fo:language="en" fo:country="US"/>
    </style:style>
    <style:style style:name="P374"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fo:language="en" fo:country="US"/>
    </style:style>
    <style:style style:name="P375"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fo:language="en" fo:country="US"/>
    </style:style>
    <style:style style:name="P376"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377"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378" style:parent-style-name="Standard" style:family="paragraph">
      <style:paragraph-properties fo:text-align="justify" fo:margin-top="0.0395in" fo:margin-bottom="0.0395in"/>
    </style:style>
    <style:style style:name="T379" style:parent-style-name="Policepardéfaut" style:family="text">
      <style:text-properties style:font-name="Times New Roman" fo:color="#000000" style:letter-kerning="false" fo:language="en" fo:country="US"/>
    </style:style>
    <style:style style:name="T380" style:parent-style-name="Policepardéfaut" style:family="text">
      <style:text-properties style:font-name="Times New Roman" fo:color="#0B4CB4" style:letter-kerning="false" style:text-underline-type="single" style:text-underline-style="solid" style:text-underline-width="auto" style:text-underline-mode="continuous" fo:language="en" fo:country="US"/>
    </style:style>
    <style:style style:name="T381" style:parent-style-name="Policepardéfaut" style:family="text">
      <style:text-properties style:font-name="Times New Roman" fo:color="#000000" style:letter-kerning="false" fo:language="en" fo:country="US"/>
    </style:style>
    <style:style style:name="T382" style:parent-style-name="Policepardéfaut" style:family="text">
      <style:text-properties style:font-name="Times New Roman" fo:color="#000000" style:letter-kerning="false" fo:language="en" fo:country="US"/>
    </style:style>
    <style:style style:name="P383"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384"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385" style:parent-style-name="Standard" style:family="paragraph">
      <style:paragraph-properties fo:text-align="justify" fo:margin-top="0.0395in" fo:margin-bottom="0.0395in"/>
    </style:style>
    <style:style style:name="T386" style:parent-style-name="Policepardéfaut" style:family="text">
      <style:text-properties style:font-name="Times New Roman" fo:color="#262626" style:letter-kerning="false" fo:font-size="11pt" style:font-size-asian="11pt" fo:language="en" fo:country="US"/>
    </style:style>
    <style:style style:name="T387" style:parent-style-name="Policepardéfaut" style:family="text">
      <style:text-properties style:font-name="Times New Roman" fo:color="#262626" style:letter-kerning="false" fo:font-size="11pt" style:font-size-asian="11pt" fo:language="en" fo:country="US"/>
    </style:style>
    <style:style style:name="T388" style:parent-style-name="Policepardéfaut" style:family="text">
      <style:text-properties style:font-name="Times New Roman" fo:font-weight="bold" style:font-weight-asian="bold" fo:color="#262626" style:letter-kerning="false" fo:font-size="11pt" style:font-size-asian="11pt" fo:language="en" fo:country="US"/>
    </style:style>
    <style:style style:name="T389" style:parent-style-name="Policepardéfaut" style:family="text">
      <style:text-properties style:font-name="Times New Roman" fo:color="#262626" style:letter-kerning="false" fo:font-size="11pt" style:font-size-asian="11pt" fo:language="en" fo:country="US"/>
    </style:style>
    <style:style style:name="P390" style:parent-style-name="Standard" style:family="paragraph">
      <style:paragraph-properties fo:text-align="justify" fo:margin-top="0.0395in" fo:margin-bottom="0.0395in"/>
    </style:style>
    <style:style style:name="T391" style:parent-style-name="Policepardéfaut" style:family="text">
      <style:text-properties style:font-name="Times New Roman" fo:color="#262626" style:letter-kerning="false" fo:font-size="11pt" style:font-size-asian="11pt" fo:language="en" fo:country="US"/>
    </style:style>
    <style:style style:name="T392" style:parent-style-name="Policepardéfaut" style:family="text">
      <style:text-properties style:font-name="Times New Roman" fo:color="#262626" style:letter-kerning="false" fo:font-size="11pt" style:font-size-asian="11pt" fo:language="en" fo:country="US"/>
    </style:style>
    <style:style style:name="T393" style:parent-style-name="Policepardéfaut" style:family="text">
      <style:text-properties style:font-name="Times New Roman" fo:font-weight="bold" style:font-weight-asian="bold" fo:color="#262626" style:letter-kerning="false" fo:font-size="11pt" style:font-size-asian="11pt" fo:language="en" fo:country="US"/>
    </style:style>
    <style:style style:name="T394" style:parent-style-name="Policepardéfaut" style:family="text">
      <style:text-properties style:font-name="Times New Roman" fo:color="#262626" style:letter-kerning="false" fo:font-size="11pt" style:font-size-asian="11pt" fo:language="en" fo:country="US"/>
    </style:style>
    <style:style style:name="P395" style:parent-style-name="Standard" style:family="paragraph">
      <style:paragraph-properties fo:text-align="justify" fo:margin-top="0.0395in" fo:margin-bottom="0.0395in"/>
    </style:style>
    <style:style style:name="T396" style:parent-style-name="Policepardéfaut" style:family="text">
      <style:text-properties style:font-name="Times New Roman" fo:color="#000000" style:letter-kerning="false" fo:font-size="11pt" style:font-size-asian="11pt" fo:language="en" fo:country="US"/>
    </style:style>
    <style:style style:name="T397" style:parent-style-name="Policepardéfaut" style:family="text">
      <style:text-properties style:font-name="Times New Roman" fo:color="#000000" style:letter-kerning="false" fo:font-size="11pt" style:font-size-asian="11pt" fo:language="en" fo:country="US"/>
    </style:style>
    <style:style style:name="T398" style:parent-style-name="Policepardéfaut" style:family="text">
      <style:text-properties style:font-name="Times New Roman" fo:font-weight="bold" style:font-weight-asian="bold" fo:color="#000000" style:letter-kerning="false" fo:font-size="11pt" style:font-size-asian="11pt" fo:language="en" fo:country="US"/>
    </style:style>
    <style:style style:name="T399" style:parent-style-name="Policepardéfaut" style:family="text">
      <style:text-properties style:font-name="Times New Roman" fo:color="#000000" style:letter-kerning="false" fo:font-size="11pt" style:font-size-asian="11pt" fo:language="en" fo:country="US"/>
    </style:style>
    <style:style style:name="P400"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01"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fo:language="en" fo:country="US"/>
    </style:style>
    <style:style style:name="P402" style:parent-style-name="Standard" style:family="paragraph">
      <style:paragraph-properties fo:text-align="justify" fo:margin-top="0.0395in" fo:margin-bottom="0.0395in"/>
    </style:style>
    <style:style style:name="T403" style:parent-style-name="Policepardéfaut" style:family="text">
      <style:text-properties style:font-name="Times New Roman" fo:font-weight="bold" style:font-weight-asian="bold" fo:color="#000000" style:letter-kerning="false" fo:font-size="16pt" style:font-size-asian="16pt" style:font-size-complex="16pt" fo:language="en" fo:country="US"/>
    </style:style>
    <style:style style:name="T404" style:parent-style-name="Policepardéfaut" style:family="text">
      <style:text-properties style:font-name="Times New Roman" fo:color="#000000" style:letter-kerning="false" fo:language="en" fo:country="US"/>
    </style:style>
    <style:style style:name="P405"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406"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407"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08"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09"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10"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11"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12"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13"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14"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15"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16"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fo:language="en" fo:country="US"/>
    </style:style>
    <style:style style:name="P417" style:parent-style-name="Standard" style:family="paragraph">
      <style:paragraph-properties fo:text-align="justify" fo:margin-top="0.0395in" fo:margin-bottom="0.0395in"/>
      <style:text-properties style:font-name="Times New Roman" fo:font-weight="bold" style:font-weight-asian="bold" fo:color="#000000" style:letter-kerning="false" fo:font-size="16pt" style:font-size-asian="16pt" style:font-size-complex="16pt" fo:language="en" fo:country="US"/>
    </style:style>
    <style:style style:name="P418" style:parent-style-name="Standard" style:family="paragraph">
      <style:paragraph-properties fo:text-align="justify" fo:margin-top="0.0395in" fo:margin-bottom="0.0395in"/>
      <style:text-properties style:font-name="Times New Roman" fo:color="#000000" style:letter-kerning="false" fo:language="en" fo:country="US"/>
    </style:style>
    <style:style style:name="P419" style:parent-style-name="Standard" style:family="paragraph">
      <style:paragraph-properties fo:text-align="justify" fo:margin-top="0.0395in" fo:margin-bottom="0.0395in"/>
    </style:style>
    <style:style style:name="T420" style:parent-style-name="Policepardéfaut" style:family="text">
      <style:text-properties style:font-name="Times New Roman" fo:font-weight="bold" style:font-weight-asian="bold" fo:color="#000000" style:letter-kerning="false" fo:font-size="11pt" style:font-size-asian="11pt" fo:language="en" fo:country="US"/>
    </style:style>
    <style:style style:name="T421" style:parent-style-name="Policepardéfaut" style:family="text">
      <style:text-properties style:font-name="Times New Roman" fo:color="#000000" style:letter-kerning="false" fo:font-size="11pt" style:font-size-asian="11pt" fo:language="en" fo:country="US"/>
    </style:style>
    <style:style style:name="T422" style:parent-style-name="Policepardéfaut" style:family="text">
      <style:text-properties style:font-name="Times New Roman" fo:color="#000000" style:letter-kerning="false" fo:font-size="11pt" style:font-size-asian="11pt" fo:language="en" fo:country="US"/>
    </style:style>
    <style:style style:name="P423"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24"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425"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426"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427"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428"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429" style:parent-style-name="Normal" style:family="paragraph">
      <style:paragraph-properties fo:text-align="justify" fo:line-height="115%"/>
      <style:text-properties style:font-name="Times New Roman" fo:font-weight="bold" style:font-weight-asian="bold" fo:color="#000000" style:letter-kerning="false" fo:font-size="16pt" style:font-size-asian="16pt" style:font-size-complex="16pt" fo:language="en" fo:country="US"/>
    </style:style>
    <style:style style:name="P430" style:parent-style-name="Normal" style:family="paragraph">
      <style:paragraph-properties fo:text-align="justify" fo:line-height="115%"/>
    </style:style>
    <style:style style:name="T431" style:parent-style-name="Policepardéfaut" style:family="text">
      <style:text-properties style:font-name="Times New Roman" fo:font-weight="bold" style:font-weight-asian="bold" fo:color="#000000" style:letter-kerning="false" fo:font-size="16pt" style:font-size-asian="16pt" style:font-size-complex="16pt" fo:language="en" fo:country="US"/>
    </style:style>
    <style:style style:name="T432" style:parent-style-name="Policepardéfaut" style:family="text">
      <style:text-properties fo:font-size="11pt" style:font-size-asian="11pt" style:font-size-complex="11pt" fo:language="en" fo:country="US"/>
    </style:style>
    <style:style style:name="P433" style:parent-style-name="Normal" style:family="paragraph">
      <style:paragraph-properties fo:text-align="justify" fo:line-height="115%"/>
      <style:text-properties fo:font-size="11pt" style:font-size-asian="11pt" style:font-size-complex="11pt" fo:language="en" fo:country="US"/>
    </style:style>
    <style:style style:name="P434" style:parent-style-name="Normal" style:family="paragraph">
      <style:paragraph-properties fo:text-align="justify" fo:line-height="115%"/>
      <style:text-properties fo:font-size="11pt" style:font-size-asian="11pt" style:font-size-complex="11pt" fo:language="en" fo:country="US"/>
    </style:style>
    <style:style style:name="P435" style:parent-style-name="Normal" style:family="paragraph">
      <style:paragraph-properties fo:text-align="justify" fo:line-height="115%"/>
      <style:text-properties fo:font-size="11pt" style:font-size-asian="11pt" style:font-size-complex="11pt" fo:language="en" fo:country="US"/>
    </style:style>
    <style:style style:name="P436" style:parent-style-name="Normal" style:family="paragraph">
      <style:paragraph-properties fo:text-align="justify" fo:line-height="115%"/>
      <style:text-properties fo:font-size="11pt" style:font-size-asian="11pt" style:font-size-complex="11pt" fo:language="en" fo:country="US"/>
    </style:style>
    <style:style style:name="P437" style:parent-style-name="Normal" style:family="paragraph">
      <style:paragraph-properties fo:text-align="justify" fo:line-height="115%"/>
    </style:style>
    <style:style style:name="T438" style:parent-style-name="Policepardéfaut" style:family="text">
      <style:text-properties fo:font-size="11pt" style:font-size-asian="11pt" style:font-size-complex="11pt" fo:language="en" fo:country="US"/>
    </style:style>
    <style:style style:name="T439" style:parent-style-name="Policepardéfaut" style:family="text">
      <style:text-properties fo:font-style="italic" style:font-style-asian="italic" style:font-style-complex="italic" fo:font-size="11pt" style:font-size-asian="11pt" style:font-size-complex="11pt" fo:language="en" fo:country="US"/>
    </style:style>
    <style:style style:name="T440" style:parent-style-name="Policepardéfaut" style:family="text">
      <style:text-properties fo:font-size="11pt" style:font-size-asian="11pt" style:font-size-complex="11pt" fo:language="en" fo:country="US"/>
    </style:style>
    <style:style style:name="T441" style:parent-style-name="Policepardéfaut" style:family="text">
      <style:text-properties fo:font-weight="bold" style:font-weight-asian="bold" style:font-weight-complex="bold" fo:font-size="11pt" style:font-size-asian="11pt" style:font-size-complex="11pt" fo:language="en" fo:country="US"/>
    </style:style>
    <style:style style:name="T442" style:parent-style-name="Policepardéfaut" style:family="text">
      <style:text-properties fo:font-size="11pt" style:font-size-asian="11pt" style:font-size-complex="11pt" fo:language="en" fo:country="US"/>
    </style:style>
    <style:style style:name="P443" style:parent-style-name="Normal" style:family="paragraph">
      <style:paragraph-properties fo:text-align="justify" fo:line-height="115%"/>
    </style:style>
    <style:style style:name="T444" style:parent-style-name="Policepardéfaut" style:family="text">
      <style:text-properties fo:font-size="11pt" style:font-size-asian="11pt" style:font-size-complex="11pt" fo:language="en" fo:country="US"/>
    </style:style>
    <style:style style:name="T445" style:parent-style-name="Policepardéfaut" style:family="text">
      <style:text-properties fo:font-size="11pt" style:font-size-asian="11pt" style:font-size-complex="11pt" fo:language="en" fo:country="US"/>
    </style:style>
    <style:style style:name="T446" style:parent-style-name="Policepardéfaut" style:family="text">
      <style:text-properties fo:font-style="italic" style:font-style-asian="italic" style:font-style-complex="italic" fo:font-size="11pt" style:font-size-asian="11pt" style:font-size-complex="11pt" fo:language="en" fo:country="US"/>
    </style:style>
    <style:style style:name="T447" style:parent-style-name="Policepardéfaut" style:family="text">
      <style:text-properties fo:font-size="11pt" style:font-size-asian="11pt" style:font-size-complex="11pt" fo:language="en" fo:country="US"/>
    </style:style>
    <style:style style:name="T448" style:parent-style-name="Policepardéfaut" style:family="text">
      <style:text-properties fo:font-weight="bold" style:font-weight-asian="bold" style:font-weight-complex="bold" fo:font-size="11pt" style:font-size-asian="11pt" style:font-size-complex="11pt" fo:language="en" fo:country="US"/>
    </style:style>
    <style:style style:name="T449" style:parent-style-name="Policepardéfaut" style:family="text">
      <style:text-properties fo:font-size="11pt" style:font-size-asian="11pt" style:font-size-complex="11pt" fo:language="en" fo:country="US"/>
    </style:style>
    <style:style style:name="P450" style:parent-style-name="Normal" style:family="paragraph">
      <style:paragraph-properties fo:text-align="justify" fo:line-height="115%"/>
    </style:style>
    <style:style style:name="T451" style:parent-style-name="Policepardéfaut" style:family="text">
      <style:text-properties fo:font-size="11pt" style:font-size-asian="11pt" style:font-size-complex="11pt" fo:language="en" fo:country="US"/>
    </style:style>
    <style:style style:name="T452" style:parent-style-name="Policepardéfaut" style:family="text">
      <style:text-properties fo:font-style="italic" style:font-style-asian="italic" style:font-style-complex="italic" fo:font-size="11pt" style:font-size-asian="11pt" style:font-size-complex="11pt" fo:language="en" fo:country="US"/>
    </style:style>
    <style:style style:name="T453" style:parent-style-name="Policepardéfaut" style:family="text">
      <style:text-properties fo:font-size="11pt" style:font-size-asian="11pt" style:font-size-complex="11pt" fo:language="en" fo:country="US"/>
    </style:style>
    <style:style style:name="T454" style:parent-style-name="Policepardéfaut" style:family="text">
      <style:text-properties fo:font-weight="bold" style:font-weight-asian="bold" style:font-weight-complex="bold" fo:font-size="11pt" style:font-size-asian="11pt" style:font-size-complex="11pt" fo:language="en" fo:country="US"/>
    </style:style>
    <style:style style:name="T455" style:parent-style-name="Policepardéfaut" style:family="text">
      <style:text-properties fo:font-size="11pt" style:font-size-asian="11pt" style:font-size-complex="11pt" fo:language="en" fo:country="US"/>
    </style:style>
    <style:style style:name="T456" style:parent-style-name="Policepardéfaut" style:family="text">
      <style:text-properties fo:font-size="11pt" style:font-size-asian="11pt" style:font-size-complex="11pt" fo:language="en" fo:country="US"/>
    </style:style>
    <style:style style:name="P457" style:parent-style-name="Normal" style:family="paragraph">
      <style:paragraph-properties fo:text-align="justify" fo:line-height="115%"/>
    </style:style>
    <style:style style:name="T458" style:parent-style-name="Policepardéfaut" style:family="text">
      <style:text-properties fo:font-size="11pt" style:font-size-asian="11pt" style:font-size-complex="11pt" fo:language="en" fo:country="US"/>
    </style:style>
    <style:style style:name="T459" style:parent-style-name="Policepardéfaut" style:family="text">
      <style:text-properties fo:font-style="italic" style:font-style-asian="italic" style:font-style-complex="italic" fo:font-size="11pt" style:font-size-asian="11pt" style:font-size-complex="11pt" fo:language="en" fo:country="US"/>
    </style:style>
    <style:style style:name="T460" style:parent-style-name="Policepardéfaut" style:family="text">
      <style:text-properties fo:font-size="11pt" style:font-size-asian="11pt" style:font-size-complex="11pt" fo:language="en" fo:country="US"/>
    </style:style>
    <style:style style:name="T461" style:parent-style-name="Policepardéfaut" style:family="text">
      <style:text-properties fo:font-weight="bold" style:font-weight-asian="bold" style:font-weight-complex="bold" fo:font-size="11pt" style:font-size-asian="11pt" style:font-size-complex="11pt" fo:language="en" fo:country="US"/>
    </style:style>
    <style:style style:name="T462" style:parent-style-name="Policepardéfaut" style:family="text">
      <style:text-properties fo:font-size="11pt" style:font-size-asian="11pt" style:font-size-complex="11pt" fo:language="en" fo:country="US"/>
    </style:style>
    <style:style style:name="P463" style:parent-style-name="Normal" style:family="paragraph">
      <style:paragraph-properties fo:text-align="justify" fo:line-height="115%"/>
    </style:style>
    <style:style style:name="T464" style:parent-style-name="Policepardéfaut" style:family="text">
      <style:text-properties fo:font-size="11pt" style:font-size-asian="11pt" style:font-size-complex="11pt" fo:language="en" fo:country="US"/>
    </style:style>
    <style:style style:name="T465" style:parent-style-name="Policepardéfaut" style:family="text">
      <style:text-properties fo:font-style="italic" style:font-style-asian="italic" style:font-style-complex="italic" fo:font-size="11pt" style:font-size-asian="11pt" style:font-size-complex="11pt" fo:language="en" fo:country="US"/>
    </style:style>
    <style:style style:name="T466" style:parent-style-name="Policepardéfaut" style:family="text">
      <style:text-properties fo:font-style="italic" style:font-style-asian="italic" style:font-style-complex="italic" fo:font-size="11pt" style:font-size-asian="11pt" style:font-size-complex="11pt" fo:language="en" fo:country="US"/>
    </style:style>
    <style:style style:name="T467" style:parent-style-name="Policepardéfaut" style:family="text">
      <style:text-properties fo:font-size="11pt" style:font-size-asian="11pt" style:font-size-complex="11pt" fo:language="en" fo:country="US"/>
    </style:style>
    <style:style style:name="T468" style:parent-style-name="Policepardéfaut" style:family="text">
      <style:text-properties fo:font-weight="bold" style:font-weight-asian="bold" style:font-weight-complex="bold" fo:font-size="11pt" style:font-size-asian="11pt" style:font-size-complex="11pt" fo:language="en" fo:country="US"/>
    </style:style>
    <style:style style:name="T469" style:parent-style-name="Policepardéfaut" style:family="text">
      <style:text-properties fo:font-weight="bold" style:font-weight-asian="bold" style:font-weight-complex="bold" fo:font-size="11pt" style:font-size-asian="11pt" style:font-size-complex="11pt"/>
    </style:style>
    <style:style style:name="T470" style:parent-style-name="Policepardéfaut" style:family="text">
      <style:text-properties fo:font-size="11pt" style:font-size-asian="11pt" style:font-size-complex="11pt"/>
    </style:style>
    <style:style style:name="T471" style:parent-style-name="Policepardéfaut" style:family="text">
      <style:text-properties fo:font-size="11pt" style:font-size-asian="11pt" style:font-size-complex="11pt" fo:language="en" fo:country="US"/>
    </style:style>
    <style:style style:name="P472" style:parent-style-name="Normal" style:family="paragraph">
      <style:paragraph-properties fo:text-align="justify" fo:line-height="115%"/>
      <style:text-properties fo:font-size="11pt" style:font-size-asian="11pt" style:font-size-complex="11pt" fo:language="en" fo:country="US"/>
    </style:style>
    <style:style style:name="P473" style:parent-style-name="Standard" style:family="paragraph">
      <style:paragraph-properties fo:text-align="justify" fo:margin-top="0.0395in" fo:margin-bottom="0.0395in" fo:line-height="120%"/>
    </style:style>
    <style:style style:name="T474" style:parent-style-name="Policepardéfaut" style:family="text">
      <style:text-properties style:font-name="Times New Roman" fo:font-weight="bold" style:font-weight-asian="bold" fo:color="#000000" style:letter-kerning="false" fo:font-size="16pt" style:font-size-asian="16pt" style:font-size-complex="16pt" fo:language="en" fo:country="US"/>
    </style:style>
    <style:style style:name="T475" style:parent-style-name="Policepardéfaut" style:family="text">
      <style:text-properties style:font-name="Times New Roman" fo:color="#000000" style:letter-kerning="false" fo:language="en" fo:country="US"/>
    </style:style>
    <style:style style:name="P476" style:parent-style-name="Standard" style:family="paragraph">
      <style:paragraph-properties fo:text-align="justify" fo:margin-top="0.0395in" fo:margin-bottom="0.0395in" fo:line-height="120%"/>
      <style:text-properties style:font-name="Times New Roman" fo:color="#000000" style:letter-kerning="false" fo:language="en" fo:country="US"/>
    </style:style>
    <style:style style:name="P477" style:parent-style-name="Standard" style:family="paragraph">
      <style:paragraph-properties fo:text-align="justify" fo:margin-top="0.0395in" fo:margin-bottom="0.0395in"/>
    </style:style>
    <style:style style:name="T478" style:parent-style-name="Policepardéfaut" style:family="text">
      <style:text-properties style:font-name="Times New Roman" fo:font-style="italic" style:font-style-asian="italic" fo:color="#000000" style:letter-kerning="false" fo:font-size="11pt" style:font-size-asian="11pt" fo:language="en" fo:country="US"/>
    </style:style>
    <style:style style:name="T479" style:parent-style-name="Policepardéfaut" style:family="text">
      <style:text-properties style:font-name="Times New Roman" fo:color="#000000" style:letter-kerning="false" fo:font-size="11pt" style:font-size-asian="11pt" fo:language="en" fo:country="US"/>
    </style:style>
    <style:style style:name="T480" style:parent-style-name="Policepardéfaut" style:family="text">
      <style:text-properties style:font-name="Times New Roman" fo:color="#000000" style:letter-kerning="false" fo:font-size="11pt" style:font-size-asian="11pt" fo:language="en" fo:country="US"/>
    </style:style>
    <style:style style:name="T481" style:parent-style-name="Policepardéfaut" style:family="text">
      <style:text-properties style:font-name="Times New Roman" fo:color="#000000" style:letter-kerning="false" fo:font-size="11pt" style:font-size-asian="11pt" fo:language="en" fo:country="US"/>
    </style:style>
    <style:style style:name="P482" style:parent-style-name="Standard" style:family="paragraph">
      <style:paragraph-properties fo:text-align="justify" fo:margin-top="0.0395in" fo:margin-bottom="0.0395in"/>
      <style:text-properties style:font-name="Times New Roman" fo:color="#000000" style:letter-kerning="false" fo:font-size="11pt" style:font-size-asian="11pt"/>
    </style:style>
    <style:style style:name="P483" style:parent-style-name="Standard" style:family="paragraph">
      <style:paragraph-properties fo:text-align="justify" fo:margin-top="0.0395in" fo:margin-bottom="0.0395in"/>
    </style:style>
    <style:style style:name="T484" style:parent-style-name="Policepardéfaut" style:family="text">
      <style:text-properties style:font-name="Times New Roman" fo:color="#000000" style:letter-kerning="false" fo:font-size="11pt" style:font-size-asian="11pt"/>
    </style:style>
    <style:style style:name="T485" style:parent-style-name="Policepardéfaut" style:family="text">
      <style:text-properties style:font-name="Times New Roman" fo:color="#000000" style:letter-kerning="false" fo:font-size="11pt" style:font-size-asian="11pt"/>
    </style:style>
    <style:style style:name="T486" style:parent-style-name="Policepardéfaut" style:family="text">
      <style:text-properties style:font-name="Times New Roman" fo:color="#000000" style:letter-kerning="false" fo:font-size="11pt" style:font-size-asian="11pt" fo:language="en" fo:country="US"/>
    </style:style>
    <style:style style:name="P487"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88"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89"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90" style:parent-style-name="Standard" style:family="paragraph">
      <style:paragraph-properties fo:text-align="justify" fo:margin-top="0.0395in" fo:margin-bottom="0.0395in"/>
      <style:text-properties style:font-name="Times New Roman" fo:color="#000000" style:letter-kerning="false" fo:font-size="11pt" style:font-size-asian="11pt" fo:language="en" fo:country="US"/>
    </style:style>
    <style:style style:name="P491" style:parent-style-name="Standard" style:family="paragraph">
      <style:paragraph-properties fo:text-align="justify" fo:margin-top="0.0395in" fo:margin-bottom="0.0395in"/>
      <style:text-properties style:font-name="Times New Roman" fo:font-weight="bold" style:font-weight-asian="bold" fo:color="#000000" fo:letter-spacing="-0.0013in" fo:font-size="16pt" style:font-size-asian="16pt" style:font-size-complex="16pt" fo:language="en" fo:country="US"/>
    </style:style>
    <style:style style:name="P492" style:parent-style-name="Standard" style:family="paragraph">
      <style:paragraph-properties fo:text-align="justify" fo:margin-top="0.0395in" fo:margin-bottom="0.0395in"/>
      <style:text-properties style:font-name="Times New Roman" fo:color="#000000" fo:letter-spacing="-0.0013in" fo:language="en" fo:country="US"/>
    </style:style>
    <style:style style:name="P493" style:parent-style-name="Standard" style:family="paragraph">
      <style:paragraph-properties fo:text-align="justify" fo:margin-top="0.0395in" fo:margin-bottom="0.0395in"/>
      <style:text-properties style:font-name="Times New Roman" fo:color="#000000" fo:letter-spacing="-0.0013in" fo:language="en" fo:country="US"/>
    </style:style>
    <style:style style:name="P494" style:parent-style-name="Standard" style:family="paragraph">
      <style:paragraph-properties fo:text-align="justify" fo:margin-top="0.0395in" fo:margin-bottom="0.0395in"/>
      <style:text-properties style:font-name="Times New Roman" fo:color="#000000" fo:letter-spacing="-0.0013in" fo:language="en" fo:country="US"/>
    </style:style>
    <style:style style:name="P495" style:parent-style-name="Standard" style:family="paragraph">
      <style:paragraph-properties fo:text-align="justify" fo:margin-top="0.0395in" fo:margin-bottom="0.0395in"/>
      <style:text-properties style:font-name="Times New Roman" fo:color="#000000" fo:letter-spacing="-0.0013in" fo:language="en" fo:country="US"/>
    </style:style>
    <style:style style:name="P496" style:parent-style-name="Standard" style:family="paragraph">
      <style:paragraph-properties fo:text-align="justify" fo:margin-top="0.0395in" fo:margin-bottom="0.0395in"/>
      <style:text-properties style:font-name="Times New Roman" fo:color="#000000" fo:letter-spacing="-0.0013in" fo:language="en" fo:country="US"/>
    </style:style>
    <style:style style:name="P497" style:parent-style-name="Standard" style:family="paragraph">
      <style:paragraph-properties fo:text-align="justify" fo:margin-top="0.0395in" fo:margin-bottom="0.0395in"/>
      <style:text-properties style:font-name="Times New Roman" fo:color="#000000" fo:letter-spacing="-0.0013in" fo:language="en" fo:country="US"/>
    </style:style>
    <style:style style:name="P498" style:parent-style-name="Standard" style:family="paragraph">
      <style:paragraph-properties fo:text-align="justify" fo:margin-top="0.0395in" fo:margin-bottom="0.0395in"/>
      <style:text-properties style:font-name="Times New Roman" fo:color="#000000" fo:letter-spacing="-0.0013in" fo:font-size="11pt" style:font-size-asian="11pt" fo:language="en" fo:country="US"/>
    </style:style>
    <style:style style:name="P499" style:parent-style-name="Standard" style:family="paragraph">
      <style:paragraph-properties fo:text-align="justify" fo:margin-top="0.0395in" fo:margin-bottom="0.0395in"/>
      <style:text-properties style:font-name="Times New Roman" fo:color="#000000" fo:letter-spacing="-0.0013in" fo:font-size="11pt" style:font-size-asian="11pt" fo:language="en" fo:country="US"/>
    </style:style>
    <style:style style:name="P500" style:parent-style-name="Standard" style:family="paragraph">
      <style:paragraph-properties fo:text-align="justify" fo:margin-top="0.0395in" fo:margin-bottom="0.0395in"/>
      <style:text-properties style:font-name="Times New Roman" fo:color="#000000" fo:letter-spacing="-0.0013in" fo:font-size="11pt" style:font-size-asian="11pt" fo:language="en" fo:country="US"/>
    </style:style>
    <style:style style:name="P501" style:parent-style-name="Standard" style:family="paragraph">
      <style:paragraph-properties fo:text-align="justify" fo:margin-top="0.0395in" fo:margin-bottom="0.0395in"/>
      <style:text-properties style:font-name="Times New Roman" fo:color="#000000" fo:letter-spacing="-0.0013in" fo:font-size="11pt" style:font-size-asian="11pt" fo:language="en" fo:country="US"/>
    </style:style>
    <style:style style:name="P502" style:parent-style-name="Standard" style:family="paragraph">
      <style:paragraph-properties fo:text-align="justify" fo:margin-top="0.0395in" fo:margin-bottom="0.0395in"/>
      <style:text-properties style:font-name="Times New Roman" fo:color="#000000" fo:letter-spacing="-0.0013in" fo:font-size="11pt" style:font-size-asian="11pt" fo:language="en" fo:country="US"/>
    </style:style>
    <style:style style:name="P503" style:parent-style-name="Standard" style:family="paragraph">
      <style:paragraph-properties fo:text-align="justify" fo:margin-top="0.0395in" fo:margin-bottom="0.0395in"/>
      <style:text-properties style:font-name="Times New Roman" fo:color="#000000" fo:letter-spacing="-0.0013in" fo:font-size="11pt" style:font-size-asian="11pt" fo:language="en" fo:country="US"/>
    </style:style>
    <style:style style:name="P504" style:parent-style-name="Standard" style:family="paragraph">
      <style:paragraph-properties fo:text-align="justify" fo:margin-top="0.0395in" fo:margin-bottom="0.0395in"/>
      <style:text-properties style:font-name="Times New Roman" fo:color="#000000" fo:letter-spacing="-0.0013in" fo:font-size="11pt" style:font-size-asian="11pt" fo:language="en" fo:country="US"/>
    </style:style>
    <style:style style:name="P505" style:parent-style-name="Standard" style:family="paragraph">
      <style:paragraph-properties fo:text-align="justify" fo:margin-top="0.0395in" fo:margin-bottom="0.0395in" fo:line-height="120%"/>
      <style:text-properties style:font-name="Times New Roman" fo:font-weight="bold" style:font-weight-asian="bold" fo:color="#000000" style:letter-kerning="false" fo:font-size="16pt" style:font-size-asian="16pt" style:font-size-complex="16pt" fo:language="en" fo:country="US"/>
    </style:style>
    <style:style style:name="P506" style:parent-style-name="Standard" style:family="paragraph">
      <style:paragraph-properties fo:text-align="justify" fo:margin-top="0.0395in" fo:margin-bottom="0.0395in" fo:line-height="120%"/>
      <style:text-properties style:font-name="Times New Roman" fo:font-weight="bold" style:font-weight-asian="bold" fo:color="#000000" style:letter-kerning="false" fo:font-size="16pt" style:font-size-asian="16pt" style:font-size-complex="16pt" fo:language="en" fo:country="US"/>
    </style:style>
    <style:style style:name="P507" style:parent-style-name="Standard" style:family="paragraph">
      <style:paragraph-properties fo:text-align="justify" fo:margin-top="0.0395in" fo:margin-bottom="0.0395in" fo:line-height="120%"/>
      <style:text-properties style:font-name="Times New Roman" fo:color="#000000" style:letter-kerning="false" fo:language="en" fo:country="US"/>
    </style:style>
    <style:style style:name="P508" style:parent-style-name="Standard" style:family="paragraph">
      <style:paragraph-properties fo:text-align="justify" fo:margin-top="0.0395in" fo:margin-bottom="0.0395in" fo:line-height="120%"/>
      <style:text-properties style:font-name="Times New Roman" fo:color="#000000" style:letter-kerning="false" fo:language="en" fo:country="US"/>
    </style:style>
    <style:style style:name="P509" style:parent-style-name="Standard" style:family="paragraph">
      <style:paragraph-properties fo:text-align="justify" fo:margin-top="0.0395in" fo:margin-bottom="0.0395in" fo:line-height="120%"/>
      <style:text-properties style:font-name="Times New Roman" fo:color="#000000" style:letter-kerning="false" fo:language="en" fo:country="US"/>
    </style:style>
    <style:style style:name="P510"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511"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512"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513"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514"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515"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516" style:parent-style-name="Standard" style:family="paragraph">
      <style:paragraph-properties fo:text-align="justify" fo:margin-top="0.0395in" fo:margin-bottom="0.0395in" fo:line-height="120%"/>
      <style:text-properties style:font-name="Times New Roman" fo:font-weight="bold" style:font-weight-asian="bold" fo:color="#000000" style:letter-kerning="false" fo:font-size="16pt" style:font-size-asian="16pt" style:font-size-complex="16pt" fo:language="en" fo:country="US"/>
    </style:style>
    <style:style style:name="P517" style:parent-style-name="Standard" style:family="paragraph">
      <style:paragraph-properties fo:text-align="justify" fo:margin-top="0.0395in" fo:margin-bottom="0.0395in" fo:line-height="120%"/>
      <style:text-properties style:font-name="Times New Roman" fo:font-weight="bold" style:font-weight-asian="bold" fo:color="#000000" style:letter-kerning="false" fo:font-size="16pt" style:font-size-asian="16pt" style:font-size-complex="16pt" fo:language="en" fo:country="US"/>
    </style:style>
    <style:style style:name="P518" style:parent-style-name="Standard" style:family="paragraph">
      <style:paragraph-properties fo:text-align="justify" fo:margin-top="0.0395in" fo:margin-bottom="0.0395in" fo:line-height="120%"/>
      <style:text-properties style:font-name="Times New Roman" fo:color="#000000" style:letter-kerning="false" fo:language="en" fo:country="US"/>
    </style:style>
    <style:style style:name="P519" style:parent-style-name="Standard" style:family="paragraph">
      <style:paragraph-properties fo:text-align="justify" fo:margin-top="0.0395in" fo:margin-bottom="0.0395in" fo:line-height="120%"/>
    </style:style>
    <style:style style:name="T520" style:parent-style-name="Policepardéfaut" style:family="text">
      <style:text-properties style:font-name="Times New Roman" fo:color="#000000" style:letter-kerning="false" fo:language="en" fo:country="US"/>
    </style:style>
    <style:style style:name="T521" style:parent-style-name="Policepardéfaut" style:family="text">
      <style:text-properties style:font-name="Times New Roman" fo:color="#103CC0" style:letter-kerning="false" style:text-underline-type="single" style:text-underline-style="solid" style:text-underline-width="auto" style:text-underline-mode="continuous" fo:language="en" fo:country="US"/>
    </style:style>
    <style:style style:name="P522"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523"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524"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525"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526" style:parent-style-name="Standard" style:family="paragraph">
      <style:paragraph-properties fo:text-align="justify" fo:margin-top="0.0395in" fo:margin-bottom="0.0395in" fo:line-height="120%"/>
      <style:text-properties style:font-name="Times New Roman" fo:color="#000000" style:letter-kerning="false" fo:font-size="11pt" style:font-size-asian="11pt" fo:language="en" fo:country="US"/>
    </style:style>
    <style:style style:name="P527" style:parent-style-name="Standard" style:family="paragraph">
      <style:paragraph-properties fo:text-align="justify" fo:margin-top="0.0395in" fo:margin-bottom="0.0395in" fo:line-height="120%"/>
    </style:style>
    <style:style style:name="T528" style:parent-style-name="Policepardéfaut" style:family="text">
      <style:text-properties style:font-name="Times New Roman" fo:color="#000000" style:letter-kerning="false" fo:font-size="11pt" style:font-size-asian="11pt" fo:language="en" fo:country="US"/>
    </style:style>
    <style:style style:name="T529" style:parent-style-name="Policepardéfaut" style:family="text">
      <style:text-properties style:font-name="Times New Roman" fo:color="#000000" style:letter-kerning="false" fo:font-size="11pt" style:font-size-asian="11pt" fo:language="en" fo:country="US"/>
    </style:style>
    <style:style style:name="T530" style:parent-style-name="Policepardéfaut" style:family="text">
      <style:text-properties style:font-name="Times New Roman" fo:color="#000000" style:letter-kerning="false" fo:font-size="11pt" style:font-size-asian="11pt"/>
    </style:style>
    <style:style style:name="P531" style:parent-style-name="Standard" style:family="paragraph">
      <style:paragraph-properties fo:margin-top="0.0395in" fo:margin-bottom="0.0395in"/>
    </style:style>
    <style:style style:name="P532" style:parent-style-name="Normal" style:family="paragraph">
      <style:paragraph-properties fo:text-align="justify" fo:line-height="115%"/>
      <style:text-properties fo:font-size="11pt" style:font-size-asian="11pt" style:font-size-complex="11pt"/>
    </style:style>
    <style:style style:name="P533" style:parent-style-name="Standard" style:family="paragraph">
      <style:paragraph-properties fo:margin-top="0.0395in" fo:margin-bottom="0.0395in"/>
    </style:style>
  </office:automatic-styles>
  <office:body>
    <office:text text:use-soft-page-breaks="true">
      <text:p text:style-name="P1">Natalia Bahamonde</text:p>
      <text:p text:style-name="P2"><text:span text:style-name="T3">Assistant<text:s/></text:span><text:span text:style-name="T4">Professor,<text:s/></text:span><text:span text:style-name="T5">Catholic University of Valparaiso, Errazuriz 2734, Valparaiso, Chile.</text:span></text:p>
      <text:p text:style-name="P6"><text:span text:style-name="T7">natalia.bahamonde@pucv.cl</text:span><text:span text:style-name="T8">; +56 987451468/+56 322274053</text:span></text:p>
      <text:p text:style-name="P9">PhD 2007, Orsay University France</text:p>
      <text:p text:style-name="P10"><text:span text:style-name="T11">2019 Gabriel A. Caceres, Eric D.<text:s/></text:span><text:span text:style-name="T12">Feigelson, G. Jogesh Babu, Natalia Bahamonde, Alejandra Christen, Karine Bertin, Cristian Meza, Michel Curé.<text:s/></text:span><text:span text:style-name="T13">Autoregressive Planet Search: Methodology. Astronomical J, 158-57.</text:span></text:p>
      <text:p text:style-name="P14">2019 with GA Caceres, ED Feigelson, GJ Babu, A Christen, K Bertin, C Meza, M Curé. Autoregressive Planet Search: Application to the Kepler Mission. Astronomical Journal, 158-58</text:p>
      <text:p text:style-name="P15">2019 with H Araya, S Torres, F Viens, Donsker type theorem for fractional Poisson process, SPL150, 1-8.</text:p>
      <text:p text:style-name="P16">2018 with Torres S, Tudor C ARCH model and<text:s/>fractional Brownian motion. SPL 134, 70-78.</text:p>
      <text:p text:style-name="P17">2017 with R Ruby-Figueroa, J Saavedra, A Cassano. Permeate flux prediction in the ultrafiltration of fruit juices by ARIMA models. Journal of Membrane Science 524, 108-116.</text:p>
      <text:p text:style-name="P18">2016 with P Doukhan. Spectral estimation in the presence of missing data, Th Proba &amp; Math Stat 95, 55-74.</text:p>
      <text:p text:style-name="P19">Banu Baydil</text:p>
      <text:p text:style-name="P20"><text:span text:style-name="T21">Columbia University, Department of Statistics, 1255 Amsterdam Avenue, MC 4690, New York, NY, 10027, USA,<text:s/></text:span><text:span text:style-name="T22">bb2717@columbia.edu</text:span><text:span text:style-name="T23"><text:s/>,<text:s/></text:span><text:span text:style-name="T24">banubaydil@gmail.com</text:span><text:span text:style-name="T25"><text:tab/></text:span></text:p>
      <text:p text:style-name="P26"><text:span text:style-name="T27">Ph.D. Mathematics, M.S. Appl</text:span><text:span text:style-name="T28">ied Mathematics, 2010 Rensselaer Polytechnic Institute (RPI), NY</text:span></text:p>
      <text:p text:style-name="P29">Department of Statistics, Columbia University, New York, NY</text:p>
      <text:p text:style-name="P30">Lecturer in Discipline in Statistics, Full Time Faculty, 07/2014 - Present <text:s/></text:p>
      <text:p text:style-name="P31"><text:span text:style-name="T32">Director of Undergraduate Studies, 06/2016 –<text:s/></text:span><text:span text:style-name="T33">06/2019</text:span></text:p>
      <text:p text:style-name="P34">Multi-scale modeling, analysis and simulation in biological &amp; sciences; Stochastic dynamics, modeling, analysis and simulation; Statistical, graph theory and machine learning based quantitative data analysis.</text:p>
      <text:p text:style-name="P35"><text:span text:style-name="T36">-Multiscale Feature Analysis of Salivar</text:span><text:span text:style-name="T37">y Gland Branching Morphogenesis, 2012,<text:s/></text:span><text:span text:style-name="T38">PLoS ONE 7(3): e32906. doi:10.1371/journal.pone.0032906,<text:s/></text:span><text:span text:style-name="T39">(with Bilgin, Ray, Daley, Larsen, Yener).</text:span></text:p>
      <text:p text:style-name="P40">-Cell-Graph Modeling of Salivary Gland Morphology, IEEE, ISBI 2010, (with Bilgin, Ray, Daley, Sequeira, Yener,<text:s/>Larsen).</text:p>
      <text:p text:style-name="P41">-Cell-Graph Modeling of Salivary Gland Morphology, J Dent Res 89 (Spec Iss A): 129302, 2010, (with Bilgin, Ray, Daley, Sequeira, Yener, Larsen).</text:p>
      <text:p text:style-name="P42">-B. Baydil, Data-driven Multi-scale Modeling of Transport in Meso-scale Oceanic Turbulence, Abstracts<text:s/><text:s/>of Papers Presented to the American Mathematical Society, 1079-60-441, 2012.</text:p>
      <text:p text:style-name="P43">Ousmane Boly</text:p>
      <text:p text:style-name="P44">AGM 8088 University Cergy Pontoise (PhD student) 8 May Gay Lussac, 95000 Neuville-sur-Oise. </text:p>
      <text:p text:style-name="P45"><text:span text:style-name="T46">Phone : 07 58 73 87 77. E-mail : </text:span><text:span text:style-name="T47">boly1ousmane@gmail.com</text:span></text:p>
      <text:p text:style-name="P48">Master's degree<text:s/>in mathematics, currently in the first year of a thesis in applied mathmatics under the supervision of <text:s/>Prs. Doukhan and <text:s/>Prigent « Point processes fo random sampling »</text:p>
      <text:p text:style-name="P49">01/2019 - 06/2019 Memorandum on Hawkes process,  University of Cergy-Pontoise  </text:p>
      <text:p text:style-name="P50">12/2018 - 01/2019 Statistical Learning Project, University of Cergy-Pontoise  </text:p>
      <text:p text:style-name="P51">Construction of a new prediction model for the insolvency of bank customers (work done with R).</text:p>
      <text:p text:style-name="P52">02/2018 - 06/2018 Stochastic Differential Equations (Bernt Oksendal), AGM Laboratory Cergy-Pontoise    </text:p>
      <text:p text:style-name="P53">2019 Master: Applied Mathematics Cergy-Pontoise University </text:p>
      <text:p text:style-name="P54">2017 License: Mathematics University Cergy-Pontoise.</text:p>
      <text:p text:style-name="P55"/>
      <text:soft-page-break/>
      <text:p text:style-name="P56"><text:span text:style-name="T57">Joel E. Cohen</text:span></text:p>
      <text:p text:style-name="P58"><text:span text:style-name="T59">Rockefeller University &amp; Columbia University, 1230 York Avenue, Box 20, New York, NY 10065, USA, <text:s/>+1 212<text:s/></text:span><text:span text:style-name="T60">327 8883,  </text:span><text:span text:style-name="T61">cohen@rockefeller.edu</text:span></text:p>
      <text:p text:style-name="P62">Professor of Populations; Head of the Laboratory of Populations since July 1975; jointly with Columbia University since July 1995; Abby Rockefeller Mauzé Professor since June 1996; Visiting Scholar, University of Chicago, since July 2013</text:p>
      <text:p text:style-name="P63">Research interests: Mathematical population biology, demography, ecology, epidemiology, stochastic processes, linear algebra</text:p>
      <text:p text:style-name="P64">Some recent papers:</text:p>
      <text:p text:style-name="P65"><text:span text:style-name="T66">Meng Xu, Jeppe Kolding, J. E. Cohen (2018) Sequential analysis of fixed-precision sampling of La</text:span><text:span text:style-name="T67">ke Kariba fishes using Taylor's law.<text:s/></text:span><text:span text:style-name="T68">Canadian Journal of Fisheries and Aquatic Sciences</text:span></text:p>
      <text:p text:style-name="P69"><text:span text:style-name="T70">Guy J. Abel, J. E. Cohen (2019) Bilateral international migration flow estimates for 200 countries.<text:s/></text:span><text:span text:style-name="T71">Scientific Data</text:span><text:span text:style-name="T72"><text:s/>6(82):1-13.</text:span></text:p>
      <text:p text:style-name="P73"><text:span text:style-name="T74">J. E. Cohen (2019) Sum of a random<text:s/></text:span><text:span text:style-name="T75">number of correlated random variables that depend on the number of summands.<text:s/></text:span><text:span text:style-name="T76">The</text:span><text:span text:style-name="T77"><text:s/></text:span><text:span text:style-name="T78">American Statistician</text:span><text:span text:style-name="T79"><text:s/>73(1):56–60.</text:span></text:p>
      <text:p text:style-name="P80"><text:span text:style-name="T81">J. E. Cohen (2019) Every variance function, including Taylor's power law of fluctuation scaling, can be produced by any<text:s/></text:span><text:span text:style-name="T82">location-scale family of distributions with positive mean and variance.<text:s/></text:span><text:span text:style-name="T83">Theoretical Ecology.</text:span></text:p>
      <text:p text:style-name="P84"><text:span text:style-name="T85">Meng Xu, J. E. Cohen (2019) Analyzing and interpreting spatial and temporal variability of US county population distributions using Taylor's law.<text:s/></text:span><text:span text:style-name="T86">PLoS ONE</text:span><text:span text:style-name="T87"><text:s/>14(12):e</text:span><text:span text:style-name="T88">0226096.</text:span></text:p>
      <text:p text:style-name="P89"><text:span text:style-name="T90">Michael K. Tippett, J. E. Cohen (in press) Seasonality of Taylor's law of fluctuation scaling in all-India daily rainfall. Climate and Atmospheric Science, accepted 2019-12-12.</text:span></text:p>
      <text:p text:style-name="P91"/>
      <text:p text:style-name="P92"><text:span text:style-name="T93">Victor H. de la Pena</text:span></text:p>
      <text:p text:style-name="P94"><text:span text:style-name="T95">Columbia University Department of</text:span><text:span text:style-name="T96"><text:s/></text:span><text:span text:style-name="T97">Statistics. Ph</text:span><text:span text:style-name="T98">. D. Statistics UCLA 1988 <text:s/></text:span></text:p>
      <text:p text:style-name="P99"><text:span text:style-name="T100">1988</text:span><text:span text:style-name="T101"><text:s/></text:span><text:span text:style-name="T102">-</text:span><text:span text:style-name="T103"><text:s/>…<text:s/></text:span><text:span text:style-name="T104">Professor, Department</text:span><text:span text:style-name="T105"><text:s/></text:span><text:span text:style-name="T106">of Statistics.</text:span><text:span text:style-name="T107"><text:s/></text:span><text:span text:style-name="T108">Columbia</text:span><text:span text:style-name="T109"><text:s/></text:span><text:span text:style-name="T110">University.</text:span></text:p>
      <text:p text:style-name="P111"><text:span text:style-name="T112">Inequalities in Probability and Statistics, Self-Normalized Processes; General Dependence Structures, Decoupling, Copulas, Earth Sciences (Global<text:s/></text:span><text:span text:style-name="T113">Warming, El Nino).</text:span></text:p>
      <text:p text:style-name="P114"><text:span text:style-name="T115">National Science<text:s/></text:span><text:span text:style-name="T116">Foundation<text:s/></text:span><text:span text:style-name="T117">grant DMS-02-21041 :</text:span><text:span text:style-name="T118"><text:s/>“</text:span><text:span text:style-name="T119">IGERT:<text:s/></text:span><text:span text:style-name="T120">A Joint Graduate Program in Applied Mathematics and Earth and Environmental Sciences.” <text:s/>$3 million (U.S.) over 5 years. <text:s/>PI's: <text:s/>L Polvani, D Hong Phong, M Visbeck, Victor H de la P</text:span><text:span text:style-name="T121">eña, U Lall (Dec 2002- Nov 2007).</text:span></text:p>
      <text:p text:style-name="P122"><text:span text:style-name="T123">-Decoupling: From Dependence to Independence<text:s/></text:span><text:span text:style-name="T124">(with E. Gine). Springer-Verlag</text:span><text:span text:style-name="T125">,</text:span><text:span text:style-name="T126"><text:s/></text:span><text:span text:style-name="T127">1999.</text:span></text:p>
      <text:p text:style-name="P128">-Self-Normalized Processes: Limit Theorems and Statistical Applications (with QM Shao and TL Lai) <text:s/>Springer-Verlag, 2009.</text:p>
      <text:p text:style-name="P129"><text:span text:style-name="T130">-Inequalities an</text:span><text:span text:style-name="T131">d extremal problems in Probability and Statistics,<text:s/></text:span><text:span text:style-name="T132">with I Pinelis, R Ibragimov, A Osekowski and I Shevtsova. <text:s/>Elsevier, 2017. <text:s text:c="12"/></text:span></text:p>
      <text:p text:style-name="P133"><text:span text:style-name="T134">-Indian Summer Monsoon and Rainfall and its Link with ENSO and the Indian Ocean Diapole Mode. (with C Ihara, J Kushni</text:span><text:span text:style-name="T135">r and M Cane) <text:s/></text:span><text:span text:style-name="T136">International Journal of<text:s/></text:span><text:span text:style-name="T137">Climatology</text:span><text:span text:style-name="T138">,</text:span><text:span text:style-name="T139"><text:s/></text:span><text:span text:style-name="T140">27, <text:s/></text:span><text:span text:style-name="T141">179-187</text:span><text:span text:style-name="T142"><text:s/></text:span><text:span text:style-name="T143">(2007).</text:span></text:p>
      <text:p text:style-name="P144"><text:span text:style-name="T145">-Theory and applications of multivariate self-normalized processes (with J Klass and TL Lai.).<text:s/></text:span><text:span text:style-name="T146">SPA<text:s/></text:span><text:span text:style-name="T147">119, <text:s text:c="3"/></text:span><text:span text:style-name="T148">4210-4227</text:span><text:span text:style-name="T149"><text:s/>(</text:span><text:span text:style-name="T150">2009).</text:span></text:p>
      <text:p text:style-name="P151"><text:span text:style-name="T152">-Taylor's law for via ratios, for some<text:s/></text:span><text:span text:style-name="T153">distributions without finite mean (with M Brown and J Cohen)<text:s/></text:span><text:span text:style-name="T154">J</text:span><text:span text:style-name="T155">AP</text:span><text:span text:style-name="T156"><text:s/>54 (3) pp 657-669 (2017).</text:span></text:p>
      <text:p text:style-name="P157"/>
      <text:p text:style-name="P158">Gilles Durrieu</text:p>
      <text:p text:style-name="P159">French, 2 children (8 and 10 years old), Born on August 5, 1969 Toulouse (France)</text:p>
      <text:p text:style-name="P160">LMBA, UBS UMR CNRS 6205, <text:s/>Campus de Tohannic, 56017 Vannes,<text:s/>France and Labex Corail</text:p>
      <text:p text:style-name="P161"><text:span text:style-name="T162"><text:s/>0033 (0)2 97 01 71 78</text:span></text:p>
      <text:soft-page-break/>
      <text:p text:style-name="P163"><text:span text:style-name="T164">gilles.durrieu@univ-ubs.fr</text:span><text:span text:style-name="T165">,<text:s/></text:span><text:span text:style-name="T166">https://www.researchgate.net/profile/Gilles_Durrieu</text:span></text:p>
      <text:p text:style-name="P167"><text:span text:style-name="T168"><text:s/></text:span><text:span text:style-name="T169">https://orcid.org/0000-0003-0375-912X</text:span><text:span text:style-name="T170">, <text:s/></text:span><text:span text:style-name="T171">http://web.univ-ubs.fr/lmba/durrieu/</text:span></text:p>
      <text:p text:style-name="P172">PEDR/PES since 2006.</text:p>
      <text:p text:style-name="P173">-February<text:s/>2017-January-2019 : Professor at University of New-Caledonia, Nouméa (2 years delegation).</text:p>
      <text:p text:style-name="P174">-September 2010- J... : Professor at University of Bretagne Sud</text:p>
      <text:p text:style-name="P175">-2014 : Promotion first class professor</text:p>
      <text:p text:style-name="P176">-September 1999 – August 2010: Associate professor, University of Bordeaux.</text:p>
      <text:p text:style-name="P177">Nonparametric statistics, ecological modeling, robust statistics, global warming, sequential statistics, machine learning, biology.</text:p>
      <text:p text:style-name="P178">Some recent publications in ecology:</text:p>
      <text:p text:style-name="P179">-Bercu B, Capderou S, Durrieu G (2019) A nonparametric statistical procedure for the detection of marine pollution, J of Applied Statistics, 46(1), 119-140.</text:p>
      <text:p text:style-name="P180">-Bercu B, Capderou S, Durrieu G (2019) Nonparametric recursive estimation of the derivative of the regression function with application to sea shores water quality, SISP,<text:s/>22(1), 17-40.</text:p>
      <text:p text:style-name="P181">-Durrieu G, Grama I, Jaunatre K, Tricot JM (2018) extremefit: A Package for extreme quantiles, Journal of Statistical Software, 87-12, <text:s/>1-20.</text:p>
      <text:p text:style-name="P182">-Durrieu <text:s/>G, Pham QK, Foltete <text:s/>AS, Maxime <text:s/>V, Grama <text:s/>I, Le Tilly V, Duval H, Tricot JM, Sire O (2016) Dynamic extreme values modeling and monitoring by means of for sea shores water quality biomarkers and valvometry, Environmental Monitoring and Assessment, 188, 401-409.</text:p>
      <text:p text:style-name="P183">-Durrieu G, Grama I, Pham QK, Tricot JM (2015) Nonparametric adaptive estimator of extreme conditional tail probabilities and quantiles, Extremes, 18, 437-478.</text:p>
      <text:p text:style-name="P184">-Azais R, Coudret R, Durrieu G (2014) A hidden renewal model for monitoring aquatic systems biosensors, Environmetrics, 25, 189-199.</text:p>
      <text:p text:style-name="P185"/>
      <text:p text:style-name="P186">Xiequan Fan<text:s/></text:p>
      <text:p text:style-name="P187">Date of birth: 23st of Dec., 1982, China, fanxiequan@hotmail.com</text:p>
      <text:p text:style-name="P188">2013 PhD, probability theory and mathematical statistics, Université de Bretagne-Sud.</text:p>
      <text:p text:style-name="P189">2013-2015 Post-Doc INRIA and Ecole Centrale Paris, France.</text:p>
      <text:p text:style-name="P190">Since 2015 Associate professor at Center for Applied Mathematics, Tianjin University, Tianjin, China.</text:p>
      <text:p text:style-name="P191">-X. Fan, I. Grama, Q. Liu, Q.M. Shao, 2019. Self-normalized Cramér type moderate deviations for martingales. Bernoulli 25(4A), 2793--2823.</text:p>
      <text:p text:style-name="P192">-J. Dedecker, P. Doukhan, X. Fan, 2019. Deviation inequalities for separately Lipschitz functionals of composition of random functions. J. Math. Anal. Appl. 479(2), 1549--1568. <text:s/></text:p>
      <text:p text:style-name="P193">-X. Fan, I. Grama, Q. Liu, Q.M. Shao, 2020. Self-normalized Cramér type moderate deviations for stationary sequences and applications. Stochastic Process. Appl. 130(8): 5124--5148.</text:p>
      <text:p text:style-name="P194">-X. Fan, H. Hu, Q. Liu, 2020. Uniform Cramér moderate deviations and Berry-Esseen bounds for a supercritical branching process in a random environment. Front. Math. China 15(5): 891--914.</text:p>
      <text:p text:style-name="P195"><text:span text:style-name="T196">-X. Fan, H. Hu, X. Ma, 2021.<text:s/></text:span><text:span text:style-name="T197">Cramér moderate deviations for the elephant random walk. J. Stat. Mech. Theory E. 2021(2): 023402.</text:span></text:p>
      <text:p text:style-name="P198"/>
      <text:p text:style-name="P199"><text:span text:style-name="T200">Guillaume Franchi</text:span></text:p>
      <text:p text:style-name="P201">Master 2 student until<text:s/>September 30 2021)</text:p>
      <text:p text:style-name="P202">Phd student, ENSAI-Campus Ker-Lann, Rue Blaise Pascal BP 37203, 35172 BRUZ cedex</text:p>
      <text:p text:style-name="P203">e-mail : guillaume.franchi@ens-cachan.org<text:s/></text:p>
      <text:p text:style-name="P204">Currently in the first year of a thesis in applied mathematics under the supervision of Prs. Truquet and</text:p>
      <text:p text:style-name="P205">Doukhan<text:s/>: « Dynamic modeling of abundance data in ecology »</text:p>
      <text:p text:style-name="P206">2020-2021 : Master in statistics for smart data, ENSAI France</text:p>
      <text:p text:style-name="P207">2011-2020 : High school mathematics teacher</text:p>
      <text:soft-page-break/>
      <text:p text:style-name="P208">2011 : Agregation in mathematics</text:p>
      <text:p text:style-name="P209">2010 -2011 : Master's degree in teaching an training professions,<text:s/>mathematics. University of Rennes 1</text:p>
      <text:p text:style-name="P210">2009-2010 : First year of Master's degree in mathematics, University of Rennes 1</text:p>
      <text:p text:style-name="P211">2006-2009 : Bachlor's degree in mathematics, University of Rennes 1 and ENS Cachan, Brittany Antenna.</text:p>
      <text:p text:style-name="P212"/>
      <text:p text:style-name="P213">Branda Goncalves</text:p>
      <text:p text:style-name="P214"><text:span text:style-name="T215">LPTM (PhD<text:s/></text:span><text:span text:style-name="T216">student), Université de Cergy-Pontoise, 2 Rue Adolphe Chauivin, 95302, Pontoise Cedex, France +33(0) 641410397, <text:s/></text:span><text:span text:style-name="T217">branda.goncalves@outlook.fr</text:span></text:p>
      <text:p text:style-name="P218">October, 2019-September 2022 : Ph.D Candidate in Applied Mathematics</text:p>
      <text:p text:style-name="P219">Research<text:s/>interests :Stochastic Processes Applied to Populations, Markov Chains, Disasters Modelling</text:p>
      <text:p text:style-name="P220">Branda GONCALVES and Thierry HUILLET (2019) Scaling features of two special Markov Chains involving total disasters, Journal of Statistical Physics.</text:p>
      <text:p text:style-name="P221">Master Thesis (2019) Supervised by T HUILLET, E LOCHERBACH : On Markov Chain population processes involving partial or total catastrophes.</text:p>
      <text:p text:style-name="P222">Master 1 Thesis (2018) Supervised by E LOCHERBACH :Cox-Ross-Rubinstein Model : Applications to European and American options.</text:p>
      <text:p text:style-name="P223"/>
      <text:p text:style-name="Normal"><text:span text:style-name="T224">Andrea</text:span><text:span text:style-name="T225">s Heinen<text:s/></text:span></text:p>
      <text:p text:style-name="P226">Professor THEMA, Université de Cergy-Pontoise, 33 bd du Port 95011 Cergy-Pontoise Cedex, France.</text:p>
      <text:p text:style-name="P227">After a Ph.D. in time series econometrics at the University of California, at San Diego and 6 years on the faculty in the Statistics Department of Universidad Carlos III in Madrid, Andréas Heinen joined UCP in 2010. Early research on integer-valued time series and their use in financial econometrics (Journal of Empirical Finance, 2007; Computational Statistics and Data Analysis, 2008, 2010). Now mostly<text:s/>working on dependence models for financial time series and cross-sectional data using copulas. Worked on vine copulas for large-dimensional volatility models and developed a multivariate regime-switching copula model that captures swings in the dependence<text:s/>structure between financial time series (Journal of Financial Econometrics, 2009).  Currently working on the properties of skew normal and skew t copulas, and on copula applications to</text:p>
      <text:p text:style-name="P228">- the geographic dependence in regional house prices (Geographic Dependence and Diversification in House Price Returns: the Role of Leverage, with Mi Lim Kim, EHESS),</text:p>
      <text:p text:style-name="P229">- the spatial correlation of mortgage defaults (Spatial Dependence in Subprime Mortgage Defaults, Journal of Real Estate Finance and Economics, with Kau, Keenan and Kim, 2019),</text:p>
      <text:p text:style-name="P230">- the contagion in mortgage defaults (Contagion in Subprime Mortgage Defaults: A Composite Likelihood Copula Approach, 2019, with Keenan, Kim and Slawson),</text:p>
      <text:p text:style-name="P231">- the systemic risk in the microfinance sector (Competition, Fast Growth and Commercialization: Systemic Credit Risk in Microcredit Markets: A Copula Approach, 2019, with Hamadi and Juste),</text:p>
      <text:p text:style-name="P232">Modeling of climatic extremes and natural disasters (hurricanes, typhoons), along with their spatial correlations and their effect on human populations. Also questions about the possibility of insuring against such climatic extremes.</text:p>
      <text:p text:style-name="P233"/>
      <text:p text:style-name="P234">Rémy Garnier</text:p>
      <text:p text:style-name="P235">AGM 8088 University Cergy Pontoise (PhD student)</text:p>
      <text:p text:style-name="P236">54 Sente des Radoubs, 33300 Bordeaux, France, remy.garnier@ext-cdiscount.com</text:p>
      <text:p text:style-name="P237">Education</text:p>
      <text:p text:style-name="P238"><text:span text:style-name="T239">2012-2015<text:s/></text:span><text:span text:style-name="T240">Licence Degree, ENS Paris-Saclay, Mathematics and Computer Science</text:span><text:span text:style-name="T241"><text:s text:c="2"/></text:span><text:span text:style-name="T242"><text:s text:c="3"/></text:span><text:span text:style-name="T243"><text:tab/></text:span></text:p>
      <text:p text:style-name="P244">2015-2017 Master Degree, <text:s/>ENS Paris-Saclay, Master of Research in Computer Science</text:p>
      <text:p text:style-name="P245">2017-2018 Master Degree, University Paris-Saclay, Statistics and Machine Learning</text:p>
      <text:soft-page-break/>
      <text:p text:style-name="P246">2018-2021 PhD<text:s/>thesis, University Cergy Pontoise, Times series prediction for E-commerce sales</text:p>
      <text:p text:style-name="P247">Activity</text:p>
      <text:p text:style-name="P248">2015 Internship, <text:s/>Cachan, France, Effective Algebraic Method for temporised systems</text:p>
      <text:p text:style-name="P249">2016 Internship, RWTH, Aachen, Model-Checking in Markovian models</text:p>
      <text:p text:style-name="P250">2017 Internship INRIA, Palaiseau, Effective symbolic resolution of differentials equations systems</text:p>
      <text:p text:style-name="P251">2018-2021 Internship and PhD Cdiscount, Bordeaux, Times series prediction for E-commerce sales</text:p>
      <text:p text:style-name="P252"><text:span text:style-name="T253">French, native ; English : fluent ; German : advanced <text:s/></text:span><text:span text:style-name="T254"><text:s text:c="3"/></text:span></text:p>
      <text:p text:style-name="P255">Alquier P, Bertin K,<text:s/>Doukhan P, Garnier R, High dimensional VAR with low rank transition, 2019.</text:p>
      <text:p text:style-name="P256">Garnier R, Belletoile A. A multi-series framework for demand forecasts in E-commerce, 2019.</text:p>
      <text:p text:style-name="P257"/>
      <text:p text:style-name="P258">Thierry Huillet</text:p>
      <text:p text:style-name="P259">LPTM, CNRS-UMR 8089 University Cergy-Pontoise,</text:p>
      <text:p text:style-name="P260"><text:span text:style-name="T261">2 Avenue Adolphe<text:s/></text:span><text:span text:style-name="T262">Chauvin, 95302, Cergy-Pontoise, FRANCE.<text:s/></text:span><text:span text:style-name="T263">Thierry.Huillet@u-cergy.fr</text:span></text:p>
      <text:p text:style-name="P264"><text:s/>(CNRS Researcher, section 02). Ingénieur Civil des Mines,</text:p>
      <text:p text:style-name="P265">• Statistical Models of nucleation-aggregation: coalescence; random energy cas- cades.</text:p>
      <text:p text:style-name="P266">• Renewal phenomena (processes). Hurst phenomenon, waiting time paradox.</text:p>
      <text:p text:style-name="P267">• Lévy-Fréchet extremal processes. Stable and semistable laws. Self-similarity.</text:p>
      <text:p text:style-name="P268">• Interfaces models of SOS type over a disordered or not substrate. Random walks and wetting.</text:p>
      <text:p text:style-name="P269">• Random Point processes of ‘determinantal/permanental/renewal’ types. Cor- relations structure. Anomalous Fluctuations in disordered systems.</text:p>
      <text:p text:style-name="P270">• Random partitions of the interval and circle: “coupon collector” and “birth- day” problems. Statistical Models of ”Hard-rods”, “packing” and “parking” configurations. Covering problems. Random deposition.</text:p>
      <text:p text:style-name="P271">• Sampling problems from random Dirichlet partition of the interval.</text:p>
      <text:p text:style-name="P272">• Random occupancies, urn models.</text:p>
      <text:p text:style-name="P273">• Population Genetics as from Wright-Fisher diffusion models including fitness, mutation, dominance. Duality and coalescent. Most recent common ancestor.</text:p>
      <text:p text:style-name="P274">• Population growth models subject to catastrophic events.</text:p>
      <text:p text:style-name="P275"><text:span text:style-name="T276">Recent works (2003-), published or to appear<text:s/></text:span><text:span text:style-name="T277">accessible directly on the LPTM website at:</text:span></text:p>
      <text:p text:style-name="P278">http : //www.u − cergy.fr/rech/labo/equipes/ptm/publications.html<text:s/>or on the French webserver HAL or at</text:p>
      <text:p text:style-name="P279">https://www.researchgate.net/profile/Thierry Huillet/. https://orcid.org/0000-0001-8434-2160</text:p>
      <text:p text:style-name="P280"/>
      <text:p text:style-name="P281">William Kengne</text:p>
      <text:p text:style-name="P282">THEMA CNRS UMR 8184, Université de Cergy-Pontoise, <text:s/>33 bd du Port <text:s/>95011 Cergy Cedex</text:p>
      <text:p text:style-name="P283">+33 (0)1 34 25 61 73,<text:s/>william.kengne@u-cergy.fr ; william.kengne@gmail.com <text:s/></text:p>
      <text:p text:style-name="P284">Sep. 2013 - ... : Assistant Professor in Statistics, Université de Cergy-Pontoise</text:p>
      <text:p text:style-name="P285"><text:span text:style-name="T286">Research interests ;</text:span><text:span text:style-name="T287"><text:s/>Change-point detection, causal processes, time series of counts, model selection</text:span></text:p>
      <text:p text:style-name="P288">Bardet J-M, <text:s/>Kengne, W, Wintenberger O (2012) Detecting multiple change-points in general causal time <text:s/>series using penalized quasi-likelihood. Electronic Journal of Statistics 6, 435-477.</text:p>
      <text:p text:style-name="P289">Kengne W (2012) Testing for parameter constancy in general causal time-series models. JTSA 33, 503-518.</text:p>
      <text:p text:style-name="P290">Bardet J-M, Kengne W (2014) Procedure for parameter change in causal time series. Journal of Multivariate Analysis 125, 204-221.</text:p>
      <text:p text:style-name="P291">Doukhan P, Kengne W (2015) Inference and testing for structural change in general poisson autoregressive models. Electronic Journal of Statistics 9, 1267-1314.</text:p>
      <text:p text:style-name="P292">Diop ML, Kengne W (2017) Testing parameter change in general integer-valued time series. JTSA 38, 880-894.</text:p>
      <text:p text:style-name="P293"/>
      <text:soft-page-break/>
      <text:p text:style-name="P294"><text:span text:style-name="T295">Naushad Ali Mamode Khan</text:span><text:span text:style-name="T296"><text:s/></text:span></text:p>
      <text:p text:style-name="P297"><text:span text:style-name="T298">Mauritian,<text:s/></text:span><text:span text:style-name="T299">n.mamodekhan@uom.ac.mu</text:span><text:span text:style-name="T300"><text:s/>Associate Professor in<text:s/></text:span><text:span text:style-name="T301">Statistics, Department of Economics and Statistics, Faculty of Social Sciences and Humanities, University of Mauritius.</text:span></text:p>
      <text:p text:style-name="P302">Feb 2003-May 2010 PhD in Statistics awarded by the University of Mauritius (Sponsored by TEC), Regression Analysis of Longitudinal data</text:p>
      <text:p text:style-name="P303">Aug 1999- July 2002 Degree, Bsc(Hons) Mathematics with Computer Science, University of Mauritius.</text:p>
      <text:p text:style-name="P304">Generalized Linear Models. Mathematics for Statistics/Actuaries. Time Series and Longitudinal Data Analysis. Statistical Computing. Computational Methods and<text:s/>Inferential Procedures.</text:p>
      <text:p text:style-name="P305">Time Series and Longitudinal Count Data Modelling. Computational Statistics.</text:p>
      <text:p text:style-name="P306">Some publications</text:p>
      <text:p text:style-name="P307">Jowaheer V, Mamode Khan N, Sunecher Y (2018). A BINAR(1) time-series model with cross-correlated COM–Poisson innovations. Com. in Stat.-Th. and Meth. 47-5, 1133-1154</text:p>
      <text:p text:style-name="P308">Sunecher Y, Mamode Khan N, Jowaheer V (2017). Estimating the parameters of a BINMA Poisson model for a non-stationary bivariate time series. Communications in Statistics, Simulation and Computation <text:s/>46-9</text:p>
      <text:p text:style-name="P309">Sunecher Y, Mamode Khan<text:s/>N, Jowaheer,V (2016). Modelling a non-stationary BINAR(1) Poisson process. Journal of Statistical Computation and Simulation 86-15.</text:p>
      <text:p text:style-name="P310">Mamode Khan N, Jowaheer V (2013). Comparing Joint GQL Estimation and GMM Adaptive Estimation in COM-Poisson Longitudinal Regression Model. Communications in Statistics - Simulation and Computation 424, 755-770</text:p>
      <text:p text:style-name="P311"/>
      <text:p text:style-name="P312">Pablo A. Marquet</text:p>
      <text:p text:style-name="P313">PhD in Biology. Full Professor: Ecology Department, PUC Chile and Santa Fe Institute. President of the Institute of Complex Systems of Valparaíso. Institute of Ecology and Biodiversity (IEB), the International Laboratory on Global Change (LincGlobal), UC Global Change Center. Author of more than 220 scientific publications including <text:s/>eight books and special issues. Guggenheim Fellowship in 2006, Chilean<text:s/>Academy of Sciences (2013), Associate of the National Academy of Sciences (USA, 2018), Honorary member of the American Academy of Arts and Sciences (2018) Fellow of The World Academy of Sciences (TWAS, 2018) and of the Ecological Society of America (ESA).<text:s/>His main interests are Ecology, Global Change and Complex Systems evolution:</text:p>
      <text:p text:style-name="P314"><text:span text:style-name="T315">Rebolledo R, Navarrete SA, Kefi S, Rojas, S, Marquet PA (2019). An open-system approach to complex biological networks.<text:s/></text:span><text:span text:style-name="T316">SIAM Journal of Applied Mathematics<text:s/></text:span><text:span text:style-name="T317">79(2), 619–640.</text:span></text:p>
      <text:p text:style-name="P318"><text:span text:style-name="T319">Freilich MA, Wieters E, Broitman BR, Marquet, PA, Navarrete SA (2018). Species co‐occurrence networks: Can they reveal trophic and non‐trophic interactions in ecological communities?<text:s/></text:span><text:span text:style-name="T320">Ecology</text:span><text:span text:style-name="T321"><text:s/></text:span><text:span text:style-name="T322">99</text:span><text:span text:style-name="T323">(3): 690-699.</text:span></text:p>
      <text:p text:style-name="P324"><text:span text:style-name="T325">Hochberg ME, Marquet PA, R Boyd, A Wagner<text:s/></text:span><text:span text:style-name="T326">(2017) Innovation: An merging focus from cells to societies.<text:s/></text:span><text:span text:style-name="T327">Phil.Trans. R. Soc. B 20160414.</text:span><text:span text:style-name="T328"><text:s/></text:span><text:span text:style-name="T329">http://dx.doi.org/10.1098/rstb.2016.0414</text:span></text:p>
      <text:p text:style-name="P330"><text:span text:style-name="T331">Marquet PA, Espinoza G, Abades SR, Ganz A, and R Rebolledo (2017) On the proportional abundance of species: Integrating po</text:span><text:span text:style-name="T332">pulation genetics and community ecology.<text:s/></text:span><text:span text:style-name="T333">Scientific Reports<text:s/></text:span><text:span text:style-name="T334">7</text:span><text:span text:style-name="T335">16815 (2017).</text:span></text:p>
      <text:p text:style-name="P336"><text:span text:style-name="T337">Weinberger VP, Quiñinao C, Marquet PA (2017). Innovation and the growth of human population. </text:span><text:span text:style-name="T338">Phil. Trans. R. Soc. B</text:span><text:span text:style-name="T339">, </text:span><text:span text:style-name="T340">372</text:span><text:span text:style-name="T341">(1735), 20160415.</text:span></text:p>
      <text:p text:style-name="P342"/>
      <text:p text:style-name="P343"><text:span text:style-name="T344">Michael Helmut Neumann</text:span><text:span text:style-name="T345"><text:s/></text:span></text:p>
      <text:p text:style-name="P346">Born:<text:s/>December 06, 1962, in Cottbus, Germany. Married, 2 children</text:p>
      <text:p text:style-name="P347">1999 Habilitation in Mathematics, Humboldt University, Berlin</text:p>
      <text:p text:style-name="P348">Since 08/2006 Full Professor of Mathematical Statistics (W3), Friedrich Schiller University, Jena</text:p>
      <text:p text:style-name="P349">04/2002-07/2006 Full Professor of Mathematical Stochastics (C4), Technische Univ. Braunschweig.</text:p>
      <text:p text:style-name="P350">10/2000-03/2002 Associate Professor, Mathematical Statistics, C3, University of Cologne.</text:p>
      <text:p text:style-name="P351"><text:span text:style-name="T352">Neumann, MH (1998). Strong approximation of density estimators from weakly dependent observations by densit</text:span><text:span text:style-name="T353">y estimators from independent observations. Annals of Statistics<text:s/></text:span><text:span text:style-name="T354">26</text:span><text:span text:style-name="T355">, 2014-2048.</text:span></text:p>
      <text:soft-page-break/>
      <text:p text:style-name="P356"><text:span text:style-name="T357">Grama IG, Neumann MH (2006). Asymptotic equivalence of nonparametric autoregression and nonparametric regression. Annals of Statistics<text:s/></text:span><text:span text:style-name="T358">34</text:span><text:span text:style-name="T359">, 1701-1732.</text:span></text:p>
      <text:p text:style-name="P360"><text:span text:style-name="T361">Doukhan P, Neumann, MH (20</text:span><text:span text:style-name="T362">07). Probability and moment inequalities for sums of weakly dependent random variables, with applications, Stochastic Processes and their Applications<text:s/></text:span><text:span text:style-name="T363">117</text:span><text:span text:style-name="T364">, 878-903.</text:span></text:p>
      <text:p text:style-name="P365"><text:span text:style-name="T366">Doukhan P, Lang G, Leucht A, Neumann MH (2015). Dependent wild bootstrap for the empirical<text:s/></text:span><text:span text:style-name="T367">process. Journal of Time Series Analysis<text:s/></text:span><text:span text:style-name="T368">36</text:span><text:span text:style-name="T369">, 290-314.</text:span></text:p>
      <text:p text:style-name="P370"><text:span text:style-name="T371">Doukhan P, Neumann MH (2019). Absolute regularity of semi-contractive GARCH-type processes. Journal of Applied Probability<text:s/></text:span><text:span text:style-name="T372">56</text:span><text:span text:style-name="T373">, 91-115.</text:span></text:p>
      <text:p text:style-name="P374"/>
      <text:p text:style-name="P375">Sergio Navarrete</text:p>
      <text:p text:style-name="P376">PhD Zoology, Oregon State University and<text:s/>postdoctoral studies University of California, Santa Barbara.</text:p>
      <text:p text:style-name="P377">Currently: Full Professor at Pontificia Universidad Católica de Chile and</text:p>
      <text:p text:style-name="P378"><text:span text:style-name="T379">Director of Estación Costera de Investigaciones Marinas (ECIM), Las Cruces +5635 243 1670,<text:s/></text:span><text:span text:style-name="T380">snavarrete@bio.puc.cl</text:span><text:span text:style-name="T381"><text:s/>cited 8</text:span><text:span text:style-name="T382">700 times on Google Scholar</text:span></text:p>
      <text:p text:style-name="P383">Conicyt Recognition for the Best Project in the Fondecyt Regular competition (2007). Frontier Science program, Chilean Academy of Sciences (2004).</text:p>
      <text:p text:style-name="P384">The lab is dedicated to the study of the dynamics and diversity of coastal marine<text:s/>communities and the influence that oceanographic and climatic processes have on them from local scales to regional scales.</text:p>
      <text:p text:style-name="P385"><text:span text:style-name="T386">Duffy, J. E., J. S. Lefcheck, R. D. Stuart-Smith, S. A. Navarrete, and G. J. Edgar. 2016. Biodiversity enhances reef fish biomass an</text:span><text:span text:style-name="T387">d resistance to climate change.<text:s/></text:span><text:span text:style-name="T388">PNAS</text:span><text:span text:style-name="T389"><text:s/>113:6230-6235.</text:span></text:p>
      <text:p text:style-name="P390"><text:span text:style-name="T391">Kefi, S., V. Miele, E. A. Wieters, S. A. Navarrete, and E. L. Berlow. 2016. How Structured Is the Entangled Bank? The Surprisingly Simple Organization of Multiplex Ecological Networks Leads to Increased P</text:span><text:span text:style-name="T392">ersistence and Resilience.<text:s/></text:span><text:span text:style-name="T393">Plos Biology</text:span><text:span text:style-name="T394"><text:s/>14:DOI:10.1371/journal.pbio.1002527</text:span></text:p>
      <text:p text:style-name="P395"><text:span text:style-name="T396">Kéfi, S., E.L. Berlow, E. A. Wieters, S. A. Navarrete, O. L. Petchey, S. A. Wood, A. Boi, L. N. Joppa, K.D. Lafferty, R.J. Williams, N.D. Martinez, B.A. Menge, C.A. Blanchette, A.<text:s/></text:span><text:span text:style-name="T397">Iles, U. Brose. 2012. More than a meal: Integrating non-feeding interactions into food webs.<text:s/></text:span><text:span text:style-name="T398">Ecology Letters</text:span><text:span text:style-name="T399">, 15:291-300</text:span></text:p>
      <text:p text:style-name="P400">Stuart-Smith, R.D., A. Bates, J.S. Lefcheck, E. Duffy, C. Baker, R. J. Thomson, J.F. Stuart-Smith, N.A. Hill1, S.J. Kininmont4, L. Airoldi, M.A. Becerr, S. J. Campbell, T.P. Dawson, S.A. Navarrete, G.A. Sole1, E.M A. Strain, T.J. Willis, G.J. Edgar 2013. Integrating abundance and functional traits reveals new global hotspots of fish diversity. Nature, 501: 539-542</text:p>
      <text:p text:style-name="P401"/>
      <text:p text:style-name="P402"><text:span text:style-name="T403">Thi Hien Nguyen</text:span><text:span text:style-name="T404"><text:s/></text:span></text:p>
      <text:p text:style-name="P405">Lecturer, Department Mathematics, CY Tech Paris University, Avenue du Parc, 95000 Cergy, France</text:p>
      <text:p text:style-name="P406">tnn@eisti.eu, + 33 6 38 63 66 81</text:p>
      <text:p text:style-name="P407">2013-2017 : PhD Mathematics, University of Brest, France</text:p>
      <text:p text:style-name="P408">2012-2013 : Master 2, Mathematics and applications at ENS Cachan, Paris, France</text:p>
      <text:p text:style-name="P409">2011-2012 : Master 1, Mathematics at Hanoi National University of Education (HNUE), Hanoi, Vietnam 2007-2011 : Bachelor, Mathematics at HNUE, Vietnam</text:p>
      <text:p text:style-name="P410">Research interests : Spectral theory of diffusion incompressible mediums, Optimal transport application for studying the heat flow, Statistical process control</text:p>
      <text:p text:style-name="P411">with B Franke, The speed of relaxation for diffusion with drift satisfying exponential decay of correlations, Proc. Amer. Math. Soc. 146- 6, 2425-2434. 3(2018)</text:p>
      <text:p text:style-name="P412">with KP Tran P Castagliola, A Cuzol, The Efficiency of VSI Exponentially Weighted Moving Average median, Proc 24th ISSAT Int Conference on Reliability, Quality in Design 203-208, Toronto (2018).</text:p>
      <text:p text:style-name="P413">with KP Tran, P Castagliola, A Cuzol, Design of a Variable Sampling Interval EWMA Median Control Chart, Int. Journal of Reliability, Quality and Safety Engineering 26-5 1950021 (2019)</text:p>
      <text:soft-page-break/>
      <text:p text:style-name="P414">with QT Nguyen, KP Tran, HD Nguyen, Variable sampling interval Shewhart control charts for monitoring the Multivariate Coefficient of Variation, Applied Stochastic Models in Business and Industry, John Wiley &amp; Sons, 35(5), 1253-1268 (2019).</text:p>
      <text:p text:style-name="P415">with KP Tran, KD Tran, HD Nguyen LH, Nguyen, TN Nguyen, One-Sided Synthetic-RZ control charts: a new method for anomaly detection, 6th NAFOSTED Conference (NICS) (2019).</text:p>
      <text:p text:style-name="P416"/>
      <text:p text:style-name="P417">Jean-Luc<text:s/>Prigent</text:p>
      <text:p text:style-name="P418">Professor in Economics and Finance at University of Cergy-Pontoise, and member of ThEMA (UMR CNRS 8184), Department of Economics and Business and of Labex MMEDII (ANR11-LBX-0023-01).</text:p>
      <text:p text:style-name="P419"><text:span text:style-name="T420">Research Interests :<text:s/></text:span><text:span text:style-name="T421">Portfolio optimization; performance measurem</text:span><text:span text:style-name="T422">ent; asset pricing and hedging; financial econometrics; risk management; decision theory; real options; corporate finance.</text:span></text:p>
      <text:p text:style-name="P423">Scientific consultant for financial institutions. Author of 5 books and of about 80 published papers, as:</text:p>
      <text:p text:style-name="P424">1) Hedging global<text:s/>environment risks: An option based portfolio insurance, Automatica, 44(6), 1519-1531, 2008. (with A. de Palma).</text:p>
      <text:p text:style-name="P425">2) On the optimality of funding and hiring/firing according to stochastic demand: the role of growth and shutdown options. Economic Modelling, 40, 410-422, 2014. (with N. Letifi).</text:p>
      <text:p text:style-name="P426">3) A dynamic autoregressive expectile for time-invariant portfolio protection strategies. Journal of Economics Dynamics and Control, 46, 1-29, 2014. (with B. Maillet and B. Hamidi).</text:p>
      <text:p text:style-name="P427">4) Risk management of time varying floors for dynamic portfolio insurance. European Journal of Operational Research, 269(1), 363-381, 2018. (with Hachmi Ben Ameur).</text:p>
      <text:p text:style-name="P428">5) On the optimality of path-dependent structured funds: The cost of standardization, European Journal of Operational Research, 277, 333-350, 2019. (with Philippe Bertrand).</text:p>
      <text:p text:style-name="P429"/>
      <text:p text:style-name="P430"><text:span text:style-name="T431">Julien Randon-Furling</text:span><text:span text:style-name="T432"><text:s/></text:span></text:p>
      <text:p text:style-name="P433">Senior Associate Professor of Mathemcatical Sciences, Univ. Paris 1 Panthéon Sorbonne</text:p>
      <text:p text:style-name="P434">Alliance Visiting Associate Professor, Dpt of Mathematics, Columbia University</text:p>
      <text:p text:style-name="P435">PhD Orsay (Paris-Saclay), MMath Cantab</text:p>
      <text:p text:style-name="P436">Some papers:</text:p>
      <text:p text:style-name="P437"><text:span text:style-name="T438">- J. Randon-Furling, P. Salminen, P. Vallois.<text:s/></text:span><text:span text:style-name="T439">On a first hit distribution of the running maximum of Brownian motion</text:span><text:span text:style-name="T440">, subm. to<text:s/></text:span><text:span text:style-name="T441">Stoch. Proc. &amp; Appl.<text:s/></text:span><text:span text:style-name="T442">special issue in memoriam Larry A. Shepp (2021)</text:span></text:p>
      <text:p text:style-name="P443"><text:span text:style-name="T444">- B. de Bruyne, J.<text:s/></text:span><text:span text:style-name="T445">Randon-Furling, S. Redner.<text:s/></text:span><text:span text:style-name="T446">Optimisation in first-passage resetting</text:span><text:span text:style-name="T447">,<text:s/></text:span><text:span text:style-name="T448">Phys. Rev. Letters</text:span><text:span text:style-name="T449"><text:s/>125 (5) 050602 (2020)</text:span></text:p>
      <text:p text:style-name="P450"><text:span text:style-name="T451">- M. Olteanu, J. Randon-Furling, W. Clark.<text:s/></text:span><text:span text:style-name="T452">Segregation through the multiscalar lens</text:span><text:span text:style-name="T453">,<text:s/></text:span><text:span text:style-name="T454">PNAS</text:span><text:span text:style-name="T455"><text:s/>(Proceedings of the National Academy of<text:s/></text:span><text:span text:style-name="T456">Sciences) 116 (25), 12250 (2018)</text:span></text:p>
      <text:p text:style-name="P457"><text:span text:style-name="T458">- S.N. Majumdar, A. Comtet, J. Randon-Furling.<text:s/></text:span><text:span text:style-name="T459">Random convex hulls and extreme-value statistics</text:span><text:span text:style-name="T460">,<text:s/></text:span><text:span text:style-name="T461">J. Stat. Phys.<text:s/></text:span><text:span text:style-name="T462">138 (6) 955. (2010)</text:span></text:p>
      <text:p text:style-name="P463"><text:span text:style-name="T464">- J. Randon-Furling, S.N. Majumdar, A. Comtet.<text:s/></text:span><text:span text:style-name="T465">Convex hull of planar Brownian motion: exact</text:span><text:span text:style-name="T466"><text:s/>results and an application to ecology</text:span><text:span text:style-name="T467">,<text:s/></text:span><text:span text:style-name="T468">Phys.<text:s/></text:span><text:span text:style-name="T469">Rev. Letters</text:span><text:span text:style-name="T470"><text:s/>103, 140602.<text:s/></text:span><text:span text:style-name="T471">(2009).</text:span></text:p>
      <text:p text:style-name="P472"/>
      <text:p text:style-name="P473"><text:span text:style-name="T474">Rolando Rebolledo</text:span><text:span text:style-name="T475"><text:s/></text:span></text:p>
      <text:p text:style-name="P476">Mathematical Engineer by the Universidad de Chile “Doctorat d’État ès-Sciences” at the University Pierre et Marie Curie (Paris VI). Full Professor at the University Paris-Sud and at the Universidad Católica de Chile in Santiago from 1981 until 2016. Full Professor at the Universidad de Valparaíso. Founding member of the Mathematical Society of Chile and has presided over it frequently. Member<text:s/><text:soft-page-break/>of the Board of<text:s/>the Bernoulli Society; Société Mathématique de France; American Mathematical Society; European Mathematical Society. Development and Exchange Commission of the International Mathematical Union.</text:p>
      <text:p text:style-name="P477"><text:span text:style-name="T478">Research:</text:span><text:span text:style-name="T479"><text:s/>Open System Dynamical Models through Stochastic Anal</text:span><text:span text:style-name="T480">ysis in both classical and quantum versions. Main results on limit theorems for stochastic processes. Recently contributed to the Theory of Quantum Markov Semigroups and has since 2010 a fruitful collaboration with Pablo Marquet’s team. Scientific producti</text:span><text:span text:style-name="T481">on includes 100 articles published in international journals and seven research books. </text:span></text:p>
      <text:p text:style-name="P482">1. Sur les applications de la Théorie des Martingales à l’étude statistique d’une famille de processus ponctuels. Proc Col. Stat. Grenoble. LNM 636 (1978), 27-70.</text:p>
      <text:p text:style-name="P483"><text:span text:style-name="T484">2.<text:s/></text:span><text:span text:style-name="T485">La Méthode des Martingales appliquée à l’étude de la convergence en loi de Processus.<text:s/></text:span><text:span text:style-name="T486">Bull. Soc. Math. de France, Mémoire 62 (1979), 125 pages.</text:span></text:p>
      <text:p text:style-name="P487">3. Central Limit Theorems for Local Martingales. Zeit. für Wahr. verw. Gebiete 51 (1980), 269-286.</text:p>
      <text:p text:style-name="P488">with PA Marquet, G Espinoza, SR Abades, A Ganz, R Rebolledo: On the proportional abundance of species: Integrating population genetics and community ecology. Nature-Scientific Reports, 2017, 7:16815.</text:p>
      <text:p text:style-name="P489">4. with C Lizama. Semigroup approach to fractional Poisson processes.<text:s/>Compl. Anal. Oper. Th. 12-3 (2018), 777–785.</text:p>
      <text:p text:style-name="P490">5. with Sergio A Navarrete, Sonia Kéfi, Sergio Rojas, Pablo A Marquet: An Open-System Approach to complex biological networks, SIAM Journal of App. Math., 2019, 619-640.</text:p>
      <text:p text:style-name="P491">Eric M. Renault</text:p>
      <text:p text:style-name="P492">Department of Economics,<text:s/>University of Warwick, Coventry, West Midlands, CV4 7AL, United Kingdom</text:p>
      <text:p text:style-name="P493">Phone: +44 24 7652 3935, Email: eric.renault@warwick.ac.uk</text:p>
      <text:p text:style-name="P494">Professor of Economics, University of Warwick, since January 2019</text:p>
      <text:p text:style-name="P495">Visiting Professor, Monash University, Melbourne, since May 2015,</text:p>
      <text:p text:style-name="P496">Member of Stevanovich Center for Financial Mathematics, University of Chicago, since February 2016,</text:p>
      <text:p text:style-name="P497">IUF Junior member</text:p>
      <text:p text:style-name="P498">Research interests: Econometric Theory, Time Series, Financial Econometrics. Some recent papers:</text:p>
      <text:p text:style-name="P499">1“Indirect Inference With(out) Constraints” (with D. Frazier), Forthcoming Quantitative Economics, 2019.</text:p>
      <text:p text:style-name="P500">2. “Score Tests in GMM: Why Use Implied Probabilities?" (with S. Chaudhuri), <text:s/>J. of Econometrics, 2019.</text:p>
      <text:p text:style-name="P501">3. “Testing Identification Strength” (with B. Antoine), Forthcoming<text:s/>Journal of Econometrics, 2019.</text:p>
      <text:p text:style-name="P502">4. “Pseudo-True SDFs in Conditional Asset Pricing Models” (with B. Antoine and K. Proulx), Invited lecture with Discussion, Journal of Financial Econometrics, September 2018, p 1-59.</text:p>
      <text:p text:style-name="P503">5. “Indirect Inference with Endogenously Missing Exogenous Variables” (with S. Chaudhuri and D. Frazier), Journal of Econometrics, 205:1, July 2018, p 55-75.</text:p>
      <text:p text:style-name="P504">6. “Identifying Contagion” (with M. Dungey), J. of Applied Econometrics, 33:2, March 2018, p 227-250.</text:p>
      <text:p text:style-name="P505"/>
      <text:p text:style-name="P506">Yahia Salhi</text:p>
      <text:p text:style-name="P507">ORCID: 0000-0001-7221-8146 Date of birth: 21st of July, 1984, French, salhi.yahia.free.fr</text:p>
      <text:p text:style-name="P508">2013 PhD, actuarial sciences, applied maths, SAF - ISFA, Lyon.</text:p>
      <text:p text:style-name="P509">2018 Assistant professor, ISFA, Lyon.</text:p>
      <text:p text:style-name="P510">2018 Best paper award in the International Congress of Actuaries / Germany</text:p>
      <text:p text:style-name="P511">-Y. Salhi, P.-E. Thérond, Age-Specific Adjustment of Graduated Mortality, ASTIN Bulletin (2018) 48(2) 543-569</text:p>
      <text:p text:style-name="P512">-N. El Karoui, S. Loisel, Y. Salhi, Minimax Optimality in Robust Detection of a Disorder Time in Poisson Rate, The Annals of Applied Porbability (2017) 27(4), 2515-2538</text:p>
      <text:soft-page-break/>
      <text:p text:style-name="P513">-P. Doukhan, J. Rynkiewicz, D. Pommeret, Y. Salhi, A Class of Random Field Memory Models for Mortality Forecasting, Insurance: Mathematics and Economics (2017) 77:97-110</text:p>
      <text:p text:style-name="P514">-F. Barsotti, X. Milhaud, Y. Salhi, Lapse Risk in Life Insurance: Correlation<text:s/>and Contagion Effects Among Policyholders' Behaviors, Insurance: Mathematics and Economics (2016) 71:317-331</text:p>
      <text:p text:style-name="P515">-H. Bensusan, N. El Karoui, S. Loisel, Y. Salhi, Partial splitting of longevity and financial risks: The life nominal chooser swaption, Insurance:<text:s/>Mathematics and Economics (2016) 68:61-72</text:p>
      <text:p text:style-name="P516"/>
      <text:p text:style-name="P517">Lionel Truquet</text:p>
      <text:p text:style-name="P518">Associate Professor, ENSAI-Campus Ker-Lann, Rue Blaise Pascal BP 37203, 35172 BRUZ cedex, <text:s/></text:p>
      <text:p text:style-name="P519"><text:span text:style-name="T520">e-mail : </text:span><text:span text:style-name="T521">lionel.truquet@ensai.fr</text:span></text:p>
      <text:p text:style-name="P522">Specialist of time series analysis and dependent data</text:p>
      <text:p text:style-name="P523">K<text:s/>Fokianos, L Truquet (2019). On categorical time series models with covariates. SPA 129(9):3446–3462.</text:p>
      <text:p text:style-name="P524">L Truquet (2017). Parameter stability and semiparametric inference in time varying auto-regressive condi-tional heteroscedasticity models. JRSS B 79(5):1391-1414.</text:p>
      <text:p text:style-name="P525">L Truquet (2018). Efficient semiparametric estimation in time-varying regression models. Statistics 52(3):590-618. </text:p>
      <text:p text:style-name="P526">L Truquet (2019) Local stationarity and time-inhomogeneous markov chains. AoS 47(4):2023-2050.</text:p>
      <text:p text:style-name="P527"><text:span text:style-name="T528">L Truquet (2019). Root-n consistent e</text:span><text:span text:style-name="T529">stimation of the marginal density in semi-parametric autoregressive time series models.<text:s/></text:span><text:span text:style-name="T530">Bernoulli 25(3):2107–2136.</text:span></text:p>
      <text:p text:style-name="P531"><text:a xlink:href="mailto:lionel.truquet@ensai.fr" office:target-frame-name="_top" xlink:show="replace"/></text:p>
      <text:p text:style-name="P532"/>
      <text:p text:style-name="P5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11 6 4 2 2 2 2 2 4"/>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Times" svg:font-family="Times" style:font-family-generic="system" style:font-pitch="variable" svg:panose-1="0 0 5 0 0 0 0 2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Liberation Serif"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e" style:display-name="Liste" style:family="paragraph" style:parent-style-name="Textbody">
      <style:text-properties fo:hyphenate="false"/>
    </style:style>
    <style:style style:name="Légende" style:display-name="Légende"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Paul Doukhan</dc:creator>
    <meta:creation-date>2021-08-28T07:51:00Z</meta:creation-date>
    <dc:date>2021-08-28T07:53:00Z</dc:date>
    <meta:print-date>2021-08-28T07:51:00Z</meta:print-date>
    <meta:template xlink:href="Normal.dotm" xlink:type="simple"/>
    <meta:editing-cycles>3</meta:editing-cycles>
    <meta:editing-duration>PT60S</meta:editing-duration>
    <meta:document-statistic meta:page-count="10" meta:paragraph-count="62" meta:word-count="4835" meta:character-count="31369" meta:row-count="221" meta:non-whitespace-character-count="26596"/>
  </office:meta>
</office:document-meta>
</file>