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1" svg:font-family="OpenSymbol, 'Arial Unicode MS'" style:font-charset="x-symbol"/>
    <style:font-face style:name="Times New Roman1" svg:font-family="'Times New Roman'" style:font-family-generic="roman"/>
    <style:font-face style:name="Times-Roman" svg:font-family="Times-Roman, 'Times New Roman'" style:font-family-generic="roman"/>
    <style:font-face style:name="Microsoft YaHei" svg:font-family="'Microsoft YaHei'" style:font-pitch="variable"/>
    <style:font-face style:name="OpenSymbol" svg:font-family="OpenSymbol, 'Arial Unicode MS'" style:font-pitch="variable"/>
    <style:font-face style:name="Symbol" svg:font-family="Symbol" style:font-pitch="variable"/>
    <style:font-face style:name="Tahoma1" svg:font-family="Tahoma" style:font-pitch="variable"/>
    <style:font-face style:name="Times" svg:font-family="Times, 'Times New Roman'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  <style:font-face style:name="Times New Roman2" svg:font-family="'Times New Roman'" style:font-family-generic="system" style:font-pitch="variable"/>
  </office:font-face-decls>
  <office:automatic-styles>
    <style:style style:name="P1" style:family="paragraph" style:parent-style-name="Standard">
      <style:text-properties fo:language="en" fo:country="US" style:language-asian="zxx" style:country-asian="none" style:font-name-complex="Tahoma1" style:language-complex="zxx" style:country-complex="none"/>
    </style:style>
    <style:style style:name="P2" style:family="paragraph" style:parent-style-name="Standard">
      <style:paragraph-properties fo:orphans="2" fo:widows="2" fo:hyphenation-ladder-count="no-limit" style:text-autospace="none"/>
      <style:text-properties style:font-name="Times-Roman" fo:language="en" fo:country="US" style:font-name-asian="Times New Roman" style:font-name-complex="Times-Roman" fo:hyphenate="true" fo:hyphenation-remain-char-count="2" fo:hyphenation-push-char-count="2"/>
    </style:style>
    <style:style style:name="P3" style:family="paragraph" style:parent-style-name="Text_20_body">
      <style:paragraph-properties fo:margin-top="0cm" fo:margin-bottom="0cm" loext:contextual-spacing="false"/>
    </style:style>
    <style:style style:name="P4" style:family="paragraph" style:parent-style-name="Text_20_body">
      <style:paragraph-properties fo:margin-top="0cm" fo:margin-bottom="0cm" loext:contextual-spacing="false"/>
      <style:text-properties fo:font-size="18pt" fo:language="en" fo:country="GB" fo:font-weight="bold" style:font-size-asian="18pt" style:language-asian="zxx" style:country-asian="none" style:font-weight-asian="bold" style:font-name-complex="Tahoma1" style:font-size-complex="18pt" style:language-complex="zxx" style:country-complex="none"/>
    </style:style>
    <style:style style:name="P5" style:family="paragraph" style:parent-style-name="Text_20_body">
      <style:paragraph-properties fo:margin-top="0cm" fo:margin-bottom="0cm" loext:contextual-spacing="false" style:line-height-at-least="0cm">
        <style:tab-stops>
          <style:tab-stop style:position="2.574cm"/>
        </style:tab-stops>
      </style:paragraph-properties>
    </style:style>
    <style:style style:name="P6" style:family="paragraph" style:parent-style-name="Text_20_body">
      <style:paragraph-properties fo:margin-top="0cm" fo:margin-bottom="0cm" loext:contextual-spacing="false" style:line-height-at-least="0cm">
        <style:tab-stops>
          <style:tab-stop style:position="2.574cm"/>
        </style:tab-stops>
      </style:paragraph-properties>
      <style:text-properties officeooo:paragraph-rsid="00543671"/>
    </style:style>
    <style:style style:name="P7" style:family="paragraph" style:parent-style-name="Text_20_body">
      <style:paragraph-properties fo:margin-top="0cm" fo:margin-bottom="0cm" loext:contextual-spacing="false"/>
      <style:text-properties fo:font-size="11pt" style:font-size-asian="11pt" style:font-size-complex="11pt"/>
    </style:style>
    <style:style style:name="P8" style:family="paragraph" style:parent-style-name="Text_20_body">
      <style:paragraph-properties fo:margin-top="0cm" fo:margin-bottom="0cm" loext:contextual-spacing="false"/>
      <style:text-properties fo:font-size="11pt" fo:language="en" fo:country="GB" style:font-size-asian="11pt" style:language-asian="zxx" style:country-asian="none" style:font-name-complex="Tahoma1" style:font-size-complex="11pt" style:language-complex="zxx" style:country-complex="none"/>
    </style:style>
    <style:style style:name="P9" style:family="paragraph" style:parent-style-name="Text_20_body">
      <style:paragraph-properties fo:margin-top="0cm" fo:margin-bottom="0cm" loext:contextual-spacing="false" style:line-height-at-least="0cm">
        <style:tab-stops>
          <style:tab-stop style:position="2.574cm"/>
        </style:tab-stops>
      </style:paragraph-properties>
      <style:text-properties fo:font-size="11pt" fo:language="en" fo:country="GB" style:font-size-asian="11pt" style:language-asian="zxx" style:country-asian="none" style:font-name-complex="Tahoma1" style:font-size-complex="11pt" style:language-complex="zxx" style:country-complex="none"/>
    </style:style>
    <style:style style:name="P10" style:family="paragraph" style:parent-style-name="Text_20_body">
      <style:paragraph-properties fo:margin-top="0cm" fo:margin-bottom="0cm" loext:contextual-spacing="false" fo:text-align="justify" style:justify-single-word="false">
        <style:tab-stops>
          <style:tab-stop style:position="2.549cm"/>
        </style:tab-stops>
      </style:paragraph-properties>
      <style:text-properties fo:font-size="11pt" fo:language="en" fo:country="GB" style:font-size-asian="11pt" style:language-asian="zxx" style:country-asian="none" style:font-name-complex="Tahoma1" style:font-size-complex="11pt" style:language-complex="zxx" style:country-complex="none"/>
    </style:style>
    <style:style style:name="P11" style:family="paragraph" style:parent-style-name="Text_20_body">
      <style:paragraph-properties fo:margin-top="0cm" fo:margin-bottom="0cm" loext:contextual-spacing="false" style:line-height-at-least="0cm">
        <style:tab-stops>
          <style:tab-stop style:position="2.574cm"/>
        </style:tab-stops>
      </style:paragraph-properties>
      <style:text-properties fo:font-size="11pt" fo:language="en" fo:country="GB" officeooo:rsid="006391e5" officeooo:paragraph-rsid="006391e5" style:font-size-asian="11pt" style:language-asian="zxx" style:country-asian="none" style:font-name-complex="Tahoma1" style:font-size-complex="11pt" style:language-complex="zxx" style:country-complex="none"/>
    </style:style>
    <style:style style:name="P12" style:family="paragraph" style:parent-style-name="Text_20_body">
      <style:paragraph-properties fo:margin-top="0cm" fo:margin-bottom="0cm" loext:contextual-spacing="false" fo:text-align="justify" style:justify-single-word="false">
        <style:tab-stops>
          <style:tab-stop style:position="2.549cm"/>
        </style:tab-stops>
      </style:paragraph-properties>
    </style:style>
    <style:style style:name="P13" style:family="paragraph" style:parent-style-name="Text_20_body">
      <style:paragraph-properties fo:margin-top="0cm" fo:margin-bottom="0cm" loext:contextual-spacing="false" fo:text-align="justify" style:justify-single-word="false">
        <style:tab-stops>
          <style:tab-stop style:position="2.574cm"/>
        </style:tab-stops>
      </style:paragraph-properties>
    </style:style>
    <style:style style:name="P14" style:family="paragraph" style:parent-style-name="Text_20_body">
      <style:paragraph-properties fo:margin-top="0cm" fo:margin-bottom="0cm" loext:contextual-spacing="false" fo:text-align="justify" style:justify-single-word="false">
        <style:tab-stops>
          <style:tab-stop style:position="2.574cm"/>
        </style:tab-stops>
      </style:paragraph-properties>
      <style:text-properties officeooo:paragraph-rsid="0078d473"/>
    </style:style>
    <style:style style:name="P15" style:family="paragraph" style:parent-style-name="Text_20_body">
      <style:paragraph-properties fo:margin-top="0cm" fo:margin-bottom="0cm" loext:contextual-spacing="false" fo:text-align="justify" style:justify-single-word="false">
        <style:tab-stops>
          <style:tab-stop style:position="2.549cm"/>
        </style:tab-stops>
      </style:paragraph-properties>
      <style:text-properties fo:language="en" fo:country="GB" style:language-asian="zxx" style:country-asian="none" style:font-name-complex="Tahoma1" style:language-complex="zxx" style:country-complex="none"/>
    </style:style>
    <style:style style:name="P16" style:family="paragraph" style:parent-style-name="Text_20_body">
      <style:paragraph-properties fo:margin-top="0cm" fo:margin-bottom="0cm" loext:contextual-spacing="false"/>
      <style:text-properties fo:color="#000000"/>
    </style:style>
    <style:style style:name="P17" style:family="paragraph" style:parent-style-name="Text_20_body">
      <style:paragraph-properties fo:margin-top="0cm" fo:margin-bottom="0cm" loext:contextual-spacing="false" fo:text-align="justify" style:justify-single-word="false">
        <style:tab-stops>
          <style:tab-stop style:position="2.574cm"/>
        </style:tab-stops>
      </style:paragraph-properties>
      <style:text-properties fo:color="#000000" fo:language="en" fo:country="US" style:language-asian="zxx" style:country-asian="none" style:font-name-complex="Tahoma1" style:language-complex="zxx" style:country-complex="none"/>
    </style:style>
    <style:style style:name="P18" style:family="paragraph" style:parent-style-name="Text_20_body">
      <style:paragraph-properties fo:margin-top="0cm" fo:margin-bottom="0cm" loext:contextual-spacing="false" fo:text-align="justify" style:justify-single-word="false">
        <style:tab-stops>
          <style:tab-stop style:position="2.293cm"/>
        </style:tab-stops>
      </style:paragraph-properties>
      <style:text-properties fo:color="#000000" fo:language="en" fo:country="US" style:font-name-complex="Tahoma1"/>
    </style:style>
    <style:style style:name="P19" style:family="paragraph" style:parent-style-name="Text_20_body">
      <style:paragraph-properties fo:margin-top="0cm" fo:margin-bottom="0cm" loext:contextual-spacing="false" fo:text-align="justify" style:justify-single-word="false">
        <style:tab-stops>
          <style:tab-stop style:position="2.574cm"/>
        </style:tab-stops>
      </style:paragraph-properties>
      <style:text-properties fo:color="#000000" fo:language="en" fo:country="US" style:font-name-complex="Tahoma1"/>
    </style:style>
    <style:style style:name="P20" style:family="paragraph" style:parent-style-name="Text_20_body">
      <style:paragraph-properties fo:margin-top="0cm" fo:margin-bottom="0cm" loext:contextual-spacing="false" fo:text-align="justify" style:justify-single-word="false">
        <style:tab-stops>
          <style:tab-stop style:position="2.574cm"/>
        </style:tab-stops>
      </style:paragraph-properties>
      <style:text-properties fo:color="#000000" fo:language="en" fo:country="US" fo:font-style="italic" style:language-asian="zxx" style:country-asian="none" style:font-style-asian="italic" style:font-name-complex="Tahoma1" style:language-complex="zxx" style:country-complex="none" style:font-style-complex="italic"/>
    </style:style>
    <style:style style:name="P21" style:family="paragraph" style:parent-style-name="Text_20_body">
      <style:paragraph-properties fo:margin-top="0cm" fo:margin-bottom="0cm" loext:contextual-spacing="false" fo:text-align="justify" style:justify-single-word="false">
        <style:tab-stops>
          <style:tab-stop style:position="2.574cm"/>
        </style:tab-stops>
      </style:paragraph-properties>
      <style:text-properties fo:color="#000000" fo:language="en" fo:country="US" fo:font-style="italic" officeooo:paragraph-rsid="0029d37f" style:language-asian="zxx" style:country-asian="none" style:font-style-asian="italic" style:font-name-complex="Tahoma1" style:language-complex="zxx" style:country-complex="none" style:font-style-complex="italic"/>
    </style:style>
    <style:style style:name="P22" style:family="paragraph" style:parent-style-name="Text_20_body">
      <style:paragraph-properties fo:margin-top="0cm" fo:margin-bottom="0cm" loext:contextual-spacing="false" fo:text-align="justify" style:justify-single-word="false">
        <style:tab-stops>
          <style:tab-stop style:position="2.574cm"/>
        </style:tab-stops>
      </style:paragraph-properties>
      <style:text-properties fo:color="#000000" fo:language="en" fo:country="US" fo:font-style="italic" officeooo:rsid="00370558" officeooo:paragraph-rsid="004580a0" style:language-asian="zxx" style:country-asian="none" style:font-style-asian="italic" style:font-name-complex="Tahoma1" style:language-complex="zxx" style:country-complex="none" style:font-style-complex="italic"/>
    </style:style>
    <style:style style:name="P23" style:family="paragraph" style:parent-style-name="Text_20_body">
      <style:paragraph-properties fo:margin-top="0cm" fo:margin-bottom="0cm" loext:contextual-spacing="false" fo:text-align="justify" style:justify-single-word="false">
        <style:tab-stops>
          <style:tab-stop style:position="2.574cm"/>
        </style:tab-stops>
      </style:paragraph-properties>
      <style:text-properties fo:color="#000000" fo:language="en" fo:country="US" fo:font-style="italic" officeooo:rsid="00370558" officeooo:paragraph-rsid="0078d473" style:language-asian="zxx" style:country-asian="none" style:font-style-asian="italic" style:font-name-complex="Tahoma1" style:language-complex="zxx" style:country-complex="none" style:font-style-complex="italic"/>
    </style:style>
    <style:style style:name="P24" style:family="paragraph" style:parent-style-name="Text_20_body">
      <style:paragraph-properties fo:margin-top="0cm" fo:margin-bottom="0cm" loext:contextual-spacing="false"/>
      <style:text-properties fo:color="#000000" fo:font-size="11pt" fo:language="en" fo:country="US" style:font-size-asian="11pt" style:font-size-complex="11pt"/>
    </style:style>
    <style:style style:name="P25" style:family="paragraph" style:parent-style-name="Text_20_body">
      <style:paragraph-properties fo:margin-top="0cm" fo:margin-bottom="0cm" loext:contextual-spacing="false" fo:text-align="justify" style:justify-single-word="false">
        <style:tab-stops>
          <style:tab-stop style:position="2.574cm"/>
        </style:tab-stops>
      </style:paragraph-properties>
      <style:text-properties fo:color="#000000" fo:font-size="11pt" fo:language="en" fo:country="US" style:font-size-asian="11pt" style:font-size-complex="11pt"/>
    </style:style>
    <style:style style:name="P26" style:family="paragraph" style:parent-style-name="Text_20_body">
      <style:paragraph-properties fo:margin-top="0cm" fo:margin-bottom="0cm" loext:contextual-spacing="false" fo:text-align="justify" style:justify-single-word="false">
        <style:tab-stops>
          <style:tab-stop style:position="2.574cm"/>
        </style:tab-stops>
      </style:paragraph-properties>
      <style:text-properties fo:color="#000000" fo:font-size="11pt" fo:language="en" fo:country="US" officeooo:rsid="002b1eb3" officeooo:paragraph-rsid="002b1eb3" style:font-size-asian="11pt" style:font-size-complex="11pt"/>
    </style:style>
    <style:style style:name="P27" style:family="paragraph" style:parent-style-name="Text_20_body">
      <style:paragraph-properties fo:margin-top="0cm" fo:margin-bottom="0cm" loext:contextual-spacing="false" fo:text-align="justify" style:justify-single-word="false">
        <style:tab-stops>
          <style:tab-stop style:position="2.574cm"/>
        </style:tab-stops>
      </style:paragraph-properties>
      <style:text-properties fo:color="#000000" fo:font-size="11pt" fo:language="en" fo:country="US" officeooo:rsid="002b1eb3" officeooo:paragraph-rsid="004c6f7b" style:font-size-asian="11pt" style:font-size-complex="11pt"/>
    </style:style>
    <style:style style:name="P28" style:family="paragraph" style:parent-style-name="Text_20_body">
      <style:paragraph-properties fo:margin-top="0cm" fo:margin-bottom="0cm" loext:contextual-spacing="false" fo:text-align="justify" style:justify-single-word="false">
        <style:tab-stops>
          <style:tab-stop style:position="2.574cm"/>
        </style:tab-stops>
      </style:paragraph-properties>
      <style:text-properties fo:color="#000000" fo:font-size="11pt" fo:language="en" fo:country="US" officeooo:rsid="004c0be6" officeooo:paragraph-rsid="004c0be6" style:font-size-asian="11pt" style:font-size-complex="11pt"/>
    </style:style>
    <style:style style:name="P29" style:family="paragraph" style:parent-style-name="Text_20_body">
      <style:paragraph-properties fo:margin-top="0cm" fo:margin-bottom="0cm" loext:contextual-spacing="false" fo:text-align="justify" style:justify-single-word="false">
        <style:tab-stops>
          <style:tab-stop style:position="2.574cm"/>
        </style:tab-stops>
      </style:paragraph-properties>
      <style:text-properties fo:color="#000000" fo:font-size="11pt" fo:language="en" fo:country="US" officeooo:rsid="005d080f" officeooo:paragraph-rsid="005d080f" style:font-size-asian="11pt" style:font-size-complex="11pt"/>
    </style:style>
    <style:style style:name="P30" style:family="paragraph" style:parent-style-name="Text_20_body">
      <style:paragraph-properties fo:margin-top="0cm" fo:margin-bottom="0cm" loext:contextual-spacing="false"/>
      <style:text-properties fo:color="#000000" fo:font-size="11pt" fo:language="en" fo:country="US" style:font-size-asian="11pt" style:language-asian="zxx" style:country-asian="none" style:font-name-complex="Tahoma1" style:font-size-complex="11pt" style:language-complex="zxx" style:country-complex="none"/>
    </style:style>
    <style:style style:name="P31" style:family="paragraph" style:parent-style-name="Text_20_body">
      <style:paragraph-properties fo:margin-top="0cm" fo:margin-bottom="0cm" loext:contextual-spacing="false" fo:text-align="justify" style:justify-single-word="false">
        <style:tab-stops>
          <style:tab-stop style:position="2.574cm"/>
        </style:tab-stops>
      </style:paragraph-properties>
      <style:text-properties fo:color="#000000" fo:font-size="18pt" fo:language="en" fo:country="US" fo:font-weight="bold" style:font-size-asian="18pt" style:language-asian="zxx" style:country-asian="none" style:font-weight-asian="bold" style:font-name-complex="Tahoma1" style:font-size-complex="11pt" style:language-complex="zxx" style:country-complex="none"/>
    </style:style>
    <style:style style:name="P32" style:family="paragraph" style:parent-style-name="Text_20_body">
      <style:paragraph-properties fo:margin-top="0cm" fo:margin-bottom="0cm" loext:contextual-spacing="false"/>
      <style:text-properties fo:color="#000000" fo:font-size="16pt" fo:language="en" fo:country="US" fo:font-weight="normal" style:font-size-asian="16pt" style:language-asian="zxx" style:country-asian="none" style:font-weight-asian="normal" style:font-name-complex="Tahoma1" style:font-size-complex="16pt" style:language-complex="zxx" style:country-complex="none" style:font-weight-complex="normal"/>
    </style:style>
    <style:style style:name="P33" style:family="paragraph" style:parent-style-name="Text_20_body">
      <style:paragraph-properties fo:margin-top="0cm" fo:margin-bottom="0cm" loext:contextual-spacing="false"/>
      <style:text-properties fo:font-size="16pt" fo:font-weight="bold" style:font-size-asian="16pt" style:language-asian="zxx" style:country-asian="none" style:font-weight-asian="bold" style:font-name-complex="Tahoma1" style:font-size-complex="16pt" style:language-complex="zxx" style:country-complex="none"/>
    </style:style>
    <style:style style:name="P34" style:family="paragraph" style:parent-style-name="Text_20_body">
      <style:paragraph-properties fo:margin-top="0cm" fo:margin-bottom="0cm" loext:contextual-spacing="false"/>
      <style:text-properties fo:font-size="16pt" fo:language="en" fo:country="GB" fo:font-weight="bold" style:font-size-asian="16pt" style:language-asian="zxx" style:country-asian="none" style:font-weight-asian="bold" style:font-name-complex="Tahoma1" style:font-size-complex="16pt" style:language-complex="zxx" style:country-complex="none"/>
    </style:style>
    <style:style style:name="P35" style:family="paragraph" style:parent-style-name="Text_20_body">
      <style:paragraph-properties fo:margin-top="0cm" fo:margin-bottom="0cm" loext:contextual-spacing="false">
        <style:tab-stops>
          <style:tab-stop style:position="2.574cm"/>
        </style:tab-stops>
      </style:paragraph-properties>
      <style:text-properties fo:font-size="16pt" fo:language="en" fo:country="GB" fo:font-weight="bold" style:font-size-asian="16pt" style:language-asian="zxx" style:country-asian="none" style:font-weight-asian="bold" style:font-name-complex="Tahoma1" style:font-size-complex="16pt" style:language-complex="zxx" style:country-complex="none"/>
    </style:style>
    <style:style style:name="P36" style:family="paragraph" style:parent-style-name="Text_20_body">
      <style:paragraph-properties fo:margin-top="0cm" fo:margin-bottom="0cm" loext:contextual-spacing="false" fo:text-align="justify" style:justify-single-word="false">
        <style:tab-stops>
          <style:tab-stop style:position="2.574cm"/>
        </style:tab-stops>
      </style:paragraph-properties>
      <style:text-properties style:font-name="Times-Roman" fo:language="en" fo:country="US" style:font-name-asian="Times New Roman" style:font-name-complex="Times-Roman"/>
    </style:style>
    <style:style style:name="P37" style:family="paragraph" style:parent-style-name="Text_20_body">
      <style:paragraph-properties fo:margin-top="0cm" fo:margin-bottom="0cm" loext:contextual-spacing="false"/>
      <style:text-properties fo:font-size="10pt" fo:language="en" fo:country="US" fo:font-style="italic" style:font-size-asian="10pt" style:font-style-asian="italic" style:font-size-complex="10pt" style:font-style-complex="italic"/>
    </style:style>
    <style:style style:name="P38" style:family="paragraph" style:parent-style-name="Text_20_body">
      <style:paragraph-properties fo:margin-top="0cm" fo:margin-bottom="0cm" loext:contextual-spacing="false"/>
      <style:text-properties fo:font-size="10pt" style:font-size-asian="10pt" style:font-size-complex="10pt"/>
    </style:style>
    <style:style style:name="P39" style:family="paragraph" style:parent-style-name="Text_20_body">
      <style:paragraph-properties fo:margin-top="0cm" fo:margin-bottom="0cm" loext:contextual-spacing="false"/>
      <style:text-properties officeooo:paragraph-rsid="00484053"/>
    </style:style>
    <style:style style:name="P40" style:family="paragraph" style:parent-style-name="Text_20_body">
      <style:paragraph-properties fo:margin-top="0cm" fo:margin-bottom="0cm" loext:contextual-spacing="false" fo:text-align="justify" style:justify-single-word="false">
        <style:tab-stops>
          <style:tab-stop style:position="2.574cm"/>
        </style:tab-stops>
      </style:paragraph-properties>
      <style:text-properties fo:color="#cc9900" fo:font-size="11pt" fo:language="en" fo:country="US" officeooo:rsid="005d080f" officeooo:paragraph-rsid="005d080f" style:font-size-asian="11pt" style:font-size-complex="11pt"/>
    </style:style>
    <style:style style:name="P41" style:family="paragraph" style:parent-style-name="Text_20_body">
      <style:paragraph-properties fo:margin-top="0cm" fo:margin-bottom="0cm" loext:contextual-spacing="false" fo:text-align="justify" style:justify-single-word="false">
        <style:tab-stops>
          <style:tab-stop style:position="2.574cm"/>
        </style:tab-stops>
      </style:paragraph-properties>
      <style:text-properties fo:color="#cc9900" fo:font-size="11pt" fo:language="en" fo:country="US" officeooo:rsid="0060f6c6" officeooo:paragraph-rsid="0060f6c6" style:font-size-asian="11pt" style:font-size-complex="11pt"/>
    </style:style>
    <style:style style:name="P42" style:family="paragraph" style:parent-style-name="Text_20_body">
      <style:paragraph-properties fo:margin-left="0cm" fo:margin-right="0.127cm" fo:margin-top="0cm" fo:margin-bottom="0cm" loext:contextual-spacing="false" fo:text-indent="0cm" style:auto-text-indent="false"/>
      <style:text-properties fo:color="#000000" fo:font-size="16pt" fo:language="en" fo:country="GB" fo:font-weight="normal" style:font-size-asian="16pt" style:language-asian="zxx" style:country-asian="none" style:font-weight-asian="normal" style:font-name-complex="Tahoma1" style:font-size-complex="16pt" style:language-complex="zxx" style:country-complex="none" style:font-weight-complex="normal"/>
    </style:style>
    <style:style style:name="P43" style:family="paragraph" style:parent-style-name="Text_20_body">
      <style:paragraph-properties fo:margin-left="0cm" fo:margin-right="0.127cm" fo:margin-top="0.101cm" fo:margin-bottom="0cm" loext:contextual-spacing="false" fo:text-indent="0cm" style:auto-text-indent="false" style:writing-mode="lr-tb"/>
    </style:style>
    <style:style style:name="P44" style:family="paragraph" style:parent-style-name="Text_20_body">
      <style:paragraph-properties fo:margin-left="0cm" fo:margin-right="0.127cm" fo:margin-top="0.101cm" fo:margin-bottom="0cm" loext:contextual-spacing="false" fo:text-align="justify" style:justify-single-word="false" fo:text-indent="0cm" style:auto-text-indent="false" style:writing-mode="lr-tb"/>
    </style:style>
    <style:style style:name="P45" style:family="paragraph" style:parent-style-name="Text_20_body">
      <style:paragraph-properties fo:margin-left="2.221cm" fo:margin-right="0cm" fo:margin-top="0cm" fo:margin-bottom="0cm" loext:contextual-spacing="false" fo:text-align="justify" style:justify-single-word="false" fo:text-indent="-2.221cm" style:auto-text-indent="false"/>
    </style:style>
    <style:style style:name="P46" style:family="paragraph" style:parent-style-name="Text_20_body">
      <style:paragraph-properties fo:margin-left="2.221cm" fo:margin-right="0cm" fo:margin-top="0cm" fo:margin-bottom="0cm" loext:contextual-spacing="false" fo:text-align="justify" style:justify-single-word="false" fo:text-indent="-2.221cm" style:auto-text-indent="false"/>
      <style:text-properties fo:font-size="11pt" fo:language="en" fo:country="US" fo:font-style="italic" style:font-size-asian="11pt" style:language-asian="zxx" style:country-asian="none" style:font-style-asian="italic" style:font-name-complex="Tahoma1" style:font-size-complex="11pt" style:language-complex="zxx" style:country-complex="none"/>
    </style:style>
    <style:style style:name="P47" style:family="paragraph" style:parent-style-name="Text_20_body">
      <style:paragraph-properties fo:margin-left="2.223cm" fo:margin-right="0.127cm" fo:margin-top="0cm" fo:margin-bottom="0cm" loext:contextual-spacing="false" fo:text-align="justify" style:justify-single-word="false" fo:text-indent="-2.223cm" style:auto-text-indent="false"/>
      <style:text-properties fo:language="en" fo:country="US" style:language-asian="zxx" style:country-asian="none" style:font-name-complex="Tahoma1" style:language-complex="zxx" style:country-complex="none"/>
    </style:style>
    <style:style style:name="P48" style:family="paragraph" style:parent-style-name="Text_20_body">
      <style:paragraph-properties fo:margin-left="2.223cm" fo:margin-right="0.127cm" fo:margin-top="0cm" fo:margin-bottom="0cm" loext:contextual-spacing="false" fo:text-align="justify" style:justify-single-word="false" fo:text-indent="-2.223cm" style:auto-text-indent="false"/>
      <style:text-properties fo:language="en" fo:country="US" officeooo:rsid="00370558" officeooo:paragraph-rsid="00370558" style:language-asian="zxx" style:country-asian="none" style:font-name-complex="Tahoma1" style:language-complex="zxx" style:country-complex="none"/>
    </style:style>
    <style:style style:name="P49" style:family="paragraph" style:parent-style-name="Text_20_body">
      <style:paragraph-properties fo:margin-left="2.223cm" fo:margin-right="0.127cm" fo:margin-top="0cm" fo:margin-bottom="0cm" loext:contextual-spacing="false" fo:text-align="justify" style:justify-single-word="false" fo:text-indent="-2.223cm" style:auto-text-indent="false"/>
      <style:text-properties fo:language="en" fo:country="US" officeooo:rsid="0038fcbf" officeooo:paragraph-rsid="0038fcbf" style:language-asian="zxx" style:country-asian="none" style:font-name-complex="Tahoma1" style:language-complex="zxx" style:country-complex="none"/>
    </style:style>
    <style:style style:name="P50" style:family="paragraph" style:parent-style-name="Text_20_body">
      <style:paragraph-properties fo:margin-left="2.223cm" fo:margin-right="0.127cm" fo:margin-top="0cm" fo:margin-bottom="0cm" loext:contextual-spacing="false" fo:text-align="justify" style:justify-single-word="false" fo:text-indent="-2.223cm" style:auto-text-indent="false"/>
      <style:text-properties fo:font-size="12pt" fo:language="en" fo:country="US" officeooo:rsid="00370558" officeooo:paragraph-rsid="00370558" style:font-size-asian="12pt" style:language-asian="zxx" style:country-asian="none" style:font-name-complex="Tahoma1" style:font-size-complex="12pt" style:language-complex="zxx" style:country-complex="none"/>
    </style:style>
    <style:style style:name="P51" style:family="paragraph" style:parent-style-name="Text_20_body">
      <style:paragraph-properties fo:margin-left="2.223cm" fo:margin-right="0.127cm" fo:margin-top="0cm" fo:margin-bottom="0cm" loext:contextual-spacing="false" fo:text-align="justify" style:justify-single-word="false" fo:text-indent="-2.223cm" style:auto-text-indent="false"/>
      <style:text-properties fo:font-size="12pt" fo:language="en" fo:country="US" officeooo:rsid="0060e27e" officeooo:paragraph-rsid="0060f6c6" style:font-size-asian="12pt" style:language-asian="zxx" style:country-asian="none" style:font-name-complex="Tahoma1" style:font-size-complex="12pt" style:language-complex="zxx" style:country-complex="none"/>
    </style:style>
    <style:style style:name="P52" style:family="paragraph" style:parent-style-name="Text_20_body">
      <style:paragraph-properties fo:margin-left="2.223cm" fo:margin-right="0.127cm" fo:margin-top="0cm" fo:margin-bottom="0cm" loext:contextual-spacing="false" fo:text-align="justify" style:justify-single-word="false" fo:text-indent="-2.223cm" style:auto-text-indent="false"/>
      <style:text-properties fo:font-size="12pt" fo:language="en" fo:country="US" style:font-size-asian="12pt" style:language-asian="zxx" style:country-asian="none" style:font-name-complex="Tahoma1" style:font-size-complex="12pt" style:language-complex="zxx" style:country-complex="none"/>
    </style:style>
    <style:style style:name="P53" style:family="paragraph" style:parent-style-name="Text_20_body">
      <style:paragraph-properties fo:margin-top="0.071cm" fo:margin-bottom="0cm" loext:contextual-spacing="false" fo:text-align="justify" style:justify-single-word="false">
        <style:tab-stops>
          <style:tab-stop style:position="2.574cm"/>
        </style:tab-stops>
      </style:paragraph-properties>
    </style:style>
    <style:style style:name="P54" style:family="paragraph" style:parent-style-name="Text_20_body">
      <style:text-properties officeooo:paragraph-rsid="0042d931"/>
    </style:style>
    <style:style style:name="P55" style:family="paragraph" style:parent-style-name="Text_20_body">
      <style:text-properties fo:font-size="12pt" fo:font-weight="normal" officeooo:paragraph-rsid="00462429" style:font-size-asian="12pt" style:font-weight-asian="normal" style:font-size-complex="12pt" style:font-weight-complex="normal"/>
    </style:style>
    <style:style style:name="P56" style:family="paragraph" style:parent-style-name="Text_20_body">
      <style:text-properties officeooo:paragraph-rsid="00462429"/>
    </style:style>
    <style:style style:name="P57" style:family="paragraph" style:parent-style-name="Text_20_body" style:master-page-name="">
      <loext:graphic-properties draw:fill="none"/>
      <style:paragraph-properties fo:margin-left="2.499cm" fo:margin-right="0cm" fo:margin-top="0.199cm" fo:margin-bottom="0cm" loext:contextual-spacing="false" fo:text-align="justify" style:justify-single-word="false" fo:orphans="0" fo:widows="0" fo:hyphenation-ladder-count="no-limit" fo:text-indent="-2.499cm" style:auto-text-indent="false" style:page-number="auto" fo:background-color="transparent" style:text-autospace="ideograph-alpha" style:punctuation-wrap="hanging" style:line-break="strict" style:writing-mode="lr-tb">
        <style:tab-stops/>
      </style:paragraph-properties>
      <style:text-properties officeooo:paragraph-rsid="00543671" fo:hyphenate="false" fo:hyphenation-remain-char-count="2" fo:hyphenation-push-char-count="2"/>
    </style:style>
    <style:style style:name="P58" style:family="paragraph" style:parent-style-name="Text_20_body" style:master-page-name="">
      <loext:graphic-properties draw:fill="none"/>
      <style:paragraph-properties fo:margin-left="2.499cm" fo:margin-right="0cm" fo:margin-top="0.199cm" fo:margin-bottom="0cm" loext:contextual-spacing="false" fo:text-align="justify" style:justify-single-word="false" fo:orphans="0" fo:widows="0" fo:hyphenation-ladder-count="no-limit" fo:text-indent="-2.499cm" style:auto-text-indent="false" style:page-number="auto" fo:background-color="transparent" style:text-autospace="ideograph-alpha" style:punctuation-wrap="hanging" style:line-break="strict" style:writing-mode="lr-tb">
        <style:tab-stops/>
      </style:paragraph-properties>
      <style:text-properties officeooo:paragraph-rsid="006ba8a3" fo:hyphenate="false" fo:hyphenation-remain-char-count="2" fo:hyphenation-push-char-count="2"/>
    </style:style>
    <style:style style:name="P59" style:family="paragraph" style:parent-style-name="Text_20_body">
      <loext:graphic-properties draw:fill="none"/>
      <style:paragraph-properties fo:margin-left="2.499cm" fo:margin-right="0cm" fo:margin-top="0.199cm" fo:margin-bottom="0cm" loext:contextual-spacing="false" fo:text-align="justify" style:justify-single-word="false" fo:orphans="0" fo:widows="0" fo:hyphenation-ladder-count="no-limit" fo:text-indent="-2.499cm" style:auto-text-indent="false" fo:background-color="transparent" style:text-autospace="ideograph-alpha" style:punctuation-wrap="hanging" style:line-break="strict" style:writing-mode="lr-tb">
        <style:tab-stops/>
      </style:paragraph-properties>
      <style:text-properties officeooo:paragraph-rsid="00543671" fo:hyphenate="false" fo:hyphenation-remain-char-count="2" fo:hyphenation-push-char-count="2"/>
    </style:style>
    <style:style style:name="P60" style:family="paragraph" style:parent-style-name="Text_20_body">
      <loext:graphic-properties draw:fill="none"/>
      <style:paragraph-properties fo:margin-left="2.499cm" fo:margin-right="0cm" fo:margin-top="0.199cm" fo:margin-bottom="0cm" loext:contextual-spacing="false" fo:text-align="justify" style:justify-single-word="false" fo:orphans="0" fo:widows="0" fo:hyphenation-ladder-count="no-limit" fo:text-indent="-2.499cm" style:auto-text-indent="false" fo:background-color="transparent" style:text-autospace="ideograph-alpha" style:punctuation-wrap="hanging" style:line-break="strict" style:writing-mode="lr-tb">
        <style:tab-stops/>
      </style:paragraph-properties>
      <style:text-properties fo:hyphenate="false" fo:hyphenation-remain-char-count="2" fo:hyphenation-push-char-count="2"/>
    </style:style>
    <style:style style:name="P61" style:family="paragraph" style:parent-style-name="Text_20_body">
      <loext:graphic-properties draw:fill="none"/>
      <style:paragraph-properties fo:margin-left="2.499cm" fo:margin-right="0cm" fo:margin-top="0.199cm" fo:margin-bottom="0cm" loext:contextual-spacing="false" fo:text-align="justify" style:justify-single-word="false" fo:orphans="0" fo:widows="0" fo:hyphenation-ladder-count="no-limit" fo:text-indent="-2.499cm" style:auto-text-indent="false" fo:background-color="transparent" style:text-autospace="ideograph-alpha" style:punctuation-wrap="hanging" style:line-break="strict" style:writing-mode="lr-tb">
        <style:tab-stops/>
      </style:paragraph-properties>
      <style:text-properties officeooo:rsid="0027caf9" officeooo:paragraph-rsid="0027caf9" fo:hyphenate="false" fo:hyphenation-remain-char-count="2" fo:hyphenation-push-char-count="2"/>
    </style:style>
    <style:style style:name="P62" style:family="paragraph" style:parent-style-name="Text_20_body">
      <loext:graphic-properties draw:fill="none"/>
      <style:paragraph-properties fo:margin-left="2.499cm" fo:margin-right="0cm" fo:margin-top="0.199cm" fo:margin-bottom="0cm" loext:contextual-spacing="false" fo:text-align="justify" style:justify-single-word="false" fo:orphans="0" fo:widows="0" fo:hyphenation-ladder-count="no-limit" fo:text-indent="-2.499cm" style:auto-text-indent="false" fo:background-color="transparent" style:text-autospace="ideograph-alpha" style:punctuation-wrap="hanging" style:line-break="strict" style:writing-mode="lr-tb">
        <style:tab-stops/>
      </style:paragraph-properties>
      <style:text-properties officeooo:rsid="004397a2" officeooo:paragraph-rsid="004397a2" fo:hyphenate="false" fo:hyphenation-remain-char-count="2" fo:hyphenation-push-char-count="2"/>
    </style:style>
    <style:style style:name="P63" style:family="paragraph" style:parent-style-name="Text_20_body">
      <loext:graphic-properties draw:fill="none"/>
      <style:paragraph-properties fo:margin-left="2.499cm" fo:margin-right="0cm" fo:margin-top="0.199cm" fo:margin-bottom="0cm" loext:contextual-spacing="false" fo:text-align="justify" style:justify-single-word="false" fo:orphans="0" fo:widows="0" fo:hyphenation-ladder-count="no-limit" fo:text-indent="-2.499cm" style:auto-text-indent="false" fo:background-color="transparent" style:text-autospace="ideograph-alpha" style:punctuation-wrap="hanging" style:line-break="strict" style:writing-mode="lr-tb">
        <style:tab-stops/>
      </style:paragraph-properties>
      <style:text-properties fo:font-size="11pt" fo:language="en" fo:country="US" fo:font-style="italic" officeooo:rsid="004397a2" officeooo:paragraph-rsid="00811104" style:font-size-asian="11pt" style:language-asian="zxx" style:country-asian="none" style:font-style-asian="italic" style:font-name-complex="Tahoma1" style:font-size-complex="11pt" style:language-complex="zxx" style:country-complex="none" fo:hyphenate="false" fo:hyphenation-remain-char-count="2" fo:hyphenation-push-char-count="2"/>
    </style:style>
    <style:style style:name="P64" style:family="paragraph" style:parent-style-name="Text_20_body">
      <style:paragraph-properties fo:margin-top="0.101cm" fo:margin-bottom="0cm" loext:contextual-spacing="false" style:writing-mode="lr-tb"/>
    </style:style>
    <style:style style:name="P65" style:family="paragraph" style:parent-style-name="Text_20_body">
      <style:paragraph-properties fo:margin-top="0.101cm" fo:margin-bottom="0cm" loext:contextual-spacing="false" style:line-height-at-least="0cm" style:writing-mode="lr-tb">
        <style:tab-stops>
          <style:tab-stop style:position="2.574cm"/>
        </style:tab-stops>
      </style:paragraph-properties>
      <style:text-properties officeooo:paragraph-rsid="006391e5"/>
    </style:style>
    <style:style style:name="P66" style:family="paragraph" style:parent-style-name="Text_20_body">
      <style:paragraph-properties fo:margin-top="0.101cm" fo:margin-bottom="0cm" loext:contextual-spacing="false" style:writing-mode="lr-tb"/>
      <style:text-properties fo:color="#000000" fo:font-size="11pt" fo:font-weight="normal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P67" style:family="paragraph" style:parent-style-name="Text_20_body">
      <style:paragraph-properties fo:margin-top="0.101cm" fo:margin-bottom="0cm" loext:contextual-spacing="false" fo:text-align="justify" style:justify-single-word="false" style:writing-mode="lr-tb"/>
    </style:style>
    <style:style style:name="P68" style:family="paragraph" style:parent-style-name="Text_20_body">
      <style:paragraph-properties fo:margin-top="0.101cm" fo:margin-bottom="0cm" loext:contextual-spacing="false" fo:text-align="justify" style:justify-single-word="false" style:writing-mode="lr-tb">
        <style:tab-stops>
          <style:tab-stop style:position="0cm"/>
        </style:tab-stops>
      </style:paragraph-properties>
    </style:style>
    <style:style style:name="P69" style:family="paragraph" style:parent-style-name="Standard">
      <style:paragraph-properties fo:margin-top="0.101cm" fo:margin-bottom="0cm" loext:contextual-spacing="false" style:writing-mode="lr-tb"/>
    </style:style>
    <style:style style:name="P70" style:family="paragraph" style:parent-style-name="Standard">
      <style:paragraph-properties fo:margin-top="0.101cm" fo:margin-bottom="0cm" loext:contextual-spacing="false" fo:text-align="justify" style:justify-single-word="false" style:writing-mode="lr-tb"/>
    </style:style>
    <style:style style:name="P71" style:family="paragraph" style:parent-style-name="Text_20_body">
      <style:paragraph-properties fo:margin-left="0cm" fo:margin-right="0cm" fo:margin-top="0.101cm" fo:margin-bottom="0cm" loext:contextual-spacing="false" fo:text-indent="0cm" style:auto-text-indent="false" style:writing-mode="lr-tb"/>
    </style:style>
    <style:style style:name="P72" style:family="paragraph" style:parent-style-name="Heading_20_3">
      <style:paragraph-properties fo:margin-top="0cm" fo:margin-bottom="0cm" loext:contextual-spacing="false" style:line-height-at-least="0cm" fo:keep-with-next="auto">
        <style:tab-stops>
          <style:tab-stop style:position="0cm"/>
          <style:tab-stop style:position="2.574cm"/>
        </style:tab-stops>
      </style:paragraph-properties>
      <style:text-properties fo:font-size="11pt" fo:language="en" fo:country="GB" fo:font-weight="normal" style:font-size-asian="11pt" style:language-asian="zxx" style:country-asian="none" style:font-weight-asian="normal" style:font-size-complex="11pt" style:language-complex="zxx" style:country-complex="none" style:font-weight-complex="normal"/>
    </style:style>
    <style:style style:name="P73" style:family="paragraph" style:parent-style-name="Heading_20_3">
      <style:paragraph-properties fo:margin-top="0cm" fo:margin-bottom="0cm" loext:contextual-spacing="false" style:line-height-at-least="0cm" fo:keep-with-next="auto">
        <style:tab-stops>
          <style:tab-stop style:position="0cm"/>
          <style:tab-stop style:position="2.574cm"/>
        </style:tab-stops>
      </style:paragraph-properties>
    </style:style>
    <style:style style:name="P74" style:family="paragraph" style:parent-style-name="Heading_20_3" style:list-style-name="WW8Num4">
      <style:paragraph-properties fo:margin-top="0cm" fo:margin-bottom="0cm" loext:contextual-spacing="false" style:line-height-at-least="0cm" fo:keep-with-next="auto">
        <style:tab-stops>
          <style:tab-stop style:position="0cm"/>
          <style:tab-stop style:position="2.574cm"/>
        </style:tab-stops>
      </style:paragraph-properties>
      <style:text-properties officeooo:paragraph-rsid="0077db7f"/>
    </style:style>
    <style:style style:name="P75" style:family="paragraph" style:parent-style-name="Heading_20_3">
      <style:paragraph-properties fo:margin-top="0cm" fo:margin-bottom="0cm" loext:contextual-spacing="false" fo:text-align="justify" style:justify-single-word="false" fo:keep-with-next="auto">
        <style:tab-stops>
          <style:tab-stop style:position="0cm"/>
          <style:tab-stop style:position="2.549cm"/>
        </style:tab-stops>
      </style:paragraph-properties>
    </style:style>
    <style:style style:name="P76" style:family="paragraph" style:parent-style-name="Heading_20_3">
      <style:paragraph-properties fo:margin-top="0cm" fo:margin-bottom="0cm" loext:contextual-spacing="false" fo:text-align="justify" style:justify-single-word="false" fo:keep-with-next="auto">
        <style:tab-stops>
          <style:tab-stop style:position="0cm"/>
          <style:tab-stop style:position="2.549cm"/>
        </style:tab-stops>
      </style:paragraph-properties>
      <style:text-properties fo:color="#000000" fo:font-size="12pt" fo:language="en" fo:country="GB" fo:font-weight="normal" style:font-size-asian="12pt" style:language-asian="zxx" style:country-asian="none" style:font-weight-asian="normal" style:font-size-complex="12pt" style:language-complex="zxx" style:country-complex="none" style:font-weight-complex="normal"/>
    </style:style>
    <style:style style:name="P77" style:family="paragraph" style:parent-style-name="Heading_20_3">
      <style:paragraph-properties fo:margin-top="0cm" fo:margin-bottom="0cm" loext:contextual-spacing="false" style:line-height-at-least="0cm" fo:text-align="justify" style:justify-single-word="false">
        <style:tab-stops>
          <style:tab-stop style:position="0cm"/>
          <style:tab-stop style:position="2.574cm"/>
        </style:tab-stops>
      </style:paragraph-properties>
    </style:style>
    <style:style style:name="P78" style:family="paragraph" style:parent-style-name="Heading_20_3" style:list-style-name="WW8Num4">
      <style:paragraph-properties fo:margin-top="0cm" fo:margin-bottom="0cm" loext:contextual-spacing="false" style:line-height-at-least="0cm" fo:text-align="justify" style:justify-single-word="false">
        <style:tab-stops>
          <style:tab-stop style:position="0cm"/>
          <style:tab-stop style:position="2.574cm"/>
        </style:tab-stops>
      </style:paragraph-properties>
      <style:text-properties officeooo:paragraph-rsid="0077db7f"/>
    </style:style>
    <style:style style:name="P79" style:family="paragraph" style:parent-style-name="Heading_20_3">
      <style:paragraph-properties fo:margin-top="0cm" fo:margin-bottom="0cm" loext:contextual-spacing="false" style:line-height-at-least="0cm" fo:text-align="justify" style:justify-single-word="false">
        <style:tab-stops>
          <style:tab-stop style:position="0cm"/>
          <style:tab-stop style:position="2.574cm"/>
        </style:tab-stops>
      </style:paragraph-properties>
      <style:text-properties fo:font-size="11pt" fo:language="en" fo:country="GB" fo:font-weight="normal" style:font-size-asian="11pt" style:language-asian="zxx" style:country-asian="none" style:font-weight-asian="normal" style:font-size-complex="11pt" style:language-complex="zxx" style:country-complex="none" style:font-weight-complex="normal"/>
    </style:style>
    <style:style style:name="P80" style:family="paragraph" style:parent-style-name="Heading_20_3" style:list-style-name="WW8Num6">
      <style:paragraph-properties fo:margin-top="0cm" fo:margin-bottom="0cm" loext:contextual-spacing="false" fo:text-align="justify" style:justify-single-word="false">
        <style:tab-stops>
          <style:tab-stop style:position="0cm"/>
        </style:tab-stops>
      </style:paragraph-properties>
      <style:text-properties fo:font-size="11pt" officeooo:paragraph-rsid="006ba8a3" style:font-size-asian="11pt" style:font-size-complex="11pt"/>
    </style:style>
    <style:style style:name="P81" style:family="paragraph" style:parent-style-name="Heading_20_3" style:list-style-name="WW8Num4">
      <style:paragraph-properties fo:margin-top="0cm" fo:margin-bottom="0cm" loext:contextual-spacing="false" fo:text-align="justify" style:justify-single-word="false"/>
      <style:text-properties style:font-name="Times New Roman" fo:font-size="11pt" fo:language="en" fo:country="US" fo:font-weight="normal" officeooo:paragraph-rsid="0062e6c6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P82" style:family="paragraph" style:parent-style-name="Heading_20_3" style:list-style-name="WW8Num4">
      <style:paragraph-properties fo:margin-top="0cm" fo:margin-bottom="0cm" loext:contextual-spacing="false" fo:text-align="justify" style:justify-single-word="false"/>
      <style:text-properties officeooo:paragraph-rsid="00892bdc"/>
    </style:style>
    <style:style style:name="P83" style:family="paragraph" style:parent-style-name="Heading_20_3" style:list-style-name="WW8Num6">
      <style:paragraph-properties fo:margin-top="0cm" fo:margin-bottom="0cm" loext:contextual-spacing="false" fo:text-align="justify" style:justify-single-word="false">
        <style:tab-stops>
          <style:tab-stop style:position="0cm"/>
        </style:tab-stops>
      </style:paragraph-properties>
      <style:text-properties fo:color="#000000" fo:font-size="11pt" fo:language="en" fo:country="GB" officeooo:paragraph-rsid="0039b475" style:font-size-asian="11pt" style:language-asian="zxx" style:country-asian="none" style:font-size-complex="11pt" style:language-complex="zxx" style:country-complex="none"/>
    </style:style>
    <style:style style:name="P84" style:family="paragraph" style:parent-style-name="Heading_20_3" style:list-style-name="WW8Num6">
      <style:paragraph-properties fo:margin-top="0cm" fo:margin-bottom="0cm" loext:contextual-spacing="false" fo:text-align="justify" style:justify-single-word="false" style:writing-mode="lr-tb">
        <style:tab-stops>
          <style:tab-stop style:position="0cm"/>
        </style:tab-stops>
      </style:paragraph-properties>
      <style:text-properties fo:color="#000000" fo:font-size="11pt" fo:language="en" fo:country="GB" fo:font-weight="normal" officeooo:rsid="00519ec4" officeooo:paragraph-rsid="00892bdc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P85" style:family="paragraph" style:parent-style-name="Heading_20_3">
      <style:paragraph-properties fo:margin-left="0cm" fo:margin-right="0cm" fo:margin-top="0.101cm" fo:margin-bottom="0cm" loext:contextual-spacing="false" fo:text-align="justify" style:justify-single-word="false" fo:text-indent="0cm" style:auto-text-indent="false" fo:keep-with-next="auto" style:writing-mode="lr-tb">
        <style:tab-stops/>
      </style:paragraph-properties>
    </style:style>
    <style:style style:name="P86" style:family="paragraph" style:parent-style-name="Heading_20_3">
      <style:paragraph-properties fo:margin-left="0cm" fo:margin-right="0cm" fo:margin-top="0.101cm" fo:margin-bottom="0cm" loext:contextual-spacing="false" fo:text-align="justify" style:justify-single-word="false" fo:text-indent="0cm" style:auto-text-indent="false" fo:keep-with-next="auto" style:writing-mode="lr-tb">
        <style:tab-stops>
          <style:tab-stop style:position="0cm"/>
        </style:tab-stops>
      </style:paragraph-properties>
      <style:text-properties fo:color="#000000" fo:font-size="11pt" fo:language="en" fo:country="GB" fo:font-weight="normal" style:font-size-asian="11pt" style:language-asian="zxx" style:country-asian="none" style:font-weight-asian="normal" style:font-size-complex="11pt" style:language-complex="zxx" style:country-complex="none" style:font-weight-complex="normal"/>
    </style:style>
    <style:style style:name="P87" style:family="paragraph" style:parent-style-name="Heading_20_3">
      <style:paragraph-properties fo:margin-left="0cm" fo:margin-right="0cm" fo:margin-top="0.101cm" fo:margin-bottom="0cm" loext:contextual-spacing="false" fo:text-align="justify" style:justify-single-word="false" fo:text-indent="0cm" style:auto-text-indent="false" style:writing-mode="lr-tb">
        <style:tab-stops>
          <style:tab-stop style:position="0cm"/>
        </style:tab-stops>
      </style:paragraph-properties>
    </style:style>
    <style:style style:name="P88" style:family="paragraph" style:parent-style-name="Heading_20_3" style:list-style-name="WW8Num4" style:master-page-name="">
      <loext:graphic-properties draw:fill="none"/>
      <style:paragraph-properties fo:margin-left="1.3cm" fo:margin-right="0cm" fo:margin-top="0.101cm" fo:margin-bottom="0cm" loext:contextual-spacing="false" fo:text-align="justify" style:justify-single-word="false" fo:orphans="0" fo:widows="0" fo:hyphenation-ladder-count="no-limit" fo:text-indent="0cm" style:auto-text-indent="false" style:page-number="auto" fo:background-color="transparent" style:text-autospace="ideograph-alpha" style:punctuation-wrap="hanging" style:line-break="strict" style:writing-mode="lr-tb">
        <style:tab-stops>
          <style:tab-stop style:position="10.005cm"/>
        </style:tab-stops>
      </style:paragraph-properties>
      <style:text-properties fo:hyphenate="false" fo:hyphenation-remain-char-count="2" fo:hyphenation-push-char-count="2"/>
    </style:style>
    <style:style style:name="P89" style:family="paragraph" style:parent-style-name="Heading_20_3" style:list-style-name="WW8Num4">
      <loext:graphic-properties draw:fill="none"/>
      <style:paragraph-properties fo:margin-left="1.3cm" fo:margin-right="0cm" fo:margin-top="0.101cm" fo:margin-bottom="0cm" loext:contextual-spacing="false" fo:text-align="justify" style:justify-single-word="false" fo:orphans="0" fo:widows="0" fo:hyphenation-ladder-count="no-limit" fo:text-indent="0cm" style:auto-text-indent="false" fo:background-color="transparent" fo:keep-with-next="auto" style:text-autospace="ideograph-alpha" style:punctuation-wrap="hanging" style:line-break="strict" style:writing-mode="lr-tb">
        <style:tab-stops>
          <style:tab-stop style:position="10.005cm"/>
        </style:tab-stops>
      </style:paragraph-properties>
      <style:text-properties fo:hyphenate="false" fo:hyphenation-remain-char-count="2" fo:hyphenation-push-char-count="2"/>
    </style:style>
    <style:style style:name="P90" style:family="paragraph" style:parent-style-name="Heading_20_3">
      <style:paragraph-properties fo:margin-top="0.101cm" fo:margin-bottom="0cm" loext:contextual-spacing="false" fo:text-align="justify" style:justify-single-word="false" fo:keep-with-next="auto" style:writing-mode="lr-tb">
        <style:tab-stops>
          <style:tab-stop style:position="0cm"/>
        </style:tab-stops>
      </style:paragraph-properties>
    </style:style>
    <style:style style:name="P91" style:family="paragraph" style:parent-style-name="Heading_20_3" style:list-style-name="WW8Num4">
      <style:paragraph-properties fo:margin-top="0.101cm" fo:margin-bottom="0cm" loext:contextual-spacing="false" fo:text-align="justify" style:justify-single-word="false" fo:keep-with-next="auto" style:writing-mode="lr-tb">
        <style:tab-stops>
          <style:tab-stop style:position="0cm"/>
        </style:tab-stops>
      </style:paragraph-properties>
      <style:text-properties officeooo:paragraph-rsid="006f3764"/>
    </style:style>
    <style:style style:name="P92" style:family="paragraph" style:parent-style-name="Heading_20_3" style:list-style-name="WW8Num4">
      <style:paragraph-properties fo:margin-top="0.101cm" fo:margin-bottom="0cm" loext:contextual-spacing="false" fo:text-align="justify" style:justify-single-word="false" fo:keep-with-next="auto" style:writing-mode="lr-tb">
        <style:tab-stops>
          <style:tab-stop style:position="0cm"/>
        </style:tab-stops>
      </style:paragraph-properties>
      <style:text-properties officeooo:paragraph-rsid="007321e9"/>
    </style:style>
    <style:style style:name="P93" style:family="paragraph" style:parent-style-name="Heading_20_3">
      <style:paragraph-properties fo:margin-top="0.101cm" fo:margin-bottom="0cm" loext:contextual-spacing="false" fo:text-align="justify" style:justify-single-word="false" fo:keep-with-next="auto" style:writing-mode="lr-tb">
        <style:tab-stops>
          <style:tab-stop style:position="0.9cm"/>
          <style:tab-stop style:position="1.296cm"/>
        </style:tab-stops>
      </style:paragraph-properties>
    </style:style>
    <style:style style:name="P94" style:family="paragraph" style:parent-style-name="Heading_20_3" style:list-style-name="WW8Num4">
      <style:paragraph-properties fo:margin-top="0.101cm" fo:margin-bottom="0cm" loext:contextual-spacing="false" fo:text-align="justify" style:justify-single-word="false" fo:keep-with-next="auto" style:writing-mode="lr-tb">
        <style:tab-stops>
          <style:tab-stop style:position="1.304cm"/>
        </style:tab-stops>
      </style:paragraph-properties>
      <style:text-properties officeooo:paragraph-rsid="006f3764"/>
    </style:style>
    <style:style style:name="P95" style:family="paragraph" style:parent-style-name="Heading_20_3">
      <style:paragraph-properties fo:margin-top="0.101cm" fo:margin-bottom="0cm" loext:contextual-spacing="false" fo:text-align="justify" style:justify-single-word="false" style:writing-mode="lr-tb">
        <style:tab-stops>
          <style:tab-stop style:position="1.304cm"/>
        </style:tab-stops>
      </style:paragraph-properties>
    </style:style>
    <style:style style:name="P96" style:family="paragraph" style:parent-style-name="Heading_20_3">
      <style:paragraph-properties fo:margin-top="0.101cm" fo:margin-bottom="0cm" loext:contextual-spacing="false" fo:text-align="justify" style:justify-single-word="false" style:writing-mode="lr-tb">
        <style:tab-stops>
          <style:tab-stop style:position="0.847cm"/>
          <style:tab-stop style:position="1.304cm"/>
        </style:tab-stops>
      </style:paragraph-properties>
    </style:style>
    <style:style style:name="P97" style:family="paragraph" style:parent-style-name="Heading_20_3">
      <style:paragraph-properties fo:margin-top="0.101cm" fo:margin-bottom="0cm" loext:contextual-spacing="false" fo:text-align="justify" style:justify-single-word="false" style:writing-mode="lr-tb">
        <style:tab-stops>
          <style:tab-stop style:position="0cm"/>
        </style:tab-stops>
      </style:paragraph-properties>
    </style:style>
    <style:style style:name="P98" style:family="paragraph" style:parent-style-name="Heading_20_3" style:list-style-name="WW8Num4">
      <style:paragraph-properties fo:margin-top="0.101cm" fo:margin-bottom="0cm" loext:contextual-spacing="false" fo:text-align="justify" style:justify-single-word="false" style:writing-mode="lr-tb">
        <style:tab-stops>
          <style:tab-stop style:position="0cm"/>
        </style:tab-stops>
      </style:paragraph-properties>
    </style:style>
    <style:style style:name="P99" style:family="paragraph" style:parent-style-name="Heading_20_3">
      <style:paragraph-properties fo:margin-top="0.101cm" fo:margin-bottom="0cm" loext:contextual-spacing="false" fo:text-align="justify" style:justify-single-word="false" style:writing-mode="lr-tb">
        <style:tab-stops>
          <style:tab-stop style:position="1.393cm"/>
        </style:tab-stops>
      </style:paragraph-properties>
    </style:style>
    <style:style style:name="P100" style:family="paragraph" style:parent-style-name="Heading_20_3" style:list-style-name="WW8Num5">
      <style:paragraph-properties fo:margin-top="0.101cm" fo:margin-bottom="0cm" loext:contextual-spacing="false" fo:text-align="justify" style:justify-single-word="false" style:writing-mode="lr-tb">
        <style:tab-stops>
          <style:tab-stop style:position="0cm"/>
        </style:tab-stops>
      </style:paragraph-properties>
      <style:text-properties fo:color="#000000" fo:font-size="11pt" fo:language="en" fo:country="GB" officeooo:paragraph-rsid="0040cc3b" style:font-size-asian="11pt" style:language-asian="zxx" style:country-asian="none" style:font-size-complex="11pt" style:language-complex="zxx" style:country-complex="none"/>
    </style:style>
    <style:style style:name="P101" style:family="paragraph" style:parent-style-name="Heading_20_3" style:list-style-name="WW8Num6">
      <style:paragraph-properties fo:margin-top="0.101cm" fo:margin-bottom="0cm" loext:contextual-spacing="false" fo:text-align="justify" style:justify-single-word="false" style:writing-mode="lr-tb">
        <style:tab-stops>
          <style:tab-stop style:position="0cm"/>
        </style:tab-stops>
      </style:paragraph-properties>
      <style:text-properties fo:color="#000000" fo:font-size="11pt" fo:language="en" fo:country="GB" fo:font-weight="normal" officeooo:paragraph-rsid="00519ec4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P102" style:family="paragraph" style:parent-style-name="Heading_20_3">
      <style:paragraph-properties fo:margin-left="0cm" fo:margin-right="0.127cm" fo:margin-top="0.101cm" fo:margin-bottom="0cm" loext:contextual-spacing="false" fo:text-align="justify" style:justify-single-word="false" fo:text-indent="0cm" style:auto-text-indent="false" style:writing-mode="lr-tb">
        <style:tab-stops>
          <style:tab-stop style:position="0cm"/>
        </style:tab-stops>
      </style:paragraph-properties>
    </style:style>
    <style:style style:name="P103" style:family="paragraph" style:parent-style-name="Text_20_body" style:master-page-name="Standard">
      <style:paragraph-properties style:page-number="auto"/>
      <style:text-properties fo:font-size="14pt" officeooo:paragraph-rsid="00462429" style:font-size-asian="14pt" style:font-size-complex="14pt"/>
    </style:style>
    <style:style style:name="P104" style:family="paragraph" style:parent-style-name="Text_20_body" style:list-style-name="WW8Num6">
      <style:paragraph-properties fo:margin-top="0cm" fo:margin-bottom="0cm" loext:contextual-spacing="false" fo:text-align="justify" style:justify-single-word="false">
        <style:tab-stops>
          <style:tab-stop style:position="2.574cm"/>
        </style:tab-stops>
      </style:paragraph-properties>
      <style:text-properties fo:color="#000000" fo:language="en" fo:country="US" style:language-asian="zxx" style:country-asian="none" style:font-name-complex="Tahoma1" style:language-complex="zxx" style:country-complex="none"/>
    </style:style>
    <style:style style:name="P105" style:family="paragraph" style:parent-style-name="Text_20_body" style:list-style-name="WW8Num6">
      <style:paragraph-properties fo:margin-top="0cm" fo:margin-bottom="0cm" loext:contextual-spacing="false" fo:text-align="justify" style:justify-single-word="false">
        <style:tab-stops>
          <style:tab-stop style:position="2.574cm"/>
        </style:tab-stops>
      </style:paragraph-properties>
      <style:text-properties fo:color="#000000" fo:language="en" fo:country="GB" style:language-asian="zxx" style:country-asian="none" style:font-name-complex="Tahoma1" style:language-complex="zxx" style:country-complex="none"/>
    </style:style>
    <style:style style:name="P106" style:family="paragraph" style:parent-style-name="Text_20_body" style:list-style-name="WW8Num6">
      <style:paragraph-properties fo:margin-top="0cm" fo:margin-bottom="0cm" loext:contextual-spacing="false" style:line-height-at-least="0cm" fo:text-align="justify" style:justify-single-word="false">
        <style:tab-stops>
          <style:tab-stop style:position="2.574cm"/>
        </style:tab-stops>
      </style:paragraph-properties>
      <style:text-properties fo:color="#000000" fo:font-size="11pt" fo:language="en" fo:country="GB" officeooo:rsid="006391e5" officeooo:paragraph-rsid="006391e5" style:font-size-asian="11pt" style:language-asian="zxx" style:country-asian="none" style:font-name-complex="Tahoma1" style:font-size-complex="11pt" style:language-complex="zxx" style:country-complex="none"/>
    </style:style>
    <style:style style:name="P107" style:family="paragraph" style:parent-style-name="Text_20_body" style:list-style-name="WW8Num6">
      <style:paragraph-properties fo:margin-top="0cm" fo:margin-bottom="0cm" loext:contextual-spacing="false" fo:text-align="justify" style:justify-single-word="false">
        <style:tab-stops>
          <style:tab-stop style:position="0cm"/>
        </style:tab-stops>
      </style:paragraph-properties>
      <style:text-properties fo:color="#000000" fo:font-size="11pt" fo:language="en" fo:country="GB" officeooo:paragraph-rsid="00519ec4" style:font-size-asian="11pt" style:language-asian="zxx" style:country-asian="none" style:font-size-complex="11pt" style:language-complex="zxx" style:country-complex="none"/>
    </style:style>
    <style:style style:name="P108" style:family="paragraph" style:parent-style-name="Text_20_body" style:list-style-name="WW8Num6">
      <style:paragraph-properties fo:margin-top="0cm" fo:margin-bottom="0cm" loext:contextual-spacing="false" fo:text-align="justify" style:justify-single-word="false">
        <style:tab-stops>
          <style:tab-stop style:position="0cm"/>
        </style:tab-stops>
      </style:paragraph-properties>
      <style:text-properties fo:color="#000000" fo:font-size="11pt" fo:language="en" fo:country="GB" officeooo:paragraph-rsid="0039b475" style:font-size-asian="11pt" style:language-asian="zxx" style:country-asian="none" style:font-size-complex="11pt" style:language-complex="zxx" style:country-complex="none"/>
    </style:style>
    <style:style style:name="P109" style:family="paragraph" style:parent-style-name="Text_20_body" style:list-style-name="WW8Num6">
      <style:paragraph-properties fo:margin-top="0cm" fo:margin-bottom="0cm" loext:contextual-spacing="false" fo:text-align="justify" style:justify-single-word="false">
        <style:tab-stops>
          <style:tab-stop style:position="0cm"/>
        </style:tab-stops>
      </style:paragraph-properties>
      <style:text-properties fo:color="#000000" fo:font-size="11pt" fo:language="en" fo:country="GB" fo:font-weight="normal" officeooo:paragraph-rsid="0062e6c6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P110" style:family="paragraph" style:parent-style-name="Text_20_body" style:list-style-name="WW8Num6">
      <style:paragraph-properties fo:margin-top="0cm" fo:margin-bottom="0cm" loext:contextual-spacing="false" fo:text-align="justify" style:justify-single-word="false">
        <style:tab-stops>
          <style:tab-stop style:position="0cm"/>
        </style:tab-stops>
      </style:paragraph-properties>
      <style:text-properties fo:color="#000000" fo:font-size="11pt" fo:language="en" fo:country="GB" fo:font-weight="normal" officeooo:rsid="00519ec4" officeooo:paragraph-rsid="00656d0a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P111" style:family="paragraph" style:parent-style-name="Text_20_body" style:list-style-name="WW8Num4">
      <style:paragraph-properties fo:margin-top="0cm" fo:margin-bottom="0cm" loext:contextual-spacing="false" fo:text-align="justify" style:justify-single-word="false">
        <style:tab-stops>
          <style:tab-stop style:position="0cm"/>
        </style:tab-stops>
      </style:paragraph-properties>
      <style:text-properties fo:color="#000000" fo:font-size="11pt" fo:language="en" fo:country="GB" fo:font-weight="normal" officeooo:rsid="00428be4" officeooo:paragraph-rsid="00428be4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P112" style:family="paragraph" style:parent-style-name="Text_20_body" style:list-style-name="WW8Num4">
      <style:paragraph-properties fo:margin-top="0cm" fo:margin-bottom="0cm" loext:contextual-spacing="false" fo:text-align="justify" style:justify-single-word="false">
        <style:tab-stops>
          <style:tab-stop style:position="0cm"/>
        </style:tab-stops>
      </style:paragraph-properties>
      <style:text-properties fo:color="#000000" fo:font-size="16pt" fo:language="en" fo:country="GB" style:font-size-asian="16pt" style:language-asian="zxx" style:country-asian="none" style:font-size-complex="16pt" style:language-complex="zxx" style:country-complex="none"/>
    </style:style>
    <style:style style:name="P113" style:family="paragraph" style:parent-style-name="Text_20_body" style:list-style-name="WW8Num6">
      <style:paragraph-properties fo:margin-top="0cm" fo:margin-bottom="0cm" loext:contextual-spacing="false" style:line-height-at-least="0cm">
        <style:tab-stops>
          <style:tab-stop style:position="2.574cm"/>
        </style:tab-stops>
      </style:paragraph-properties>
      <style:text-properties officeooo:paragraph-rsid="006391e5"/>
    </style:style>
    <style:style style:name="P114" style:family="paragraph" style:parent-style-name="Text_20_body" style:list-style-name="WW8Num4">
      <style:paragraph-properties fo:margin-top="0cm" fo:margin-bottom="0cm" loext:contextual-spacing="false" fo:text-align="justify" style:justify-single-word="false">
        <style:tab-stops>
          <style:tab-stop style:position="0cm"/>
        </style:tab-stops>
      </style:paragraph-properties>
    </style:style>
    <style:style style:name="P115" style:family="paragraph" style:parent-style-name="Text_20_body" style:list-style-name="WW8Num6">
      <style:paragraph-properties fo:margin-top="0cm" fo:margin-bottom="0cm" loext:contextual-spacing="false" fo:text-align="justify" style:justify-single-word="false">
        <style:tab-stops>
          <style:tab-stop style:position="0cm"/>
        </style:tab-stops>
      </style:paragraph-properties>
      <style:text-properties officeooo:paragraph-rsid="008af09f"/>
    </style:style>
    <style:style style:name="P116" style:family="paragraph" style:parent-style-name="Text_20_body" style:list-style-name="WW8Num6">
      <style:paragraph-properties fo:margin-top="0cm" fo:margin-bottom="0cm" loext:contextual-spacing="false" fo:text-align="justify" style:justify-single-word="false">
        <style:tab-stops>
          <style:tab-stop style:position="0cm"/>
        </style:tab-stops>
      </style:paragraph-properties>
      <style:text-properties fo:font-size="16pt" officeooo:paragraph-rsid="00656d0a" style:font-size-asian="16pt" style:font-size-complex="16pt"/>
    </style:style>
    <style:style style:name="P117" style:family="paragraph" style:parent-style-name="Text_20_body" style:list-style-name="WW8Num6">
      <style:paragraph-properties fo:margin-top="0cm" fo:margin-bottom="0cm" loext:contextual-spacing="false"/>
      <style:text-properties fo:font-size="11pt" officeooo:paragraph-rsid="00519ec4" style:font-size-asian="11pt" style:font-size-complex="11pt"/>
    </style:style>
    <style:style style:name="P118" style:family="paragraph" style:parent-style-name="Text_20_body" style:list-style-name="WW8Num4">
      <style:paragraph-properties fo:margin-top="0cm" fo:margin-bottom="0cm" loext:contextual-spacing="false" fo:text-align="justify" style:justify-single-word="false">
        <style:tab-stops>
          <style:tab-stop style:position="0cm"/>
        </style:tab-stops>
      </style:paragraph-properties>
      <style:text-properties fo:font-size="11pt" style:font-size-asian="11pt" style:font-size-complex="11pt"/>
    </style:style>
    <style:style style:name="P119" style:family="paragraph" style:parent-style-name="Text_20_body" style:list-style-name="WW8Num4">
      <style:paragraph-properties fo:margin-top="0cm" fo:margin-bottom="0cm" loext:contextual-spacing="false"/>
      <style:text-properties fo:font-size="11pt" officeooo:paragraph-rsid="006ba8a3" style:font-size-asian="11pt" style:font-size-complex="11pt"/>
    </style:style>
    <style:style style:name="P120" style:family="paragraph" style:parent-style-name="Text_20_body" style:list-style-name="WW8Num4">
      <style:paragraph-properties fo:margin-top="0cm" fo:margin-bottom="0cm" loext:contextual-spacing="false"/>
      <style:text-properties fo:font-size="11pt" officeooo:paragraph-rsid="008b1e95" style:font-size-asian="11pt" style:font-size-complex="11pt"/>
    </style:style>
    <style:style style:name="P121" style:family="paragraph" style:parent-style-name="Text_20_body" style:list-style-name="WW8Num4">
      <style:paragraph-properties fo:margin-top="0.101cm" fo:margin-bottom="0cm" loext:contextual-spacing="false" style:writing-mode="lr-tb"/>
    </style:style>
    <style:style style:name="P122" style:family="paragraph" style:parent-style-name="Text_20_body" style:list-style-name="WW8Num5">
      <style:paragraph-properties fo:margin-top="0.101cm" fo:margin-bottom="0cm" loext:contextual-spacing="false" fo:text-align="justify" style:justify-single-word="false" style:writing-mode="lr-tb"/>
    </style:style>
    <style:style style:name="P123" style:family="paragraph" style:parent-style-name="Text_20_body" style:list-style-name="WW8Num5">
      <style:paragraph-properties fo:margin-top="0.101cm" fo:margin-bottom="0cm" loext:contextual-spacing="false" fo:text-align="justify" style:justify-single-word="false" style:writing-mode="lr-tb"/>
      <style:text-properties officeooo:paragraph-rsid="0062e6c6"/>
    </style:style>
    <style:style style:name="P124" style:family="paragraph" style:parent-style-name="Text_20_body" style:list-style-name="WW8Num5">
      <style:paragraph-properties fo:margin-top="0.101cm" fo:margin-bottom="0cm" loext:contextual-spacing="false" fo:text-align="justify" style:justify-single-word="false" style:writing-mode="lr-tb">
        <style:tab-stops>
          <style:tab-stop style:position="0cm"/>
        </style:tab-stops>
      </style:paragraph-properties>
      <style:text-properties officeooo:paragraph-rsid="0066f348"/>
    </style:style>
    <style:style style:name="P125" style:family="paragraph" style:parent-style-name="Text_20_body" style:list-style-name="WW8Num6">
      <style:paragraph-properties fo:margin-top="0.101cm" fo:margin-bottom="0cm" loext:contextual-spacing="false" fo:text-align="justify" style:justify-single-word="false" style:writing-mode="lr-tb">
        <style:tab-stops>
          <style:tab-stop style:position="0cm"/>
        </style:tab-stops>
      </style:paragraph-properties>
      <style:text-properties officeooo:paragraph-rsid="0085ef47"/>
    </style:style>
    <style:style style:name="P126" style:family="paragraph" style:parent-style-name="Text_20_body" style:list-style-name="WW8Num6">
      <style:paragraph-properties fo:margin-top="0.101cm" fo:margin-bottom="0cm" loext:contextual-spacing="false" fo:text-align="justify" style:justify-single-word="false" style:writing-mode="lr-tb">
        <style:tab-stops>
          <style:tab-stop style:position="0cm"/>
        </style:tab-stops>
      </style:paragraph-properties>
      <style:text-properties officeooo:paragraph-rsid="00656d0a"/>
    </style:style>
    <style:style style:name="P127" style:family="paragraph" style:parent-style-name="Text_20_body" style:list-style-name="WW8Num6">
      <style:paragraph-properties fo:margin-top="0.101cm" fo:margin-bottom="0cm" loext:contextual-spacing="false" fo:text-align="justify" style:justify-single-word="false" style:writing-mode="lr-tb">
        <style:tab-stops>
          <style:tab-stop style:position="0cm"/>
        </style:tab-stops>
      </style:paragraph-properties>
      <style:text-properties officeooo:paragraph-rsid="0062e6c6"/>
    </style:style>
    <style:style style:name="P128" style:family="paragraph" style:parent-style-name="Text_20_body" style:list-style-name="WW8Num5">
      <style:paragraph-properties fo:margin-top="0.101cm" fo:margin-bottom="0cm" loext:contextual-spacing="false" style:writing-mode="lr-tb"/>
    </style:style>
    <style:style style:name="P129" style:family="paragraph" style:parent-style-name="Text_20_body" style:list-style-name="WW8Num5">
      <style:paragraph-properties fo:margin-top="0.101cm" fo:margin-bottom="0cm" loext:contextual-spacing="false" fo:text-align="justify" style:justify-single-word="false" style:writing-mode="lr-tb">
        <style:tab-stops>
          <style:tab-stop style:position="0cm"/>
        </style:tab-stops>
      </style:paragraph-properties>
      <style:text-properties fo:color="#000000" fo:font-size="11pt" officeooo:paragraph-rsid="0062e6c6"/>
    </style:style>
    <style:style style:name="P130" style:family="paragraph" style:parent-style-name="Text_20_body" style:list-style-name="WW8Num5">
      <style:paragraph-properties fo:margin-top="0.101cm" fo:margin-bottom="0cm" loext:contextual-spacing="false" fo:text-align="justify" style:justify-single-word="false" style:writing-mode="lr-tb">
        <style:tab-stops>
          <style:tab-stop style:position="0cm"/>
        </style:tab-stops>
      </style:paragraph-properties>
      <style:text-properties fo:color="#000000" fo:font-size="11pt" fo:language="en" fo:country="GB" officeooo:paragraph-rsid="00315ed0" style:font-size-asian="11pt" style:language-asian="zxx" style:country-asian="none" style:font-size-complex="11pt" style:language-complex="zxx" style:country-complex="none"/>
    </style:style>
    <style:style style:name="P131" style:family="paragraph" style:parent-style-name="Text_20_body" style:list-style-name="WW8Num5">
      <style:paragraph-properties fo:margin-top="0.101cm" fo:margin-bottom="0cm" loext:contextual-spacing="false" fo:text-align="justify" style:justify-single-word="false" style:writing-mode="lr-tb">
        <style:tab-stops>
          <style:tab-stop style:position="0cm"/>
        </style:tab-stops>
      </style:paragraph-properties>
      <style:text-properties fo:color="#000000" fo:font-size="11pt" fo:language="en" fo:country="GB" officeooo:rsid="002b8f29" officeooo:paragraph-rsid="0066f348" style:font-size-asian="11pt" style:language-asian="zxx" style:country-asian="none" style:font-size-complex="11pt" style:language-complex="zxx" style:country-complex="none"/>
    </style:style>
    <style:style style:name="P132" style:family="paragraph" style:parent-style-name="Text_20_body" style:list-style-name="WW8Num5">
      <style:paragraph-properties fo:margin-top="0.101cm" fo:margin-bottom="0cm" loext:contextual-spacing="false" fo:text-align="justify" style:justify-single-word="false" style:writing-mode="lr-tb">
        <style:tab-stops>
          <style:tab-stop style:position="0cm"/>
        </style:tab-stops>
      </style:paragraph-properties>
      <style:text-properties fo:color="#000000" fo:font-size="11pt" fo:language="en" fo:country="GB" officeooo:rsid="002b8f29" officeooo:paragraph-rsid="00370558" style:font-size-asian="11pt" style:language-asian="zxx" style:country-asian="none" style:font-size-complex="11pt" style:language-complex="zxx" style:country-complex="none"/>
    </style:style>
    <style:style style:name="P133" style:family="paragraph" style:parent-style-name="Text_20_body" style:list-style-name="WW8Num6">
      <style:paragraph-properties fo:margin-top="0.101cm" fo:margin-bottom="0cm" loext:contextual-spacing="false" fo:text-align="justify" style:justify-single-word="false" style:writing-mode="lr-tb">
        <style:tab-stops>
          <style:tab-stop style:position="0cm"/>
        </style:tab-stops>
      </style:paragraph-properties>
      <style:text-properties fo:color="#000000" fo:font-size="11pt" fo:language="en" fo:country="GB" fo:font-weight="normal" officeooo:rsid="00519ec4" officeooo:paragraph-rsid="007cf3da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P134" style:family="paragraph" style:parent-style-name="Text_20_body" style:list-style-name="WW8Num6">
      <style:paragraph-properties fo:margin-top="0.101cm" fo:margin-bottom="0cm" loext:contextual-spacing="false" fo:text-align="justify" style:justify-single-word="false" style:writing-mode="lr-tb">
        <style:tab-stops>
          <style:tab-stop style:position="0cm"/>
        </style:tab-stops>
      </style:paragraph-properties>
      <style:text-properties officeooo:rsid="0038fcbf" officeooo:paragraph-rsid="00519ec4"/>
    </style:style>
    <style:style style:name="T1" style:family="text">
      <style:text-properties fo:language="en" fo:country="GB" fo:font-weight="bold" style:language-asian="zxx" style:country-asian="none" style:font-weight-asian="bold" style:font-name-complex="Tahoma1" style:language-complex="zxx" style:country-complex="none"/>
    </style:style>
    <style:style style:name="T2" style:family="text">
      <style:text-properties fo:language="en" fo:country="GB" fo:font-weight="bold" officeooo:rsid="0042d931" style:language-asian="zxx" style:country-asian="none" style:font-weight-asian="bold" style:font-name-complex="Tahoma1" style:language-complex="zxx" style:country-complex="none"/>
    </style:style>
    <style:style style:name="T3" style:family="text">
      <style:text-properties fo:language="en" fo:country="GB" fo:font-weight="bold" officeooo:rsid="0042d931" style:language-asian="zxx" style:country-asian="none" style:font-weight-asian="bold" style:font-name-complex="Tahoma1" style:language-complex="zxx" style:country-complex="none" style:font-weight-complex="bold"/>
    </style:style>
    <style:style style:name="T4" style:family="text">
      <style:text-properties fo:language="en" fo:country="GB" fo:font-weight="bold" officeooo:rsid="00462429" style:language-asian="zxx" style:country-asian="none" style:font-weight-asian="bold" style:font-name-complex="Tahoma1" style:language-complex="zxx" style:country-complex="none" style:font-weight-complex="bold"/>
    </style:style>
    <style:style style:name="T5" style:family="text">
      <style:text-properties fo:language="en" fo:country="GB" fo:font-weight="bold" officeooo:rsid="0049720c" style:language-asian="zxx" style:country-asian="none" style:font-weight-asian="bold" style:font-name-complex="Tahoma1" style:language-complex="zxx" style:country-complex="none" style:font-weight-complex="bold"/>
    </style:style>
    <style:style style:name="T6" style:family="text">
      <style:text-properties fo:language="en" fo:country="GB" style:language-asian="zxx" style:country-asian="none" style:font-name-complex="Tahoma1" style:language-complex="zxx" style:country-complex="none"/>
    </style:style>
    <style:style style:name="T7" style:family="text">
      <style:text-properties fo:language="en" fo:country="GB" officeooo:rsid="0042d931" style:language-asian="zxx" style:country-asian="none" style:font-name-complex="Tahoma1" style:language-complex="zxx" style:country-complex="none"/>
    </style:style>
    <style:style style:name="T8" style:family="text">
      <style:text-properties fo:language="en" fo:country="GB" officeooo:rsid="00462429" style:language-asian="zxx" style:country-asian="none" style:font-name-complex="Tahoma1" style:language-complex="zxx" style:country-complex="none"/>
    </style:style>
    <style:style style:name="T9" style:family="text">
      <style:text-properties fo:language="en" fo:country="GB" fo:font-weight="normal" style:language-asian="zxx" style:country-asian="none" style:font-weight-asian="normal" style:font-name-complex="Tahoma1" style:language-complex="zxx" style:country-complex="none" style:font-weight-complex="normal"/>
    </style:style>
    <style:style style:name="T10" style:family="text">
      <style:text-properties fo:language="en" fo:country="GB" style:font-size-asian="11pt" style:language-asian="zxx" style:country-asian="none" style:font-size-complex="11pt" style:language-complex="zxx" style:country-complex="none"/>
    </style:style>
    <style:style style:name="T11" style:family="text">
      <style:text-properties fo:language="en" fo:country="GB" officeooo:rsid="0023c290" style:font-size-asian="11pt" style:language-asian="zxx" style:country-asian="none" style:font-size-complex="11pt" style:language-complex="zxx" style:country-complex="none"/>
    </style:style>
    <style:style style:name="T12" style:family="text">
      <style:text-properties fo:language="en" fo:country="GB" officeooo:rsid="0062e6c6" style:font-size-asian="11pt" style:language-asian="zxx" style:country-asian="none" style:font-size-complex="11pt" style:language-complex="zxx" style:country-complex="none"/>
    </style:style>
    <style:style style:name="T13" style:family="text">
      <style:text-properties fo:language="en" fo:country="GB" officeooo:rsid="0066f348" style:font-size-asian="11pt" style:language-asian="zxx" style:country-asian="none" style:font-size-complex="11pt" style:language-complex="zxx" style:country-complex="none"/>
    </style:style>
    <style:style style:name="T14" style:family="text">
      <style:text-properties fo:font-weight="normal" style:font-weight-asian="normal" style:font-name-complex="Times New Roman" style:font-weight-complex="normal"/>
    </style:style>
    <style:style style:name="T15" style:family="text">
      <style:text-properties fo:font-weight="normal" officeooo:rsid="0038fcbf" style:font-weight-asian="normal" style:font-name-complex="Times New Roman" style:font-weight-complex="normal"/>
    </style:style>
    <style:style style:name="T16" style:family="text">
      <style:text-properties fo:font-weight="normal" officeooo:rsid="0040cc3b" style:font-weight-asian="normal" style:font-name-complex="Times New Roman" style:font-weight-complex="normal"/>
    </style:style>
    <style:style style:name="T17" style:family="text">
      <style:text-properties fo:font-weight="normal" officeooo:rsid="004f492d" style:font-weight-asian="normal" style:font-name-complex="Times New Roman" style:font-weight-complex="normal"/>
    </style:style>
    <style:style style:name="T18" style:family="text">
      <style:text-properties fo:font-weight="normal" officeooo:rsid="00519ec4" style:font-weight-asian="normal" style:font-name-complex="Times New Roman" style:font-weight-complex="normal"/>
    </style:style>
    <style:style style:name="T19" style:family="text">
      <style:text-properties fo:font-weight="normal" officeooo:rsid="002b8f29" style:font-weight-asian="normal" style:font-name-complex="Times New Roman" style:font-weight-complex="normal"/>
    </style:style>
    <style:style style:name="T20" style:family="text">
      <style:text-properties fo:font-weight="normal" officeooo:rsid="002082b0" style:font-weight-asian="normal" style:font-name-complex="Times New Roman" style:font-weight-complex="normal"/>
    </style:style>
    <style:style style:name="T21" style:family="text">
      <style:text-properties fo:font-weight="normal" officeooo:rsid="005c2eb4" style:font-weight-asian="normal" style:font-name-complex="Times New Roman" style:font-weight-complex="normal"/>
    </style:style>
    <style:style style:name="T22" style:family="text">
      <style:text-properties fo:font-weight="normal" officeooo:rsid="005cf08a" style:font-weight-asian="normal" style:font-name-complex="Times New Roman" style:font-weight-complex="normal"/>
    </style:style>
    <style:style style:name="T23" style:family="text">
      <style:text-properties fo:font-weight="normal" officeooo:rsid="0060f6c6" style:font-weight-asian="normal" style:font-name-complex="Times New Roman" style:font-weight-complex="normal"/>
    </style:style>
    <style:style style:name="T24" style:family="text">
      <style:text-properties fo:font-weight="normal" officeooo:rsid="006391e5" style:font-weight-asian="normal" style:font-name-complex="Times New Roman" style:font-weight-complex="normal"/>
    </style:style>
    <style:style style:name="T25" style:family="text">
      <style:text-properties fo:font-weight="normal" officeooo:rsid="007321e9" style:font-weight-asian="normal" style:font-name-complex="Times New Roman" style:font-weight-complex="normal"/>
    </style:style>
    <style:style style:name="T26" style:family="text">
      <style:text-properties fo:font-weight="normal" officeooo:rsid="00749d05" style:font-weight-asian="normal" style:font-name-complex="Times New Roman" style:font-weight-complex="normal"/>
    </style:style>
    <style:style style:name="T27" style:family="text">
      <style:text-properties fo:font-weight="normal" officeooo:rsid="00892bdc" style:font-weight-asian="normal" style:font-name-complex="Times New Roman" style:font-weight-complex="normal"/>
    </style:style>
    <style:style style:name="T28" style:family="text">
      <style:text-properties fo:font-weight="normal" officeooo:rsid="008af09f" style:font-weight-asian="normal" style:font-name-complex="Times New Roman" style:font-weight-complex="normal"/>
    </style:style>
    <style:style style:name="T29" style:family="text">
      <style:text-properties fo:language="en" fo:country="US"/>
    </style:style>
    <style:style style:name="T30" style:family="text">
      <style:text-properties fo:language="en" fo:country="US" fo:font-weight="bold" style:language-asian="zxx" style:country-asian="none" style:font-weight-asian="bold" style:font-name-complex="Tahoma1" style:language-complex="zxx" style:country-complex="none" style:font-weight-complex="bold"/>
    </style:style>
    <style:style style:name="T31" style:family="text">
      <style:text-properties fo:language="en" fo:country="US" style:language-asian="zxx" style:country-asian="none" style:font-name-complex="Tahoma1" style:language-complex="zxx" style:country-complex="none"/>
    </style:style>
    <style:style style:name="T32" style:family="text">
      <style:text-properties fo:language="en" fo:country="US" fo:font-weight="normal" style:font-weight-asian="normal" style:font-name-complex="Times New Roman" style:font-weight-complex="normal"/>
    </style:style>
    <style:style style:name="T33" style:family="text">
      <style:text-properties fo:language="en" fo:country="US" fo:font-weight="normal" officeooo:rsid="00370558" style:font-weight-asian="normal" style:font-name-complex="Times New Roman" style:font-weight-complex="normal"/>
    </style:style>
    <style:style style:name="T34" style:family="text">
      <style:text-properties fo:language="en" fo:country="US" fo:font-weight="normal" officeooo:rsid="0038fcbf" style:font-weight-asian="normal" style:font-name-complex="Times New Roman" style:font-weight-complex="normal"/>
    </style:style>
    <style:style style:name="T35" style:family="text">
      <style:text-properties fo:language="en" fo:country="US" fo:font-weight="normal" style:language-asian="zxx" style:country-asian="none" style:font-weight-asian="normal" style:font-name-complex="Times New Roman" style:language-complex="zxx" style:country-complex="none" style:font-weight-complex="normal"/>
    </style:style>
    <style:style style:name="T36" style:family="text">
      <style:text-properties fo:language="en" fo:country="US" fo:font-weight="normal" officeooo:rsid="008af09f" style:language-asian="zxx" style:country-asian="none" style:font-weight-asian="normal" style:font-name-complex="Times New Roman" style:language-complex="zxx" style:country-complex="none" style:font-weight-complex="normal"/>
    </style:style>
    <style:style style:name="T37" style:family="text">
      <style:text-properties fo:language="en" fo:country="US" officeooo:rsid="00519ec4"/>
    </style:style>
    <style:style style:name="T38" style:family="text">
      <style:text-properties fo:language="en" fo:country="US" officeooo:rsid="00370558"/>
    </style:style>
    <style:style style:name="T39" style:family="text">
      <style:text-properties fo:language="en" fo:country="US" officeooo:rsid="00562f8d"/>
    </style:style>
    <style:style style:name="T40" style:family="text">
      <style:text-properties fo:color="#000000" style:text-underline-style="none"/>
    </style:style>
    <style:style style:name="T41" style:family="text">
      <style:text-properties fo:color="#000000" style:text-underline-style="none" fo:font-weight="normal" style:font-weight-asian="normal" style:font-weight-complex="normal"/>
    </style:style>
    <style:style style:name="T42" style:family="text">
      <style:text-properties fo:color="#000000" style:text-underline-style="none" fo:font-weight="bold" style:font-weight-asian="bold" style:font-weight-complex="bold"/>
    </style:style>
    <style:style style:name="T43" style:family="text">
      <style:text-properties fo:color="#000000" fo:language="en" fo:country="GB" style:language-asian="zxx" style:country-asian="none" style:font-name-complex="Tahoma1" style:language-complex="zxx" style:country-complex="none"/>
    </style:style>
    <style:style style:name="T44" style:family="text">
      <style:text-properties fo:color="#000000" fo:language="en" fo:country="GB" style:language-asian="zxx" style:country-asian="none" style:language-complex="zxx" style:country-complex="none"/>
    </style:style>
    <style:style style:name="T45" style:family="text">
      <style:text-properties fo:color="#000000" fo:language="en" fo:country="GB" officeooo:rsid="008af09f" style:language-asian="zxx" style:country-asian="none" style:language-complex="zxx" style:country-complex="none"/>
    </style:style>
    <style:style style:name="T46" style:family="text">
      <style:text-properties fo:color="#000000" fo:language="en" fo:country="GB" officeooo:rsid="00428be4" style:language-asian="zxx" style:country-asian="none" style:language-complex="zxx" style:country-complex="none"/>
    </style:style>
    <style:style style:name="T47" style:family="text">
      <style:text-properties fo:color="#000000" fo:language="en" fo:country="GB" officeooo:rsid="008b1e95" style:language-asian="zxx" style:country-asian="none" style:language-complex="zxx" style:country-complex="none"/>
    </style:style>
    <style:style style:name="T48" style:family="text">
      <style:text-properties fo:color="#000000" fo:language="en" fo:country="GB" fo:font-weight="bold" style:language-asian="zxx" style:country-asian="none" style:font-weight-asian="bold" style:font-name-complex="Tahoma1" style:language-complex="zxx" style:country-complex="none" style:font-weight-complex="bold"/>
    </style:style>
    <style:style style:name="T49" style:family="text">
      <style:text-properties fo:color="#000000" fo:language="en" fo:country="GB" fo:font-weight="normal" style:language-asian="zxx" style:country-asian="none" style:font-weight-asian="normal" style:font-name-complex="Times New Roman" style:language-complex="zxx" style:country-complex="none" style:font-weight-complex="normal"/>
    </style:style>
    <style:style style:name="T50" style:family="text">
      <style:text-properties fo:color="#000000" fo:language="en" fo:country="GB" fo:font-weight="normal" officeooo:rsid="00519ec4" style:language-asian="zxx" style:country-asian="none" style:font-weight-asian="normal" style:font-name-complex="Times New Roman" style:language-complex="zxx" style:country-complex="none" style:font-weight-complex="normal"/>
    </style:style>
    <style:style style:name="T51" style:family="text">
      <style:text-properties fo:color="#000000" fo:language="en" fo:country="GB" fo:font-weight="normal" officeooo:rsid="00428be4" style:language-asian="zxx" style:country-asian="none" style:font-weight-asian="normal" style:font-name-complex="Times New Roman" style:language-complex="zxx" style:country-complex="none" style:font-weight-complex="normal"/>
    </style:style>
    <style:style style:name="T52" style:family="text">
      <style:text-properties fo:color="#000000" fo:language="en" fo:country="GB" fo:font-weight="normal" officeooo:rsid="006ba8a3" style:language-asian="zxx" style:country-asian="none" style:font-weight-asian="normal" style:font-name-complex="Times New Roman" style:language-complex="zxx" style:country-complex="none" style:font-weight-complex="normal"/>
    </style:style>
    <style:style style:name="T53" style:family="text">
      <style:text-properties fo:color="#000000" fo:language="en" fo:country="GB" fo:font-weight="normal" officeooo:rsid="003dd55e" style:language-asian="zxx" style:country-asian="none" style:font-weight-asian="normal" style:font-name-complex="Times New Roman" style:language-complex="zxx" style:country-complex="none" style:font-weight-complex="normal"/>
    </style:style>
    <style:style style:name="T54" style:family="text">
      <style:text-properties fo:color="#000000" fo:language="en" fo:country="GB" fo:font-weight="normal" officeooo:rsid="008af09f" style:language-asian="zxx" style:country-asian="none" style:font-weight-asian="normal" style:font-name-complex="Times New Roman" style:language-complex="zxx" style:country-complex="none" style:font-weight-complex="normal"/>
    </style:style>
    <style:style style:name="T55" style:family="text">
      <style:text-properties fo:color="#000000" fo:font-size="12pt" fo:language="en" fo:country="GB" fo:font-weight="normal" style:font-size-asian="12pt" style:language-asian="zxx" style:country-asian="none" style:font-weight-asian="normal" style:font-size-complex="12pt" style:language-complex="zxx" style:country-complex="none" style:font-weight-complex="normal"/>
    </style:style>
    <style:style style:name="T56" style:family="text">
      <style:text-properties fo:color="#000000" fo:font-size="12pt" fo:language="en" fo:country="GB" style:text-underline-style="none" fo:font-weight="bold" style:font-size-asian="12pt" style:language-asian="zxx" style:country-asian="none" style:font-weight-asian="bold" style:font-size-complex="12pt" style:language-complex="zxx" style:country-complex="none" style:font-weight-complex="normal"/>
    </style:style>
    <style:style style:name="T57" style:family="text">
      <style:text-properties fo:color="#000000" fo:font-size="12pt" fo:language="en" fo:country="GB" style:text-underline-style="none" fo:font-weight="normal" style:font-size-asian="12pt" style:language-asian="zxx" style:country-asian="none" style:font-weight-asian="normal" style:font-name-complex="Times New Roman" style:font-size-complex="12pt" style:language-complex="zxx" style:country-complex="none" style:font-weight-complex="normal"/>
    </style:style>
    <style:style style:name="T58" style:family="text">
      <style:text-properties fo:color="#000000" fo:font-size="12pt" style:text-underline-style="none" fo:font-weight="bold" style:font-size-asian="12pt" style:font-weight-asian="bold" style:font-size-complex="12pt"/>
    </style:style>
    <style:style style:name="T59" style:family="text">
      <style:text-properties fo:color="#000000" fo:font-size="12pt" style:text-underline-style="none" fo:font-weight="normal" style:font-size-asian="12pt" style:font-weight-asian="normal" style:font-size-complex="12pt" style:font-weight-complex="normal"/>
    </style:style>
    <style:style style:name="T60" style:family="text">
      <style:text-properties fo:color="#000000" fo:language="en" fo:country="US" style:text-underline-style="none"/>
    </style:style>
    <style:style style:name="T61" style:family="text">
      <style:text-properties fo:color="#000000" fo:language="en" fo:country="US" style:text-underline-style="none" style:font-weight-complex="bold"/>
    </style:style>
    <style:style style:name="T62" style:family="text">
      <style:text-properties fo:color="#000000" fo:language="en" fo:country="US" style:text-underline-style="none" fo:font-weight="bold" style:language-asian="zxx" style:country-asian="none" style:font-weight-asian="bold" style:font-name-complex="Tahoma1" style:language-complex="zxx" style:country-complex="none" style:font-weight-complex="bold"/>
    </style:style>
    <style:style style:name="T63" style:family="text">
      <style:text-properties fo:color="#000000" fo:language="en" fo:country="US" style:font-name-complex="Tahoma1"/>
    </style:style>
    <style:style style:name="T64" style:family="text">
      <style:text-properties fo:color="#000000" fo:language="en" fo:country="US" fo:font-style="italic" style:font-style-asian="italic" style:font-name-complex="Tahoma1" style:font-style-complex="italic"/>
    </style:style>
    <style:style style:name="T65" style:family="text">
      <style:text-properties fo:color="#000000" fo:language="en" fo:country="US" fo:font-style="italic" style:language-asian="zxx" style:country-asian="none" style:font-style-asian="italic" style:font-name-complex="Tahoma1" style:language-complex="zxx" style:country-complex="none" style:font-style-complex="italic"/>
    </style:style>
    <style:style style:name="T66" style:family="text">
      <style:text-properties fo:color="#000000" fo:language="en" fo:country="US" fo:font-style="italic" officeooo:rsid="00370558" style:language-asian="zxx" style:country-asian="none" style:font-style-asian="italic" style:font-name-complex="Tahoma1" style:language-complex="zxx" style:country-complex="none" style:font-style-complex="italic"/>
    </style:style>
    <style:style style:name="T67" style:family="text">
      <style:text-properties fo:color="#000000" fo:language="en" fo:country="US" fo:font-style="italic" officeooo:rsid="0078d473" style:language-asian="zxx" style:country-asian="none" style:font-style-asian="italic" style:font-name-complex="Tahoma1" style:language-complex="zxx" style:country-complex="none" style:font-style-complex="italic"/>
    </style:style>
    <style:style style:name="T68" style:family="text">
      <style:text-properties fo:color="#000000" fo:language="en" fo:country="US" fo:font-style="italic" fo:font-weight="bold" style:language-asian="zxx" style:country-asian="none" style:font-style-asian="italic" style:font-weight-asian="bold" style:font-name-complex="Tahoma1" style:language-complex="zxx" style:country-complex="none" style:font-style-complex="italic" style:font-weight-complex="bold"/>
    </style:style>
    <style:style style:name="T69" style:family="text">
      <style:text-properties fo:color="#000000" fo:language="en" fo:country="US" fo:font-weight="normal" style:language-asian="zxx" style:country-asian="none" style:font-weight-asian="normal" style:font-name-complex="Times New Roman" style:language-complex="zxx" style:country-complex="none" style:font-weight-complex="normal"/>
    </style:style>
    <style:style style:name="T70" style:family="text">
      <style:text-properties fo:color="#000000" fo:language="en" fo:country="US" fo:font-weight="normal" officeooo:rsid="00519ec4" style:language-asian="zxx" style:country-asian="none" style:font-weight-asian="normal" style:font-name-complex="Times New Roman" style:language-complex="zxx" style:country-complex="none" style:font-weight-complex="normal"/>
    </style:style>
    <style:style style:name="T71" style:family="text">
      <style:text-properties fo:color="#000000" fo:language="en" fo:country="US" fo:font-weight="normal" officeooo:rsid="00579d2b" style:language-asian="zxx" style:country-asian="none" style:font-weight-asian="normal" style:font-name-complex="Times New Roman" style:language-complex="zxx" style:country-complex="none" style:font-weight-complex="normal"/>
    </style:style>
    <style:style style:name="T72" style:family="text">
      <style:text-properties fo:color="#000000" fo:language="en" fo:country="US" fo:font-weight="normal" officeooo:rsid="00428be4" style:language-asian="zxx" style:country-asian="none" style:font-weight-asian="normal" style:font-name-complex="Times New Roman" style:language-complex="zxx" style:country-complex="none" style:font-weight-complex="normal"/>
    </style:style>
    <style:style style:name="T73" style:family="text">
      <style:text-properties fo:color="#000000" fo:language="en" fo:country="US" fo:font-weight="normal" officeooo:rsid="007e5490" style:language-asian="zxx" style:country-asian="none" style:font-weight-asian="normal" style:font-name-complex="Times New Roman" style:language-complex="zxx" style:country-complex="none" style:font-weight-complex="normal"/>
    </style:style>
    <style:style style:name="T74" style:family="text">
      <style:text-properties fo:color="#000000" fo:language="en" fo:country="US" fo:font-weight="normal" officeooo:rsid="008b1e95" style:language-asian="zxx" style:country-asian="none" style:font-weight-asian="normal" style:font-name-complex="Times New Roman" style:language-complex="zxx" style:country-complex="none" style:font-weight-complex="normal"/>
    </style:style>
    <style:style style:name="T75" style:family="text">
      <style:text-properties fo:color="#000000" fo:font-size="11pt" style:font-size-asian="11pt" style:language-asian="zxx" style:country-asian="none" style:font-name-complex="Tahoma1" style:font-size-complex="11pt" style:language-complex="zxx" style:country-complex="none"/>
    </style:style>
    <style:style style:name="T76" style:family="text">
      <style:text-properties fo:color="#000000" fo:font-size="11pt" style:font-size-asian="11pt" style:font-size-complex="11pt"/>
    </style:style>
    <style:style style:name="T77" style:family="text">
      <style:text-properties fo:color="#000000" fo:font-size="11pt" fo:language="en" fo:country="US" style:font-size-asian="11pt" style:font-size-complex="11pt"/>
    </style:style>
    <style:style style:name="T78" style:family="text">
      <style:text-properties fo:color="#000000" fo:font-size="11pt" fo:language="en" fo:country="US" style:font-size-asian="11pt" style:font-name-complex="Tahoma1" style:font-size-complex="11pt"/>
    </style:style>
    <style:style style:name="T79" style:family="text">
      <style:text-properties fo:color="#000000" fo:font-size="11pt" fo:language="en" fo:country="US" style:font-size-asian="11pt" style:language-asian="zxx" style:country-asian="none" style:font-name-complex="Tahoma1" style:font-size-complex="11pt" style:language-complex="zxx" style:country-complex="none"/>
    </style:style>
    <style:style style:name="T80" style:family="text">
      <style:text-properties fo:color="#000000" fo:font-size="11pt" fo:language="en" fo:country="US" style:font-size-asian="11pt" style:language-asian="zxx" style:country-asian="none" style:font-size-complex="11pt" style:language-complex="zxx" style:country-complex="none"/>
    </style:style>
    <style:style style:name="T81" style:family="text">
      <style:text-properties fo:color="#000000" fo:font-size="11pt" fo:language="en" fo:country="US" officeooo:rsid="006f3764" style:font-size-asian="11pt" style:language-asian="zxx" style:country-asian="none" style:font-size-complex="11pt" style:language-complex="zxx" style:country-complex="none"/>
    </style:style>
    <style:style style:name="T82" style:family="text">
      <style:text-properties fo:color="#000000" fo:font-size="11pt" fo:language="en" fo:country="US" fo:font-style="italic" style:font-size-asian="11pt" style:language-asian="zxx" style:country-asian="none" style:font-style-asian="italic" style:font-size-complex="11pt" style:language-complex="zxx" style:country-complex="none"/>
    </style:style>
    <style:style style:name="T83" style:family="text">
      <style:text-properties fo:color="#000000" fo:font-size="11pt" fo:language="en" fo:country="US" fo:font-style="italic" fo:font-weight="bold" style:font-size-asian="11pt" style:language-asian="zxx" style:country-asian="none" style:font-style-asian="italic" style:font-weight-asian="bold" style:font-size-complex="11pt" style:language-complex="zxx" style:country-complex="none"/>
    </style:style>
    <style:style style:name="T84" style:family="text">
      <style:text-properties fo:color="#000000" fo:font-size="11pt" fo:language="en" fo:country="US" fo:font-style="italic" fo:font-weight="bold" officeooo:rsid="006ba8a3" style:font-size-asian="11pt" style:language-asian="zxx" style:country-asian="none" style:font-style-asian="italic" style:font-weight-asian="bold" style:font-size-complex="11pt" style:language-complex="zxx" style:country-complex="none"/>
    </style:style>
    <style:style style:name="T85" style:family="text">
      <style:text-properties fo:color="#000000" fo:font-size="11pt" fo:language="en" fo:country="US" fo:font-weight="bold" style:font-size-asian="11pt" style:language-asian="zxx" style:country-asian="none" style:font-weight-asian="bold" style:font-size-complex="11pt" style:language-complex="zxx" style:country-complex="none"/>
    </style:style>
    <style:style style:name="T86" style:family="text">
      <style:text-properties fo:color="#000000" fo:font-size="11pt" fo:language="en" fo:country="US" fo:font-weight="bold" style:font-size-asian="11pt" style:language-asian="zxx" style:country-asian="none" style:font-weight-asian="bold" style:font-size-complex="11pt" style:language-complex="zxx" style:country-complex="none" style:font-weight-complex="bold"/>
    </style:style>
    <style:style style:name="T87" style:family="text">
      <style:text-properties fo:color="#000000" fo:font-size="11pt" fo:language="en" fo:country="US" fo:font-weight="bold" officeooo:rsid="006ba8a3" style:font-size-asian="11pt" style:language-asian="zxx" style:country-asian="none" style:font-weight-asian="bold" style:font-size-complex="11pt" style:language-complex="zxx" style:country-complex="none"/>
    </style:style>
    <style:style style:name="T88" style:family="text">
      <style:text-properties fo:color="#000000" fo:font-size="11pt" fo:language="en" fo:country="US" fo:font-weight="bold" style:font-size-asian="11pt" style:language-asian="zxx" style:country-asian="none" style:font-weight-asian="bold" style:font-name-complex="Times New Roman" style:font-size-complex="11pt" style:language-complex="zxx" style:country-complex="none" style:font-weight-complex="bold"/>
    </style:style>
    <style:style style:name="T89" style:family="text">
      <style:text-properties fo:color="#000000" fo:font-size="11pt" fo:language="en" fo:country="US" fo:font-style="normal" style:font-size-asian="11pt" style:language-asian="zxx" style:country-asian="none" style:font-style-asian="normal" style:font-size-complex="11pt" style:language-complex="zxx" style:country-complex="none" style:font-style-complex="normal"/>
    </style:style>
    <style:style style:name="T90" style:family="text">
      <style:text-properties fo:color="#000000" fo:font-size="11pt" fo:language="en" fo:country="US" fo:font-style="normal" officeooo:rsid="0028f954" style:font-size-asian="11pt" style:language-asian="zxx" style:country-asian="none" style:font-style-asian="normal" style:font-size-complex="11pt" style:language-complex="zxx" style:country-complex="none" style:font-style-complex="normal"/>
    </style:style>
    <style:style style:name="T91" style:family="text">
      <style:text-properties fo:color="#000000" fo:font-size="11pt" fo:language="en" fo:country="US" fo:font-style="normal" style:font-size-asian="11pt" style:language-asian="zxx" style:country-asian="none" style:font-style-asian="normal" style:font-name-complex="Tahoma1" style:font-size-complex="11pt" style:language-complex="zxx" style:country-complex="none" style:font-style-complex="normal"/>
    </style:style>
    <style:style style:name="T92" style:family="text">
      <style:text-properties fo:color="#000000" fo:font-size="11pt" fo:language="en" fo:country="US" fo:font-weight="normal" style:font-size-asian="11pt" style:font-weight-asian="normal" style:font-size-complex="11pt" style:font-weight-complex="normal"/>
    </style:style>
    <style:style style:name="T93" style:family="text">
      <style:text-properties fo:color="#000000" fo:font-size="11pt" fo:language="en" fo:country="US" fo:font-weight="normal" officeooo:rsid="006fc729" style:font-size-asian="11pt" style:font-weight-asian="normal" style:font-size-complex="11pt" style:font-weight-complex="normal"/>
    </style:style>
    <style:style style:name="T94" style:family="text">
      <style:text-properties fo:color="#000000" fo:font-size="11pt" fo:language="en" fo:country="US" fo:font-weight="normal" style:font-size-asian="11pt" style:language-asian="zxx" style:country-asian="none" style:font-weight-asian="normal" style:font-size-complex="11pt" style:language-complex="zxx" style:country-complex="none" style:font-weight-complex="normal"/>
    </style:style>
    <style:style style:name="T95" style:family="text">
      <style:text-properties fo:color="#000000" fo:font-size="11pt" fo:language="en" fo:country="US" fo:font-weight="normal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96" style:family="text">
      <style:text-properties fo:color="#000000" fo:font-size="11pt" fo:language="en" fo:country="US" fo:font-weight="normal" officeooo:rsid="001eefb4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97" style:family="text">
      <style:text-properties fo:color="#000000" fo:font-size="11pt" fo:language="en" fo:country="US" fo:font-weight="normal" officeooo:rsid="00315ed0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98" style:family="text">
      <style:text-properties fo:color="#000000" fo:font-size="11pt" fo:language="en" fo:country="US" fo:font-weight="normal" officeooo:rsid="00428be4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99" style:family="text">
      <style:text-properties fo:color="#000000" fo:font-size="11pt" fo:language="en" fo:country="US" fo:font-weight="normal" officeooo:rsid="00519ec4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00" style:family="text">
      <style:text-properties fo:color="#000000" fo:font-size="11pt" fo:language="en" fo:country="US" fo:font-weight="normal" officeooo:rsid="0057fe7b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01" style:family="text">
      <style:text-properties fo:color="#000000" fo:font-size="11pt" fo:language="en" fo:country="US" fo:font-weight="normal" officeooo:rsid="0060e27e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02" style:family="text">
      <style:text-properties fo:color="#000000" fo:font-size="11pt" fo:language="en" fo:country="US" fo:font-weight="normal" officeooo:rsid="002b8f29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03" style:family="text">
      <style:text-properties fo:color="#000000" fo:font-size="11pt" fo:language="en" fo:country="US" fo:font-weight="normal" officeooo:rsid="00656d0a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04" style:family="text">
      <style:text-properties fo:color="#000000" fo:font-size="11pt" fo:language="en" fo:country="US" fo:font-weight="normal" officeooo:rsid="006d8b90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05" style:family="text">
      <style:text-properties fo:color="#000000" fo:font-size="11pt" fo:language="en" fo:country="US" fo:font-weight="normal" officeooo:rsid="006f3764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06" style:family="text">
      <style:text-properties fo:color="#000000" fo:font-size="11pt" fo:language="en" fo:country="US" fo:font-weight="normal" officeooo:rsid="0070c831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07" style:family="text">
      <style:text-properties fo:color="#000000" fo:font-size="11pt" fo:language="en" fo:country="US" fo:font-weight="normal" officeooo:rsid="00749d05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08" style:family="text">
      <style:text-properties fo:color="#000000" fo:font-size="11pt" fo:language="en" fo:country="US" fo:font-weight="normal" officeooo:rsid="00841a79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09" style:family="text">
      <style:text-properties fo:color="#000000" fo:font-size="11pt" fo:language="en" fo:country="US" fo:font-weight="normal" officeooo:rsid="00892bdc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10" style:family="text">
      <style:text-properties fo:color="#000000" fo:font-size="11pt" fo:language="en" fo:country="US" fo:font-weight="normal" officeooo:rsid="008af09f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11" style:family="text">
      <style:text-properties fo:color="#000000" fo:font-size="11pt" fo:language="en" fo:country="US" fo:font-weight="normal" style:font-name-asian="Times New Roman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12" style:family="text">
      <style:text-properties fo:color="#000000" fo:font-size="11pt" fo:language="en" fo:country="US" style:text-underline-style="none" fo:font-weight="normal" style:font-size-asian="11pt" style:font-weight-asian="normal" style:font-name-complex="Times New Roman" style:font-size-complex="11pt" style:font-weight-complex="normal"/>
    </style:style>
    <style:style style:name="T113" style:family="text">
      <style:text-properties fo:color="#000000" fo:font-size="11pt" fo:language="en" fo:country="US" style:text-underline-style="none" fo:font-weight="normal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14" style:family="text">
      <style:text-properties fo:color="#000000" fo:font-size="11pt" fo:language="en" fo:country="US" style:text-underline-style="none" fo:font-weight="normal" fo:background-color="transparent" loext:char-shading-value="0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15" style:family="text">
      <style:text-properties fo:color="#000000" fo:font-size="11pt" fo:language="en" fo:country="US" style:text-underline-style="none" fo:font-weight="normal" officeooo:rsid="006f3764" fo:background-color="transparent" loext:char-shading-value="0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16" style:family="text">
      <style:text-properties fo:color="#000000" fo:font-size="11pt" fo:language="en" fo:country="GB" style:font-size-asian="11pt" style:language-asian="zxx" style:country-asian="none" style:font-size-complex="11pt" style:language-complex="zxx" style:country-complex="none"/>
    </style:style>
    <style:style style:name="T117" style:family="text">
      <style:text-properties fo:color="#000000" fo:font-size="11pt" fo:language="en" fo:country="GB" officeooo:rsid="0023c290" style:font-size-asian="11pt" style:language-asian="zxx" style:country-asian="none" style:font-size-complex="11pt" style:language-complex="zxx" style:country-complex="none"/>
    </style:style>
    <style:style style:name="T118" style:family="text">
      <style:text-properties fo:color="#000000" fo:font-size="11pt" fo:language="en" fo:country="GB" style:font-size-asian="11pt" style:language-asian="zxx" style:country-asian="none" style:font-size-complex="11pt" style:language-complex="zxx" style:country-complex="none" style:font-weight-complex="bold"/>
    </style:style>
    <style:style style:name="T119" style:family="text">
      <style:text-properties fo:color="#000000" fo:font-size="11pt" fo:language="en" fo:country="GB" officeooo:rsid="00749d05" style:font-size-asian="11pt" style:language-asian="zxx" style:country-asian="none" style:font-size-complex="11pt" style:language-complex="zxx" style:country-complex="none" style:font-weight-complex="bold"/>
    </style:style>
    <style:style style:name="T120" style:family="text">
      <style:text-properties fo:color="#000000" fo:font-size="11pt" fo:language="en" fo:country="GB" fo:font-weight="normal" style:font-size-asian="11pt" style:font-weight-asian="normal" style:font-size-complex="11pt" style:font-weight-complex="normal"/>
    </style:style>
    <style:style style:name="T121" style:family="text">
      <style:text-properties fo:color="#000000" fo:font-size="11pt" fo:language="en" fo:country="GB" fo:font-weight="normal" style:font-size-asian="11pt" style:language-asian="zxx" style:country-asian="none" style:font-weight-asian="normal" style:font-name-complex="Tahoma1" style:font-size-complex="11pt" style:language-complex="zxx" style:country-complex="none" style:font-weight-complex="normal"/>
    </style:style>
    <style:style style:name="T122" style:family="text">
      <style:text-properties fo:color="#000000" fo:font-size="11pt" fo:language="en" fo:country="GB" fo:font-weight="normal" style:font-size-asian="11pt" style:language-asian="zxx" style:country-asian="none" style:font-weight-asian="normal" style:font-size-complex="11pt" style:language-complex="zxx" style:country-complex="none"/>
    </style:style>
    <style:style style:name="T123" style:family="text">
      <style:text-properties fo:color="#000000" fo:font-size="11pt" fo:language="en" fo:country="GB" fo:font-weight="normal" style:font-size-asian="11pt" style:language-asian="zxx" style:country-asian="none" style:font-weight-asian="normal" style:font-size-complex="11pt" style:language-complex="zxx" style:country-complex="none" style:font-weight-complex="normal"/>
    </style:style>
    <style:style style:name="T124" style:family="text">
      <style:text-properties fo:color="#000000" fo:font-size="11pt" fo:language="en" fo:country="GB" fo:font-weight="normal" officeooo:rsid="006fc729" style:font-size-asian="11pt" style:language-asian="zxx" style:country-asian="none" style:font-weight-asian="normal" style:font-size-complex="11pt" style:language-complex="zxx" style:country-complex="none" style:font-weight-complex="normal"/>
    </style:style>
    <style:style style:name="T125" style:family="text">
      <style:text-properties fo:color="#000000" fo:font-size="11pt" fo:language="en" fo:country="GB" fo:font-weight="normal" officeooo:rsid="00749d05" style:font-size-asian="11pt" style:language-asian="zxx" style:country-asian="none" style:font-weight-asian="normal" style:font-size-complex="11pt" style:language-complex="zxx" style:country-complex="none" style:font-weight-complex="normal"/>
    </style:style>
    <style:style style:name="T126" style:family="text">
      <style:text-properties fo:color="#000000" fo:font-size="11pt" fo:language="en" fo:country="GB" fo:font-weight="normal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27" style:family="text">
      <style:text-properties fo:color="#000000" fo:font-size="11pt" fo:language="en" fo:country="GB" fo:font-weight="normal" officeooo:rsid="002f106a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28" style:family="text">
      <style:text-properties fo:color="#000000" fo:font-size="11pt" fo:language="en" fo:country="GB" fo:font-weight="normal" officeooo:rsid="00428be4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29" style:family="text">
      <style:text-properties fo:color="#000000" fo:font-size="11pt" fo:language="en" fo:country="GB" fo:font-weight="normal" officeooo:rsid="00519ec4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30" style:family="text">
      <style:text-properties fo:color="#000000" fo:font-size="11pt" fo:language="en" fo:country="GB" fo:font-weight="normal" officeooo:rsid="0060e27e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31" style:family="text">
      <style:text-properties fo:color="#000000" fo:font-size="11pt" fo:language="en" fo:country="GB" fo:font-weight="normal" officeooo:rsid="006d8b90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32" style:family="text">
      <style:text-properties fo:color="#000000" fo:font-size="11pt" fo:language="en" fo:country="GB" fo:font-weight="normal" officeooo:rsid="006f3764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33" style:family="text">
      <style:text-properties fo:color="#000000" fo:font-size="11pt" fo:language="en" fo:country="GB" fo:font-weight="normal" officeooo:rsid="006fc729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34" style:family="text">
      <style:text-properties fo:color="#000000" fo:font-size="11pt" fo:language="en" fo:country="GB" fo:font-weight="normal" officeooo:rsid="007321e9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35" style:family="text">
      <style:text-properties fo:color="#000000" fo:font-size="11pt" fo:language="en" fo:country="GB" fo:font-weight="normal" officeooo:rsid="00747aa3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36" style:family="text">
      <style:text-properties fo:color="#000000" fo:font-size="11pt" fo:language="en" fo:country="GB" fo:font-weight="normal" officeooo:rsid="008af09f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37" style:family="text">
      <style:text-properties fo:color="#000000" fo:font-size="11pt" fo:language="en" fo:country="GB" fo:font-weight="normal" style:font-name-asian="Times New Roman" style:font-size-asian="11pt" style:font-weight-asian="normal" style:font-name-complex="Times New Roman" style:font-size-complex="11pt" style:font-weight-complex="normal"/>
    </style:style>
    <style:style style:name="T138" style:family="text">
      <style:text-properties fo:color="#000000" fo:font-size="11pt" fo:language="en" fo:country="GB" style:text-underline-style="none" fo:font-weight="normal" style:font-size-asian="11pt" style:language-asian="zxx" style:country-asian="none" style:font-weight-asian="normal" style:font-name-complex="Tahoma1" style:font-size-complex="11pt" style:language-complex="zxx" style:country-complex="none" style:font-weight-complex="normal"/>
    </style:style>
    <style:style style:name="T139" style:family="text">
      <style:text-properties fo:color="#000000" fo:font-size="11pt" fo:language="en" fo:country="GB" style:text-underline-style="none" fo:font-weight="normal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40" style:family="text">
      <style:text-properties fo:color="#000000" fo:font-size="11pt" fo:language="en" fo:country="GB" style:text-underline-style="none" style:font-size-asian="11pt" style:language-asian="zxx" style:country-asian="none" style:font-size-complex="11pt" style:language-complex="zxx" style:country-complex="none"/>
    </style:style>
    <style:style style:name="T141" style:family="text">
      <style:text-properties fo:color="#000000" fo:font-size="11pt" fo:language="en" fo:country="GB" fo:font-weight="bold" style:font-size-asian="11pt" style:language-asian="zxx" style:country-asian="none" style:font-weight-asian="bold" style:font-size-complex="11pt" style:language-complex="zxx" style:country-complex="none" style:font-weight-complex="bold"/>
    </style:style>
    <style:style style:name="T142" style:family="text">
      <style:text-properties fo:color="#000000" fo:font-size="11pt" fo:language="en" fo:country="GB" fo:font-weight="bold" style:font-size-asian="11pt" style:language-asian="zxx" style:country-asian="none" style:font-weight-asian="bold" style:font-name-complex="Times New Roman" style:font-size-complex="11pt" style:language-complex="zxx" style:country-complex="none" style:font-weight-complex="bold"/>
    </style:style>
    <style:style style:name="T143" style:family="text">
      <style:text-properties fo:color="#000000" fo:font-size="11pt" fo:language="en" fo:country="GB" fo:font-weight="bold" style:font-name-asian="Times New Roman" style:font-size-asian="11pt" style:font-weight-asian="bold" style:font-name-complex="Times New Roman" style:font-size-complex="11pt" style:font-weight-complex="bold"/>
    </style:style>
    <style:style style:name="T144" style:family="text">
      <style:text-properties fo:color="#000000" fo:font-size="11pt" fo:language="en" fo:country="GB" fo:font-weight="bold" style:font-name-asian="Times New Roman" style:font-size-asian="11pt" style:language-asian="zxx" style:country-asian="none" style:font-weight-asian="bold" style:font-name-complex="Times New Roman" style:font-size-complex="11pt" style:language-complex="zxx" style:country-complex="none" style:font-weight-complex="bold"/>
    </style:style>
    <style:style style:name="T145" style:family="text">
      <style:text-properties fo:color="#000000" fo:font-size="11pt" fo:language="en" fo:country="GB" fo:font-style="italic" fo:font-weight="normal" style:font-size-asian="11pt" style:language-asian="zxx" style:country-asian="none" style:font-style-asian="italic" style:font-weight-asian="normal" style:font-name-complex="Times New Roman" style:font-size-complex="11pt" style:language-complex="zxx" style:country-complex="none" style:font-style-complex="italic" style:font-weight-complex="normal"/>
    </style:style>
    <style:style style:name="T146" style:family="text">
      <style:text-properties fo:color="#000000" fo:font-size="11pt" fo:language="en" fo:country="GB" fo:font-style="normal" fo:font-weight="normal" style:font-size-asian="11pt" style:language-asian="zxx" style:country-asian="none" style:font-style-asian="normal" style:font-weight-asian="normal" style:font-name-complex="Times New Roman" style:font-size-complex="11pt" style:language-complex="zxx" style:country-complex="none" style:font-style-complex="normal" style:font-weight-complex="normal"/>
    </style:style>
    <style:style style:name="T147" style:family="text">
      <style:text-properties fo:color="#000000" fo:font-size="11pt" style:text-underline-style="none" style:font-size-asian="11pt" style:font-size-complex="11pt"/>
    </style:style>
    <style:style style:name="T148" style:family="text">
      <style:text-properties fo:color="#000000" fo:font-size="11pt" style:text-underline-style="none" fo:font-weight="normal" style:font-size-asian="11pt" style:font-weight-asian="normal" style:font-size-complex="11pt" style:font-weight-complex="normal"/>
    </style:style>
    <style:style style:name="T149" style:family="text">
      <style:text-properties fo:color="#000000" fo:font-size="11pt" style:text-underline-style="none" fo:font-weight="bold" style:font-size-asian="11pt" style:font-weight-asian="bold" style:font-size-complex="11pt" style:font-weight-complex="bold"/>
    </style:style>
    <style:style style:name="T150" style:family="text">
      <style:text-properties fo:color="#000000" fo:font-size="11pt" fo:font-weight="normal" style:font-size-asian="11pt" style:font-weight-asian="normal" style:font-size-complex="11pt" style:font-weight-complex="normal"/>
    </style:style>
    <style:style style:name="T151" style:family="text">
      <style:text-properties fo:color="#000000" fo:font-size="11pt" fo:font-weight="normal" style:font-size-asian="11pt" style:font-weight-asian="normal" style:font-name-complex="Times New Roman" style:font-size-complex="11pt" style:font-weight-complex="normal"/>
    </style:style>
    <style:style style:name="T152" style:family="text">
      <style:text-properties fo:color="#000000" fo:font-size="11pt" fo:font-weight="normal" style:font-size-asian="11pt" style:language-asian="zxx" style:country-asian="none" style:font-weight-asian="normal" style:font-size-complex="11pt" style:language-complex="zxx" style:country-complex="none" style:font-weight-complex="normal"/>
    </style:style>
    <style:style style:name="T153" style:family="text">
      <style:text-properties fo:color="#000000" fo:font-size="11pt" fo:font-weight="normal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54" style:family="text">
      <style:text-properties fo:color="#000000" fo:font-size="11pt" fo:font-weight="normal" officeooo:rsid="006f3764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55" style:family="text">
      <style:text-properties fo:color="#000000" fo:font-size="11pt" fo:font-weight="normal" officeooo:rsid="006fc729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56" style:family="text">
      <style:text-properties fo:color="#000000" fo:font-size="11pt" fo:font-weight="normal" officeooo:rsid="007321e9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57" style:family="text">
      <style:text-properties fo:color="#000000" fo:font-size="11pt" fo:font-weight="normal" style:font-name-asian="Times-Roman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58" style:family="text">
      <style:text-properties fo:color="#000000" fo:font-size="11pt" fo:font-weight="bold" style:font-size-asian="11pt" style:font-weight-asian="bold" style:font-size-complex="11pt" style:font-weight-complex="bold"/>
    </style:style>
    <style:style style:name="T159" style:family="text">
      <style:text-properties fo:color="#000000" fo:font-size="11pt" fo:font-weight="bold" style:font-size-asian="11pt" style:language-asian="zxx" style:country-asian="none" style:font-weight-asian="bold" style:font-size-complex="11pt" style:language-complex="zxx" style:country-complex="none" style:font-weight-complex="bold"/>
    </style:style>
    <style:style style:name="T160" style:family="text">
      <style:text-properties fo:color="#000000" fo:font-size="11pt" fo:font-weight="bold" style:font-size-asian="11pt" style:language-asian="zxx" style:country-asian="none" style:font-weight-asian="bold" style:font-name-complex="Times New Roman" style:font-size-complex="11pt" style:language-complex="zxx" style:country-complex="none" style:font-weight-complex="bold"/>
    </style:style>
    <style:style style:name="T161" style:family="text">
      <style:text-properties fo:color="#000000" fo:font-size="11pt" fo:font-weight="bold" style:font-name-asian="Times-Roman" style:font-size-asian="11pt" style:language-asian="zxx" style:country-asian="none" style:font-weight-asian="bold" style:font-name-complex="Times New Roman" style:font-size-complex="11pt" style:language-complex="zxx" style:country-complex="none" style:font-weight-complex="bold"/>
    </style:style>
    <style:style style:name="T162" style:family="text">
      <style:text-properties fo:color="#000000" fo:font-size="11pt" fo:font-style="normal" style:text-underline-style="none" fo:font-weight="normal" fo:background-color="transparent" loext:char-shading-value="0" style:font-size-asian="11pt" style:font-style-asian="normal" style:font-weight-asian="normal" style:font-size-complex="11pt" style:font-style-complex="normal" style:font-weight-complex="normal"/>
    </style:style>
    <style:style style:name="T163" style:family="text">
      <style:text-properties fo:color="#000000" fo:font-size="11pt" fo:language="zxx" fo:country="none" fo:font-weight="normal" style:font-name-asian="Times New Roman" style:font-size-asian="11pt" style:font-weight-asian="normal" style:font-name-complex="Times New Roman" style:font-size-complex="11pt" style:font-weight-complex="normal"/>
    </style:style>
    <style:style style:name="T164" style:family="text">
      <style:text-properties fo:color="#000000" style:text-position="super 58%" fo:language="en" fo:country="US" style:font-name-complex="Tahoma1"/>
    </style:style>
    <style:style style:name="T165" style:family="text">
      <style:text-properties fo:color="#000000" style:text-position="super 58%" fo:language="en" fo:country="US" fo:font-style="italic" style:language-asian="zxx" style:country-asian="none" style:font-style-asian="italic" style:font-name-complex="Tahoma1" style:language-complex="zxx" style:country-complex="none" style:font-style-complex="italic"/>
    </style:style>
    <style:style style:name="T166" style:family="text">
      <style:text-properties fo:color="#000000" style:text-position="super 58%" fo:font-size="11pt" fo:language="en" fo:country="US" style:font-size-asian="11pt" style:font-size-complex="11pt"/>
    </style:style>
    <style:style style:name="T167" style:family="text">
      <style:text-properties fo:color="#000000" style:text-position="super 58%" fo:font-size="11pt" style:text-underline-style="none" fo:font-weight="normal" style:font-size-asian="11pt" style:font-weight-asian="normal" style:font-size-complex="11pt" style:font-weight-complex="normal"/>
    </style:style>
    <style:style style:name="T168" style:family="text">
      <style:text-properties fo:color="#000000" style:text-position="super 58%" style:font-name="Times New Roman1" fo:font-size="11pt" style:font-name-asian="Lucida Sans Unicode" style:font-size-asian="11pt" style:font-name-complex="Times New Roman1" style:font-size-complex="11pt"/>
    </style:style>
    <style:style style:name="T169" style:family="text">
      <style:text-properties fo:color="#000000" style:font-name="Times-Roman" fo:font-size="11pt" fo:language="en" fo:country="US" style:font-name-asian="Times New Roman" style:font-size-asian="11pt" style:font-name-complex="Times-Roman" style:font-size-complex="11pt"/>
    </style:style>
    <style:style style:name="T170" style:family="text">
      <style:text-properties fo:color="#000000" fo:font-size="9pt" fo:language="en" fo:country="US" style:font-size-asian="9pt" style:font-size-complex="9pt"/>
    </style:style>
    <style:style style:name="T171" style:family="text">
      <style:text-properties fo:color="#000000" fo:font-size="9pt" fo:language="en" fo:country="US" fo:font-style="italic" officeooo:rsid="0078d473" style:font-size-asian="9pt" style:language-asian="zxx" style:country-asian="none" style:font-style-asian="italic" style:font-name-complex="Tahoma1" style:font-size-complex="9pt" style:language-complex="zxx" style:country-complex="none" style:font-style-complex="italic"/>
    </style:style>
    <style:style style:name="T172" style:family="text">
      <style:text-properties fo:color="#000000" style:font-name="Times" fo:font-size="11pt" fo:language="en" fo:country="GB" fo:font-weight="normal" style:font-name-asian="Times New Roman" style:font-size-asian="11pt" style:language-asian="zxx" style:country-asian="none" style:font-weight-asian="normal" style:font-name-complex="Times" style:font-size-complex="11pt" style:language-complex="zxx" style:country-complex="none"/>
    </style:style>
    <style:style style:name="T173" style:family="text">
      <style:text-properties fo:color="#000000" style:text-position="sub 58%" fo:font-size="11pt" fo:font-weight="normal" style:font-size-asian="11pt" style:language-asian="zxx" style:country-asian="none" style:font-weight-asian="normal" style:font-size-complex="11pt" style:language-complex="zxx" style:country-complex="none" style:font-weight-complex="normal"/>
    </style:style>
    <style:style style:name="T174" style:family="text">
      <style:text-properties fo:color="#000000" style:font-name="Times New Roman1" fo:font-size="11pt" fo:font-weight="normal" style:font-name-asian="Lucida Sans Unicode" style:font-size-asian="11pt" style:language-asian="zxx" style:country-asian="none" style:font-weight-asian="normal" style:font-name-complex="Times New Roman1" style:font-size-complex="11pt" style:language-complex="zxx" style:country-complex="none" style:font-weight-complex="normal"/>
    </style:style>
    <style:style style:name="T175" style:family="text">
      <style:text-properties fo:color="#000000" style:font-name="Times New Roman1" fo:font-size="11pt" fo:language="en" fo:country="US" fo:font-weight="normal" style:font-name-asian="Lucida Sans Unicode" style:font-size-asian="11pt" style:language-asian="zxx" style:country-asian="none" style:font-weight-asian="normal" style:font-name-complex="Times New Roman1" style:font-size-complex="11pt" style:language-complex="zxx" style:country-complex="none" style:font-weight-complex="normal"/>
    </style:style>
    <style:style style:name="T176" style:family="text">
      <style:text-properties fo:color="#000000" style:text-outline="false" fo:font-size="11pt" fo:letter-spacing="normal" fo:language="en" fo:country="US" fo:font-weight="normal" style:letter-kerning="true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77" style:family="text">
      <style:text-properties fo:color="#000000" style:text-outline="false" fo:font-size="11pt" fo:letter-spacing="normal" fo:language="en" fo:country="US" fo:font-weight="normal" officeooo:rsid="00315ed0" style:letter-kerning="true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78" style:family="text">
      <style:text-properties fo:color="#000000" style:text-outline="false" fo:font-size="11pt" fo:letter-spacing="normal" fo:language="en" fo:country="GB" fo:font-weight="normal" style:letter-kerning="true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79" style:family="text">
      <style:text-properties fo:color="#000000" style:font-name="Times New Roman" fo:font-size="11pt" fo:language="en" fo:country="GB" fo:font-weight="normal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80" style:family="text">
      <style:text-properties fo:color="#000000" style:font-name="Times New Roman" fo:font-size="11pt" fo:language="en" fo:country="GB" fo:font-weight="normal" officeooo:rsid="0039b475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81" style:family="text">
      <style:text-properties fo:color="#000000" style:font-name="Times New Roman" fo:font-size="11pt" fo:language="en" fo:country="GB" fo:font-weight="normal" officeooo:rsid="0062e6c6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82" style:family="text">
      <style:text-properties fo:color="#000000" style:font-name="Times New Roman" fo:font-size="11pt" fo:language="en" fo:country="GB" fo:font-weight="normal" officeooo:rsid="00519ec4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83" style:family="text">
      <style:text-properties fo:color="#000000" style:font-name="Times New Roman" fo:font-size="11pt" fo:language="en" fo:country="GB" fo:font-weight="normal" officeooo:rsid="0085ef47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84" style:family="text">
      <style:text-properties fo:color="#000000" style:font-name="Times New Roman" fo:font-size="11pt" fo:language="en" fo:country="GB" fo:font-weight="normal" officeooo:rsid="00892bdc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185" style:family="text">
      <style:text-properties fo:color="#000000" fo:font-size="10pt" fo:language="en" fo:country="US" fo:font-style="italic" officeooo:rsid="0078d473" style:font-size-asian="10pt" style:language-asian="zxx" style:country-asian="none" style:font-style-asian="italic" style:font-name-complex="Tahoma1" style:font-size-complex="10pt" style:language-complex="zxx" style:country-complex="none" style:font-style-complex="italic"/>
    </style:style>
    <style:style style:name="T186" style:family="text">
      <style:text-properties fo:color="#000000" fo:font-size="10pt" fo:language="en" fo:country="US" fo:font-style="italic" officeooo:rsid="00370558" style:font-size-asian="10pt" style:language-asian="zxx" style:country-asian="none" style:font-style-asian="italic" style:font-name-complex="Tahoma1" style:font-size-complex="10pt" style:language-complex="zxx" style:country-complex="none" style:font-style-complex="italic"/>
    </style:style>
    <style:style style:name="T187" style:family="text">
      <style:text-properties fo:font-size="11pt" style:font-size-asian="11pt" style:language-asian="zxx" style:country-asian="none" style:font-name-complex="Tahoma1" style:font-size-complex="11pt" style:language-complex="zxx" style:country-complex="none"/>
    </style:style>
    <style:style style:name="T188" style:family="text">
      <style:text-properties fo:font-size="11pt" officeooo:rsid="00543671" style:font-size-asian="11pt" style:language-asian="zxx" style:country-asian="none" style:font-name-complex="Tahoma1" style:font-size-complex="11pt" style:language-complex="zxx" style:country-complex="none"/>
    </style:style>
    <style:style style:name="T189" style:family="text">
      <style:text-properties fo:font-size="11pt" officeooo:rsid="006ba8a3" style:font-size-asian="11pt" style:language-asian="zxx" style:country-asian="none" style:font-name-complex="Tahoma1" style:font-size-complex="11pt" style:language-complex="zxx" style:country-complex="none"/>
    </style:style>
    <style:style style:name="T190" style:family="text">
      <style:text-properties fo:font-size="11pt" style:font-size-asian="11pt" style:font-size-complex="11pt"/>
    </style:style>
    <style:style style:name="T191" style:family="text">
      <style:text-properties fo:font-size="11pt" fo:font-weight="bold" style:font-size-asian="11pt" style:font-weight-asian="bold" style:font-size-complex="11pt" style:font-weight-complex="bold"/>
    </style:style>
    <style:style style:name="T192" style:family="text">
      <style:text-properties fo:font-size="11pt" fo:font-weight="bold" style:font-size-asian="11pt" style:language-asian="zxx" style:country-asian="none" style:font-weight-asian="bold" style:font-size-complex="11pt" style:language-complex="zxx" style:country-complex="none" style:font-weight-complex="bold"/>
    </style:style>
    <style:style style:name="T193" style:family="text">
      <style:text-properties fo:font-size="11pt" fo:font-weight="bold" officeooo:rsid="0077db7f" style:font-size-asian="11pt" style:language-asian="zxx" style:country-asian="none" style:font-weight-asian="bold" style:font-size-complex="11pt" style:language-complex="zxx" style:country-complex="none" style:font-weight-complex="bold"/>
    </style:style>
    <style:style style:name="T194" style:family="text">
      <style:text-properties fo:font-size="11pt" fo:font-weight="bold" officeooo:rsid="0077dcd3" style:font-size-asian="11pt" style:language-asian="zxx" style:country-asian="none" style:font-weight-asian="bold" style:font-size-complex="11pt" style:language-complex="zxx" style:country-complex="none" style:font-weight-complex="bold"/>
    </style:style>
    <style:style style:name="T195" style:family="text">
      <style:text-properties fo:font-size="11pt" fo:font-weight="bold" style:font-size-asian="11pt" style:language-asian="zxx" style:country-asian="none" style:font-weight-asian="bold" style:font-name-complex="Tahoma1" style:font-size-complex="11pt" style:language-complex="zxx" style:country-complex="none" style:font-weight-complex="bold"/>
    </style:style>
    <style:style style:name="T196" style:family="text">
      <style:text-properties fo:font-size="11pt" fo:font-weight="normal" style:font-size-asian="11pt" style:language-asian="zxx" style:country-asian="none" style:font-weight-asian="normal" style:font-size-complex="11pt" style:language-complex="zxx" style:country-complex="none" style:font-weight-complex="normal"/>
    </style:style>
    <style:style style:name="T197" style:family="text">
      <style:text-properties fo:font-size="11pt" fo:font-weight="normal" officeooo:rsid="004660c4" style:font-size-asian="11pt" style:language-asian="zxx" style:country-asian="none" style:font-weight-asian="normal" style:font-size-complex="11pt" style:language-complex="zxx" style:country-complex="none" style:font-weight-complex="normal"/>
    </style:style>
    <style:style style:name="T198" style:family="text">
      <style:text-properties fo:font-size="11pt" fo:font-weight="normal" officeooo:rsid="006ba8a3" style:font-size-asian="11pt" style:language-asian="zxx" style:country-asian="none" style:font-weight-asian="normal" style:font-size-complex="11pt" style:language-complex="zxx" style:country-complex="none" style:font-weight-complex="normal"/>
    </style:style>
    <style:style style:name="T199" style:family="text">
      <style:text-properties fo:font-size="11pt" fo:font-weight="normal" style:font-size-asian="11pt" style:language-asian="zxx" style:country-asian="none" style:font-weight-asian="normal" style:font-name-complex="Tahoma1" style:font-size-complex="11pt" style:language-complex="zxx" style:country-complex="none" style:font-weight-complex="normal"/>
    </style:style>
    <style:style style:name="T200" style:family="text">
      <style:text-properties fo:font-size="11pt" fo:font-weight="normal" style:font-size-asian="11pt" style:font-weight-asian="normal" style:font-name-complex="Times New Roman" style:font-size-complex="11pt" style:font-weight-complex="normal"/>
    </style:style>
    <style:style style:name="T201" style:family="text">
      <style:text-properties fo:font-size="11pt" fo:font-weight="normal" style:font-size-asian="11pt" style:font-weight-asian="normal" style:font-size-complex="11pt" style:font-weight-complex="normal"/>
    </style:style>
    <style:style style:name="T202" style:family="text">
      <style:text-properties fo:font-size="11pt" style:text-underline-style="solid" style:text-underline-width="auto" style:text-underline-color="font-color" fo:font-weight="normal" style:font-size-asian="11pt" style:language-asian="zxx" style:country-asian="none" style:font-weight-asian="normal" style:font-size-complex="11pt" style:language-complex="zxx" style:country-complex="none" style:font-weight-complex="normal"/>
    </style:style>
    <style:style style:name="T203" style:family="text">
      <style:text-properties fo:font-size="11pt" fo:language="en" fo:country="GB" style:font-size-asian="11pt" style:language-asian="zxx" style:country-asian="none" style:font-name-complex="Tahoma1" style:font-size-complex="11pt" style:language-complex="zxx" style:country-complex="none"/>
    </style:style>
    <style:style style:name="T204" style:family="text">
      <style:text-properties fo:font-size="11pt" fo:language="en" fo:country="GB" officeooo:rsid="00462429" style:font-size-asian="11pt" style:language-asian="zxx" style:country-asian="none" style:font-name-complex="Tahoma1" style:font-size-complex="11pt" style:language-complex="zxx" style:country-complex="none"/>
    </style:style>
    <style:style style:name="T205" style:family="text">
      <style:text-properties fo:font-size="11pt" fo:language="en" fo:country="GB" officeooo:rsid="00543671" style:font-size-asian="11pt" style:language-asian="zxx" style:country-asian="none" style:font-name-complex="Tahoma1" style:font-size-complex="11pt" style:language-complex="zxx" style:country-complex="none"/>
    </style:style>
    <style:style style:name="T206" style:family="text">
      <style:text-properties fo:font-size="11pt" fo:language="en" fo:country="GB" officeooo:rsid="006391e5" style:font-size-asian="11pt" style:language-asian="zxx" style:country-asian="none" style:font-name-complex="Tahoma1" style:font-size-complex="11pt" style:language-complex="zxx" style:country-complex="none"/>
    </style:style>
    <style:style style:name="T207" style:family="text">
      <style:text-properties fo:font-size="11pt" fo:language="en" fo:country="GB" officeooo:rsid="007321e9" style:font-size-asian="11pt" style:language-asian="zxx" style:country-asian="none" style:font-name-complex="Tahoma1" style:font-size-complex="11pt" style:language-complex="zxx" style:country-complex="none"/>
    </style:style>
    <style:style style:name="T208" style:family="text">
      <style:text-properties fo:font-size="11pt" fo:language="en" fo:country="GB" style:font-size-asian="11pt" style:language-asian="zxx" style:country-asian="none" style:font-size-complex="11pt" style:language-complex="zxx" style:country-complex="none"/>
    </style:style>
    <style:style style:name="T209" style:family="text">
      <style:text-properties fo:font-size="11pt" fo:language="en" fo:country="GB" style:font-size-asian="11pt" style:language-asian="zxx" style:country-asian="none" style:font-size-complex="11pt" style:language-complex="zxx" style:country-complex="none" style:font-weight-complex="bold"/>
    </style:style>
    <style:style style:name="T210" style:family="text">
      <style:text-properties fo:font-size="11pt" fo:language="en" fo:country="GB" officeooo:rsid="0062e6c6" style:font-size-asian="11pt" style:language-asian="zxx" style:country-asian="none" style:font-size-complex="11pt" style:language-complex="zxx" style:country-complex="none" style:font-weight-complex="bold"/>
    </style:style>
    <style:style style:name="T211" style:family="text">
      <style:text-properties fo:font-size="11pt" fo:language="en" fo:country="GB" officeooo:rsid="00749d05" style:font-size-asian="11pt" style:language-asian="zxx" style:country-asian="none" style:font-size-complex="11pt" style:language-complex="zxx" style:country-complex="none" style:font-weight-complex="bold"/>
    </style:style>
    <style:style style:name="T212" style:family="text">
      <style:text-properties fo:font-size="11pt" fo:language="en" fo:country="GB" officeooo:rsid="006f3764" style:font-size-asian="11pt" style:language-asian="zxx" style:country-asian="none" style:font-size-complex="11pt" style:language-complex="zxx" style:country-complex="none"/>
    </style:style>
    <style:style style:name="T213" style:family="text">
      <style:text-properties fo:font-size="11pt" fo:language="en" fo:country="GB" officeooo:rsid="00428be4" style:font-size-asian="11pt" style:font-size-complex="11pt"/>
    </style:style>
    <style:style style:name="T214" style:family="text">
      <style:text-properties fo:font-size="11pt" fo:language="en" fo:country="GB" fo:font-weight="normal" style:font-size-asian="11pt" style:language-asian="zxx" style:country-asian="none" style:font-weight-asian="normal" style:font-size-complex="11pt" style:language-complex="zxx" style:country-complex="none" style:font-weight-complex="normal"/>
    </style:style>
    <style:style style:name="T215" style:family="text">
      <style:text-properties fo:font-size="11pt" fo:language="en" fo:country="GB" fo:font-weight="normal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216" style:family="text">
      <style:text-properties fo:font-size="11pt" fo:language="en" fo:country="GB" fo:font-weight="normal" officeooo:rsid="006f3764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217" style:family="text">
      <style:text-properties fo:font-size="11pt" fo:language="en" fo:country="GB" fo:font-weight="normal" style:font-size-asian="11pt" style:language-asian="zxx" style:country-asian="none" style:font-weight-asian="normal" style:font-name-complex="Tahoma1" style:font-size-complex="11pt" style:language-complex="zxx" style:country-complex="none" style:font-weight-complex="normal"/>
    </style:style>
    <style:style style:name="T218" style:family="text">
      <style:text-properties fo:font-size="11pt" fo:language="en" fo:country="GB" fo:font-weight="normal" officeooo:rsid="00462429" style:font-size-asian="11pt" style:language-asian="zxx" style:country-asian="none" style:font-weight-asian="normal" style:font-name-complex="Tahoma1" style:font-size-complex="11pt" style:language-complex="zxx" style:country-complex="none" style:font-weight-complex="normal"/>
    </style:style>
    <style:style style:name="T219" style:family="text">
      <style:text-properties fo:font-size="11pt" fo:language="en" fo:country="GB" fo:font-weight="bold" style:font-size-asian="11pt" style:language-asian="zxx" style:country-asian="none" style:font-weight-asian="bold" style:font-size-complex="11pt" style:language-complex="zxx" style:country-complex="none" style:font-weight-complex="bold"/>
    </style:style>
    <style:style style:name="T220" style:family="text">
      <style:text-properties fo:font-size="11pt" fo:language="en" fo:country="GB" fo:font-weight="bold" officeooo:rsid="006391e5" style:font-size-asian="11pt" style:language-asian="zxx" style:country-asian="none" style:font-weight-asian="bold" style:font-name-complex="Tahoma1" style:font-size-complex="11pt" style:language-complex="zxx" style:country-complex="none" style:font-weight-complex="bold"/>
    </style:style>
    <style:style style:name="T221" style:family="text">
      <style:text-properties fo:font-size="11pt" fo:language="en" fo:country="US" style:font-size-asian="11pt" style:language-asian="zxx" style:country-asian="none" style:font-name-complex="Tahoma1" style:font-size-complex="11pt" style:language-complex="zxx" style:country-complex="none"/>
    </style:style>
    <style:style style:name="T222" style:family="text">
      <style:text-properties fo:font-size="11pt" fo:language="en" fo:country="US" style:font-size-asian="11pt" style:language-asian="zxx" style:country-asian="none" style:font-size-complex="11pt" style:language-complex="zxx" style:country-complex="none" style:font-weight-complex="bold"/>
    </style:style>
    <style:style style:name="T223" style:family="text">
      <style:text-properties fo:font-size="11pt" fo:language="en" fo:country="US" fo:font-weight="normal" style:font-size-asian="11pt" style:language-asian="zxx" style:country-asian="none" style:font-weight-asian="normal" style:font-size-complex="11pt" style:language-complex="zxx" style:country-complex="none" style:font-weight-complex="normal"/>
    </style:style>
    <style:style style:name="T224" style:family="text">
      <style:text-properties fo:font-size="11pt" fo:language="en" fo:country="US" fo:font-weight="normal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225" style:family="text">
      <style:text-properties fo:font-size="11pt" fo:language="en" fo:country="US" fo:font-style="italic" style:font-size-asian="11pt" style:language-asian="zxx" style:country-asian="none" style:font-style-asian="italic" style:font-name-complex="Tahoma1" style:font-size-complex="11pt" style:language-complex="zxx" style:country-complex="none"/>
    </style:style>
    <style:style style:name="T226" style:family="text">
      <style:text-properties fo:font-size="11pt" fo:language="en" fo:country="US" fo:font-style="italic" officeooo:rsid="001eefb4" style:font-size-asian="11pt" style:language-asian="zxx" style:country-asian="none" style:font-style-asian="italic" style:font-name-complex="Tahoma1" style:font-size-complex="11pt" style:language-complex="zxx" style:country-complex="none"/>
    </style:style>
    <style:style style:name="T227" style:family="text">
      <style:text-properties fo:font-size="11pt" fo:language="en" fo:country="US" fo:font-style="italic" officeooo:rsid="0028f954" style:font-size-asian="11pt" style:language-asian="zxx" style:country-asian="none" style:font-style-asian="italic" style:font-name-complex="Tahoma1" style:font-size-complex="11pt" style:language-complex="zxx" style:country-complex="none"/>
    </style:style>
    <style:style style:name="T228" style:family="text">
      <style:text-properties fo:font-size="11pt" fo:language="en" fo:country="US" fo:font-style="italic" officeooo:rsid="0027caf9" style:font-size-asian="11pt" style:language-asian="zxx" style:country-asian="none" style:font-style-asian="italic" style:font-name-complex="Tahoma1" style:font-size-complex="11pt" style:language-complex="zxx" style:country-complex="none"/>
    </style:style>
    <style:style style:name="T229" style:family="text">
      <style:text-properties fo:font-size="11pt" fo:language="en" fo:country="US" fo:font-style="italic" officeooo:rsid="00543671" style:font-size-asian="11pt" style:language-asian="zxx" style:country-asian="none" style:font-style-asian="italic" style:font-name-complex="Tahoma1" style:font-size-complex="11pt" style:language-complex="zxx" style:country-complex="none"/>
    </style:style>
    <style:style style:name="T230" style:family="text">
      <style:text-properties fo:font-size="11pt" fo:language="en" fo:country="US" fo:font-style="italic" officeooo:rsid="0055d40a" style:font-size-asian="11pt" style:language-asian="zxx" style:country-asian="none" style:font-style-asian="italic" style:font-name-complex="Tahoma1" style:font-size-complex="11pt" style:language-complex="zxx" style:country-complex="none"/>
    </style:style>
    <style:style style:name="T231" style:family="text">
      <style:text-properties fo:font-size="11pt" fo:language="en" fo:country="US" fo:font-style="italic" officeooo:rsid="00827750" style:font-size-asian="11pt" style:language-asian="zxx" style:country-asian="none" style:font-style-asian="italic" style:font-name-complex="Tahoma1" style:font-size-complex="11pt" style:language-complex="zxx" style:country-complex="none"/>
    </style:style>
    <style:style style:name="T232" style:family="text">
      <style:text-properties fo:font-size="11pt" fo:language="en" fo:country="US" fo:font-weight="bold" style:font-size-asian="11pt" style:language-asian="zxx" style:country-asian="none" style:font-weight-asian="bold" style:font-name-complex="Tahoma1" style:font-size-complex="11pt" style:language-complex="zxx" style:country-complex="none"/>
    </style:style>
    <style:style style:name="T233" style:family="text">
      <style:text-properties fo:font-size="11pt" fo:language="en" fo:country="US" fo:font-weight="bold" style:font-size-asian="11pt" style:language-asian="zxx" style:country-asian="none" style:font-weight-asian="bold" style:font-name-complex="Tahoma1" style:font-size-complex="11pt" style:language-complex="zxx" style:country-complex="none" style:font-weight-complex="bold"/>
    </style:style>
    <style:style style:name="T234" style:family="text">
      <style:text-properties fo:font-size="11pt" fo:language="en" fo:country="US" fo:font-style="normal" style:font-size-asian="11pt" style:language-asian="zxx" style:country-asian="none" style:font-style-asian="normal" style:font-name-complex="Tahoma1" style:font-size-complex="11pt" style:language-complex="zxx" style:country-complex="none" style:font-style-complex="normal"/>
    </style:style>
    <style:style style:name="T235" style:family="text">
      <style:text-properties fo:font-size="11pt" fo:language="en" fo:country="US" fo:font-style="normal" fo:font-weight="bold" style:font-size-asian="11pt" style:language-asian="zxx" style:country-asian="none" style:font-style-asian="normal" style:font-weight-asian="bold" style:font-name-complex="Tahoma1" style:font-size-complex="11pt" style:language-complex="zxx" style:country-complex="none" style:font-style-complex="normal" style:font-weight-complex="bold"/>
    </style:style>
    <style:style style:name="T236" style:family="text">
      <style:text-properties fo:font-size="11pt" style:text-underline-style="none" fo:font-weight="normal" style:font-size-asian="11pt" style:language-asian="zxx" style:country-asian="none" style:font-weight-asian="normal" style:font-size-complex="11pt" style:language-complex="zxx" style:country-complex="none" style:font-weight-complex="normal"/>
    </style:style>
    <style:style style:name="T237" style:family="text">
      <style:text-properties fo:font-size="11pt" fo:font-style="italic" style:font-size-asian="11pt" style:language-asian="zxx" style:country-asian="none" style:font-style-asian="italic" style:font-name-complex="Tahoma1" style:font-size-complex="11pt" style:language-complex="zxx" style:country-complex="none"/>
    </style:style>
    <style:style style:name="T238" style:family="text">
      <style:text-properties fo:font-size="11pt" fo:font-style="italic" style:font-size-asian="11pt" style:language-asian="zxx" style:country-asian="none" style:font-style-asian="italic" style:font-name-complex="Tahoma1" style:font-size-complex="11pt" style:language-complex="zxx" style:country-complex="none" style:font-style-complex="italic"/>
    </style:style>
    <style:style style:name="T239" style:family="text">
      <style:text-properties fo:font-size="11pt" fo:font-style="italic" officeooo:rsid="006ba8a3" style:font-size-asian="11pt" style:language-asian="zxx" style:country-asian="none" style:font-style-asian="italic" style:font-name-complex="Tahoma1" style:font-size-complex="11pt" style:language-complex="zxx" style:country-complex="none" style:font-style-complex="italic"/>
    </style:style>
    <style:style style:name="T240" style:family="text">
      <style:text-properties fo:font-size="11pt" fo:font-style="italic" officeooo:rsid="0028f954" style:font-size-asian="11pt" style:language-asian="zxx" style:country-asian="none" style:font-style-asian="italic" style:font-name-complex="Tahoma1" style:font-size-complex="11pt" style:language-complex="zxx" style:country-complex="none"/>
    </style:style>
    <style:style style:name="T241" style:family="text">
      <style:text-properties fo:font-size="11pt" fo:font-style="italic" officeooo:rsid="0055d40a" style:font-size-asian="11pt" style:language-asian="zxx" style:country-asian="none" style:font-style-asian="italic" style:font-name-complex="Tahoma1" style:font-size-complex="11pt" style:language-complex="zxx" style:country-complex="none"/>
    </style:style>
    <style:style style:name="T242" style:family="text">
      <style:text-properties fo:font-size="11pt" fo:font-style="normal" fo:font-weight="normal" fo:background-color="transparent" loext:char-shading-value="0" style:font-size-asian="11pt" style:font-style-asian="normal" style:font-weight-asian="normal" style:font-size-complex="11pt" style:font-style-complex="normal" style:font-weight-complex="normal"/>
    </style:style>
    <style:style style:name="T243" style:family="text">
      <style:text-properties style:text-position="super 58%" fo:font-size="11pt" fo:language="en" fo:country="GB" style:font-size-asian="11pt" style:language-asian="zxx" style:country-asian="none" style:font-name-complex="Tahoma1" style:font-size-complex="11pt" style:language-complex="zxx" style:country-complex="none"/>
    </style:style>
    <style:style style:name="T244" style:family="text">
      <style:text-properties style:text-position="super 58%" fo:font-size="11pt" fo:language="en" fo:country="GB" style:font-size-asian="11pt" style:language-asian="zxx" style:country-asian="none" style:font-size-complex="11pt" style:language-complex="zxx" style:country-complex="none"/>
    </style:style>
    <style:style style:name="T245" style:family="text">
      <style:text-properties fo:font-size="12pt" style:font-size-asian="12pt" style:font-size-complex="12pt"/>
    </style:style>
    <style:style style:name="T246" style:family="text">
      <style:text-properties fo:font-size="12pt" fo:font-weight="normal" style:font-size-asian="12pt" style:font-weight-asian="normal" style:font-name-complex="Times New Roman" style:font-size-complex="12pt" style:font-weight-complex="normal"/>
    </style:style>
    <style:style style:name="T247" style:family="text">
      <style:text-properties fo:font-size="16pt" style:font-size-asian="16pt" style:language-asian="zxx" style:country-asian="none" style:font-name-complex="Tahoma1" style:font-size-complex="16pt" style:language-complex="zxx" style:country-complex="none"/>
    </style:style>
    <style:style style:name="T248" style:family="text">
      <style:text-properties fo:font-size="16pt" fo:language="en" fo:country="US" style:font-size-asian="16pt" style:language-asian="zxx" style:country-asian="none" style:font-name-complex="Tahoma1" style:font-size-complex="16pt" style:language-complex="zxx" style:country-complex="none"/>
    </style:style>
    <style:style style:name="T249" style:family="text">
      <style:text-properties fo:font-size="16pt" fo:language="en" fo:country="US" fo:font-weight="bold" style:font-size-asian="16pt" style:language-asian="zxx" style:country-asian="none" style:font-weight-asian="bold" style:font-name-complex="Tahoma1" style:font-size-complex="16pt" style:language-complex="zxx" style:country-complex="none"/>
    </style:style>
    <style:style style:name="T250" style:family="text">
      <style:text-properties fo:font-size="16pt" fo:language="en" fo:country="US" fo:font-weight="bold" style:font-size-asian="16pt" style:language-asian="zxx" style:country-asian="none" style:font-weight-asian="bold" style:font-name-complex="Tahoma1" style:font-size-complex="16pt" style:language-complex="zxx" style:country-complex="none" style:font-weight-complex="bold"/>
    </style:style>
    <style:style style:name="T251" style:family="text">
      <style:text-properties fo:font-size="16pt" fo:font-weight="bold" style:font-size-asian="16pt" style:language-asian="zxx" style:country-asian="none" style:font-weight-asian="bold" style:font-name-complex="Tahoma1" style:font-size-complex="16pt" style:language-complex="zxx" style:country-complex="none"/>
    </style:style>
    <style:style style:name="T252" style:family="text">
      <style:text-properties fo:font-size="16pt" fo:language="en" fo:country="GB" fo:font-weight="bold" style:font-size-asian="16pt" style:language-asian="zxx" style:country-asian="none" style:font-weight-asian="bold" style:font-name-complex="Tahoma1" style:font-size-complex="16pt" style:language-complex="zxx" style:country-complex="none"/>
    </style:style>
    <style:style style:name="T253" style:family="text">
      <style:text-properties style:font-name="Times-Roman" fo:language="en" fo:country="US" style:font-name-asian="Times New Roman" style:font-name-complex="Times-Roman"/>
    </style:style>
    <style:style style:name="T254" style:family="text">
      <style:text-properties fo:font-size="18pt" fo:language="en" fo:country="US" fo:font-weight="bold" style:font-size-asian="18pt" style:language-asian="zxx" style:country-asian="none" style:font-weight-asian="bold" style:font-name-complex="Tahoma1" style:language-complex="zxx" style:country-complex="none"/>
    </style:style>
    <style:style style:name="T255" style:family="text">
      <style:text-properties fo:font-size="18pt" fo:language="en" fo:country="US" fo:font-weight="bold" style:font-size-asian="18pt" style:language-asian="zxx" style:country-asian="none" style:font-weight-asian="bold" style:font-name-complex="Tahoma1" style:font-size-complex="18pt" style:language-complex="zxx" style:country-complex="none" style:font-weight-complex="bold"/>
    </style:style>
    <style:style style:name="T256" style:family="text">
      <style:text-properties fo:font-size="18pt" fo:language="en" fo:country="GB" fo:font-weight="bold" style:font-size-asian="18pt" style:language-asian="zxx" style:country-asian="none" style:font-weight-asian="bold" style:font-name-complex="Tahoma1" style:font-size-complex="18pt" style:language-complex="zxx" style:country-complex="none" style:font-weight-complex="bold"/>
    </style:style>
    <style:style style:name="T257" style:family="text">
      <style:text-properties style:text-position="25% 100%" fo:font-size="11pt" fo:language="en" fo:country="GB" style:font-size-asian="11pt" style:language-asian="zxx" style:country-asian="none" style:font-name-complex="Tahoma1" style:font-size-complex="11pt" style:language-complex="zxx" style:country-complex="none"/>
    </style:style>
    <style:style style:name="T258" style:family="text">
      <style:text-properties fo:font-size="14pt" fo:language="en" fo:country="US" style:font-size-asian="14pt" style:language-asian="zxx" style:country-asian="none" style:font-name-complex="Tahoma1" style:font-size-complex="14pt" style:language-complex="zxx" style:country-complex="none"/>
    </style:style>
    <style:style style:name="T259" style:family="text">
      <style:text-properties style:font-name="Times" fo:font-size="11pt" fo:language="es" fo:country="ES" fo:font-weight="normal" style:font-name-asian="Times New Roman" style:font-size-asian="11pt" style:language-asian="es" style:country-asian="ES" style:font-weight-asian="normal" style:font-name-complex="Times" style:font-size-complex="11pt"/>
    </style:style>
    <style:style style:name="T260" style:family="text">
      <style:text-properties style:font-name="Times" fo:font-size="11pt" fo:language="es" fo:country="ES" fo:font-weight="normal" officeooo:rsid="002cc996" style:font-name-asian="Times New Roman" style:font-size-asian="11pt" style:language-asian="es" style:country-asian="ES" style:font-weight-asian="normal" style:font-name-complex="Times" style:font-size-complex="11pt"/>
    </style:style>
    <style:style style:name="T261" style:family="text">
      <style:text-properties officeooo:rsid="001eefb4"/>
    </style:style>
    <style:style style:name="T262" style:family="text">
      <style:text-properties officeooo:rsid="0023c290"/>
    </style:style>
    <style:style style:name="T263" style:family="text">
      <style:text-properties fo:font-size="9pt" style:font-size-asian="9pt" style:font-size-complex="9pt"/>
    </style:style>
    <style:style style:name="T264" style:family="text">
      <style:text-properties fo:font-size="9pt" officeooo:rsid="0029d37f" style:font-size-asian="9pt" style:font-size-complex="9pt"/>
    </style:style>
    <style:style style:name="T265" style:family="text">
      <style:text-properties fo:font-size="9pt" officeooo:rsid="004580a0" style:font-size-asian="9pt" style:font-size-complex="9pt"/>
    </style:style>
    <style:style style:name="T266" style:family="text">
      <style:text-properties fo:font-variant="normal" fo:text-transform="none" fo:color="#353535" style:font-name="Times New Roman" fo:font-size="11pt" fo:letter-spacing="normal" fo:language="en" fo:country="US" fo:font-style="normal" fo:font-weight="normal" officeooo:rsid="002b8f29" style:letter-kerning="true" style:font-name-asian="Times New Roman2" style:font-size-asian="11pt" style:language-asian="ar" style:country-asian="SA" style:font-style-asian="normal" style:font-weight-asian="normal" style:font-name-complex="Times New Roman" style:font-size-complex="11pt" style:language-complex="zxx" style:country-complex="none" style:font-weight-complex="normal"/>
    </style:style>
    <style:style style:name="T267" style:family="text">
      <style:text-properties fo:font-variant="normal" fo:text-transform="none" fo:color="#353535" style:font-name="Times New Roman" fo:font-size="11pt" fo:letter-spacing="normal" fo:language="en" fo:country="US" fo:font-style="normal" fo:font-weight="normal" officeooo:rsid="0029e97a" style:letter-kerning="true" style:font-name-asian="Times New Roman2" style:font-size-asian="11pt" style:language-asian="ar" style:country-asian="SA" style:font-style-asian="normal" style:font-weight-asian="normal" style:font-name-complex="Times New Roman" style:font-size-complex="11pt" style:language-complex="zxx" style:country-complex="none" style:font-weight-complex="normal"/>
    </style:style>
    <style:style style:name="T268" style:family="text">
      <style:text-properties fo:font-variant="normal" fo:text-transform="none" fo:color="#000099" style:font-name="Times New Roman" fo:letter-spacing="normal" fo:language="en" fo:country="US" fo:font-style="normal" style:text-underline-style="solid" style:text-underline-width="auto" style:text-underline-color="font-color" officeooo:rsid="007cf3da" loext:padding="0cm" loext:border="none"/>
    </style:style>
    <style:style style:name="T269" style:family="text">
      <style:text-properties fo:font-variant="normal" fo:text-transform="none" style:font-name="Times New Roman" fo:letter-spacing="normal" fo:font-style="normal" style:text-underline-style="none" officeooo:rsid="007cf3da" loext:padding="0cm" loext:border="none"/>
    </style:style>
    <style:style style:name="T270" style:family="text">
      <style:text-properties style:font-name="Times New Roman"/>
    </style:style>
    <style:style style:name="T271" style:family="text">
      <style:text-properties style:font-name="Times New Roman" fo:font-style="normal" fo:font-weight="normal" style:letter-kerning="true" style:font-name-asian="Tahoma" style:font-style-asian="normal" style:font-weight-asian="normal"/>
    </style:style>
    <style:style style:name="T272" style:family="text">
      <style:text-properties style:font-name="Times New Roman" fo:font-style="normal" fo:font-weight="normal" style:letter-kerning="true" style:font-name-asian="Tahoma" style:font-style-asian="normal" style:font-weight-asian="normal" style:font-weight-complex="normal"/>
    </style:style>
    <style:style style:name="T273" style:family="text">
      <style:text-properties style:font-name="Times New Roman" fo:font-size="11pt" fo:language="en" fo:country="US" fo:font-weight="normal" style:font-size-asian="11pt" style:language-asian="zxx" style:country-asian="none" style:font-weight-asian="normal" style:font-name-complex="Times New Roman" style:font-size-complex="11pt" style:language-complex="zxx" style:country-complex="none" style:font-weight-complex="normal"/>
    </style:style>
    <style:style style:name="T274" style:family="text">
      <style:text-properties style:font-name="Times New Roman" officeooo:rsid="007cf3da"/>
    </style:style>
    <style:style style:name="T275" style:family="text">
      <style:text-properties style:font-name="Times New Roman" officeooo:rsid="0085ef47"/>
    </style:style>
    <style:style style:name="T276" style:family="text">
      <style:text-properties style:font-name="Times New Roman" officeooo:rsid="0086411d"/>
    </style:style>
    <style:style style:name="T277" style:family="text">
      <style:text-properties style:font-name="Times New Roman" fo:language="en" fo:country="US" officeooo:rsid="007cf3da"/>
    </style:style>
    <style:style style:name="T278" style:family="text">
      <style:text-properties style:font-name="Times New Roman" fo:language="en" fo:country="US" officeooo:rsid="0039b475"/>
    </style:style>
    <style:style style:name="T279" style:family="text">
      <style:text-properties style:font-name="Times New Roman" fo:language="en" fo:country="US" officeooo:rsid="00892bdc"/>
    </style:style>
    <style:style style:name="T280" style:family="text">
      <style:text-properties style:font-name="Times New Roman" officeooo:rsid="00892bdc"/>
    </style:style>
    <style:style style:name="T281" style:family="text">
      <style:text-properties officeooo:rsid="0032a210"/>
    </style:style>
    <style:style style:name="T282" style:family="text">
      <style:text-properties fo:font-weight="bold" style:font-weight-asian="bold" style:font-weight-complex="bold"/>
    </style:style>
    <style:style style:name="T283" style:family="text">
      <style:text-properties fo:font-weight="bold" officeooo:rsid="004660c4" style:font-weight-asian="bold" style:font-weight-complex="bold"/>
    </style:style>
    <style:style style:name="T284" style:family="text">
      <style:text-properties fo:font-size="10pt" style:font-size-asian="10pt" style:font-size-complex="10pt"/>
    </style:style>
    <style:style style:name="T285" style:family="text">
      <style:text-properties fo:font-size="10pt" fo:language="en" fo:country="US" fo:font-weight="normal" officeooo:rsid="00519ec4" style:font-size-asian="10pt" style:font-weight-asian="normal" style:font-name-complex="Times New Roman" style:font-size-complex="10pt" style:font-weight-complex="normal"/>
    </style:style>
    <style:style style:name="T286" style:family="text">
      <style:text-properties fo:font-size="10pt" fo:language="en" fo:country="US" style:text-underline-style="none" fo:font-weight="normal" officeooo:rsid="00519ec4" style:font-size-asian="10pt" style:font-weight-asian="normal" style:font-name-complex="Times New Roman" style:font-size-complex="10pt" style:font-weight-complex="normal"/>
    </style:style>
    <style:style style:name="T287" style:family="text">
      <style:text-properties officeooo:rsid="004660c4"/>
    </style:style>
    <style:style style:name="T288" style:family="text">
      <style:text-properties fo:font-style="normal" fo:font-weight="bold" style:font-style-asian="normal" style:font-weight-asian="bold" style:font-style-complex="normal" style:font-weight-complex="bold"/>
    </style:style>
    <style:style style:name="T289" style:family="text">
      <style:text-properties fo:font-style="normal" fo:font-weight="bold" officeooo:rsid="004c0be6" style:font-style-asian="normal" style:font-weight-asian="bold" style:font-style-complex="normal" style:font-weight-complex="bold"/>
    </style:style>
    <style:style style:name="T290" style:family="text">
      <style:text-properties fo:font-style="normal" fo:font-weight="normal" officeooo:rsid="002b8f29" style:font-style-asian="normal" style:font-weight-asian="normal" style:font-name-complex="Times New Roman" style:font-style-complex="normal" style:font-weight-complex="normal"/>
    </style:style>
    <style:style style:name="T291" style:family="text">
      <style:text-properties officeooo:rsid="004c0be6"/>
    </style:style>
    <style:style style:name="T292" style:family="text">
      <style:text-properties officeooo:rsid="004c6f7b"/>
    </style:style>
    <style:style style:name="T293" style:family="text">
      <style:text-properties officeooo:rsid="00519ec4"/>
    </style:style>
    <style:style style:name="T294" style:family="text">
      <style:text-properties officeooo:rsid="0057da37"/>
    </style:style>
    <style:style style:name="T295" style:family="text">
      <style:text-properties officeooo:rsid="00656d0a"/>
    </style:style>
    <style:style style:name="T296" style:family="text">
      <style:text-properties officeooo:rsid="0066f348"/>
    </style:style>
    <style:style style:name="T297" style:family="text">
      <style:text-properties officeooo:rsid="006fc729"/>
    </style:style>
    <style:style style:name="T298" style:family="text">
      <style:text-properties officeooo:rsid="007321e9"/>
    </style:style>
    <style:style style:name="T299" style:family="text">
      <style:text-properties officeooo:rsid="0078d473"/>
    </style:style>
    <style:style style:name="T300" style:family="text">
      <style:text-properties officeooo:rsid="0027caf9"/>
    </style:style>
    <style:style style:name="T301" style:family="text">
      <style:text-properties officeooo:rsid="00841a79"/>
    </style:style>
    <style:style style:name="T302" style:family="text">
      <style:text-properties officeooo:rsid="00892bdc"/>
    </style:style>
    <style:style style:name="T303" style:family="text">
      <style:text-properties officeooo:rsid="008af09f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3"><text:span text:style-name="T1">Paul Doukhan</text:span><text:span text:style-name="T2"> </text:span></text:p>
      <text:p text:style-name="P55"><text:span text:style-name="T3">Professor </text:span><text:span text:style-name="T5">of</text:span><text:span text:style-name="T4"> Mathematics and Statistics</text:span><text:span text:style-name="T8">, </text:span><text:span text:style-name="T7">Exceptional class, Senior IUF honorary member</text:span></text:p>
      <text:p text:style-name="P54"><text:span text:style-name="T1">University Cergy Pontoise </text:span><text:span text:style-name="T6">UFR Economy and Sciences, </text:span><text:span text:style-name="Strong_20_Emphasis"><text:span text:style-name="T9">Saint-Martin, </text:span></text:span></text:p>
      <text:p text:style-name="P56"><text:span text:style-name="Strong_20_Emphasis"><text:span text:style-name="T218">Lab </text:span></text:span><text:span text:style-name="Strong_20_Emphasis"><text:span text:style-name="T217">AGM UMR CNRS 8088. </text:span></text:span><text:span text:style-name="T203">2 </text:span><text:span text:style-name="T204">A</text:span><text:span text:style-name="T203">venue A. Chauvin, BP 222 Pontoise, 95302 Cergy-Pontoise cedex</text:span><text:span text:style-name="T6"> </text:span></text:p>
      <text:p text:style-name="P1">Born on February 7, 1955, Constantine, Algeria, <text:s/>2 children, french nationality</text:p>
      <text:p text:style-name="P3"><text:span text:style-name="T30">Email</text:span><text:span text:style-name="T31"> </text:span><text:a xlink:type="simple" xlink:href="mailto:doukhan@u-cergy.fr" text:style-name="Internet_20_link" text:visited-style-name="Visited_20_Internet_20_Link"><text:span text:style-name="Internet_20_link">doukhan@</text:span></text:a><text:a xlink:type="simple" xlink:href="mailto:doukhan@u-cergy.fr" text:style-name="Internet_20_link" text:visited-style-name="Visited_20_Internet_20_Link"><text:span text:style-name="Internet_20_link"><text:span text:style-name="T298">cyu</text:span></text:span></text:a><text:a xlink:type="simple" xlink:href="mailto:doukhan@u-cergy.fr" text:style-name="Internet_20_link" text:visited-style-name="Visited_20_Internet_20_Link"><text:span text:style-name="Internet_20_link">.fr</text:span></text:a><text:span text:style-name="T31"> </text:span></text:p>
      <text:p text:style-name="P39"><text:span text:style-name="T30">Web</text:span><text:span text:style-name="T31">: http://</text:span><text:span text:style-name="T29">doukhan.u-cergy.fr, </text:span></text:p>
      <text:p text:style-name="P39"><text:span text:style-name="Internet_20_link"><text:span text:style-name="T60">http://www.iufrance.fr/les-membres-de-liuf/membre/1139-paul-doukhan.html</text:span></text:span></text:p>
      <text:p text:style-name="P3"/>
      <text:p text:style-name="P37"><text:span text:style-name="T283">Abroad t</text:span><text:span text:style-name="T282">eaching experience, </text:span><text:span text:style-name="T283">a</text:span><text:span text:style-name="T282">dvanced courses: </text:span>Belgium, Brazil, Chile, <text:span text:style-name="T287">China,</text:span> Colombia, <text:span text:style-name="T287">Cyprus,</text:span> <text:span text:style-name="T287">Denmark,</text:span> Ecuador, <text:span text:style-name="T287">Germany, Ivory Cost, Japan, Poland, </text:span>USA, Hong Kong, Switzerland, <text:span text:style-name="T287">Ukraine, </text:span>Uruguay, Venezuela</text:p>
      <text:p text:style-name="P38"/>
      <text:p text:style-name="P4">A. Vitae</text:p>
      <text:list xml:id="list196573052" text:style-name="WW8Num4">
        <text:list-item>
          <text:list>
            <text:list-item>
              <text:list>
                <text:list-item>
                  <text:h text:style-name="P72" text:outline-level="3">1975-1979<text:tab/>Fellow at ENS Saint-Cloud</text:h>
                </text:list-item>
                <text:list-item>
                  <text:h text:style-name="P72" text:outline-level="3">1976-1977<text:tab/>D.E.A. Statistics University Paris-Sud Orsay</text:h>
                </text:list-item>
                <text:list-item>
                  <text:h text:style-name="P72" text:outline-level="3">1977-1978<text:tab/>French competition for highshool professors in Mathematics, ranking 11th</text:h>
                </text:list-item>
                <text:list-item>
                  <text:h text:style-name="P72" text:outline-level="3">1979-1980<text:tab/>Fellowship D.G.R.S.T. </text:h>
                </text:list-item>
                <text:list-item>
                  <text:h text:style-name="P74" text:outline-level="3"><text:span text:style-name="T194">5/</text:span><text:span text:style-name="T192">1980</text:span><text:span text:style-name="T196"><text:tab/>PhD </text:span><text:span text:style-name="T192">May 30</text:span><text:span text:style-name="T196"> : </text:span><text:span text:style-name="T202">Processus autorégressifs non linéaires</text:span><text:span text:style-name="T196">, adv</text:span><text:span text:style-name="T198">isor</text:span><text:span text:style-name="T196">: J. Bretagnolle, Paris-Sud Uni-<text:tab/>versity, Orsay</text:span></text:h>
                </text:list-item>
                <text:list-item>
                  <text:h text:style-name="P73" text:outline-level="3"><text:span text:style-name="T214">1980-1981   <text:tab/>Internship for professors in highshools</text:span><text:span text:style-name="T223"> </text:span><text:span text:style-name="T214">[Academy of Versailles]</text:span></text:h>
                </text:list-item>
                <text:list-item>
                  <text:h text:style-name="P72" text:outline-level="3">1981-1982     <text:tab/>Assistant Professor Rouen University</text:h>
                </text:list-item>
                <text:list-item>
                  <text:h text:style-name="P72" text:outline-level="3">1982-1983     <text:tab/>Researcher CNRS</text:h>
                </text:list-item>
                <text:list-item>
                  <text:h text:style-name="P72" text:outline-level="3">1983-1993  <text:tab/>Full position of researcher C.N.R.S.</text:h>
                </text:list-item>
                <text:list-item>
                  <text:h text:style-name="P78" text:outline-level="3"><text:span text:style-name="T193">6/</text:span><text:span text:style-name="T192">1986 <text:tab/></text:span><text:span text:style-name="T196">Habilitation Th</text:span><text:span text:style-name="T197">e</text:span><text:span text:style-name="T196">s</text:span><text:span text:style-name="T197">is</text:span><text:span text:style-name="T196"> </text:span><text:span text:style-name="T193">June 11</text:span><text:span text:style-name="T196">: </text:span><text:span text:style-name="T202">Etude de Processus mélangeants</text:span><text:span text:style-name="T196">, advisor: D. Dacunha-<text:tab/>Castelle, University Paris-Sud, Orsay. Jury : J.M. Bony, J. Bretagnolle, P. Deheuvels, D. Dacunha-<text:tab/>Castelle, J.R. Leon, J.P. Raoult. Second Thesis : </text:span><text:span text:style-name="T202">Systèmes hyperboliques de conservation de </text:span><text:span text:style-name="T236"><text:tab/></text:span><text:span text:style-name="T202">lois multidimensionnelles,</text:span><text:span text:style-name="T196"> with <text:s/>J.M. Bony.</text:span></text:h>
                </text:list-item>
                <text:list-item>
                  <text:h text:style-name="P79" text:outline-level="3">1987            <text:tab/>Promotion C.R.1</text:h>
                </text:list-item>
                <text:list-item>
                  <text:h text:style-name="P77" text:outline-level="3"><text:span text:style-name="T214">1988-1989   <text:tab/>Professor at Wuhan University,</text:span><text:bookmark text:name="_ftnref1"/><text:span text:style-name="T214"> China</text:span></text:h>
                </text:list-item>
                <text:list-item>
                  <text:h text:style-name="P72" text:outline-level="3">1993             <text:tab/>Professor at Cergy-Pontoise University</text:h>
                </text:list-item>
                <text:list-item>
                  <text:h text:style-name="P72" text:outline-level="3">1999            <text:tab/>Promotion Pr. 1 (first class professor CNU)</text:h>
                </text:list-item>
                <text:list-item>
                  <text:h text:style-name="P72" text:outline-level="3">2002              <text:tab/>Professor at ENSAE</text:h>
                </text:list-item>
              </text:list>
            </text:list-item>
          </text:list>
        </text:list-item>
      </text:list>
      <text:p text:style-name="P9">9/2008<text:tab/>Professor at Cergy-Pontoise University (Prime PEDR)</text:p>
      <text:p text:style-name="P9">9/2009<text:tab/>Promotion Pr. Ex (Exceptional class professor CNU).</text:p>
      <text:p text:style-name="P9">9/2011<text:tab/>Nomination as a Senior member of IUF (top 3% of French Academics)</text:p>
      <text:p text:style-name="P9">10/2011<text:tab/>Elected member at CNU section 26 (National council of university for applied mathematics)</text:p>
      <text:p text:style-name="P9">9/2012<text:tab/>Promotion Pr. EX 2 (highest promotion in France)</text:p>
      <text:p text:style-name="P5"><text:span text:style-name="T203">6/2013<text:tab/>Member of ANR LoLiTa </text:span><text:a xlink:type="simple" xlink:href="http://lolita.isfa.fr/" text:style-name="Internet_20_link" text:visited-style-name="Visited_20_Internet_20_Link"><text:span text:style-name="Internet_20_link"><text:span text:style-name="T203">http://lolita.isfa.fr/</text:span></text:span></text:a><text:span text:style-name="T203">, Dynamic models for human Longevity with <text:tab/>Lifestyle Adjustments</text:span></text:p>
      <text:p text:style-name="P5"><text:span text:style-name="T203">6/2014<text:tab/>Organization of a conference devoted to my 60</text:span><text:span text:style-name="T243">th</text:span><text:span text:style-name="T203"> birthday (June 3-5).</text:span></text:p>
      <text:p text:style-name="P6"><text:span text:style-name="T205">6</text:span><text:span text:style-name="T203">/201</text:span><text:span text:style-name="T205">8</text:span><text:span text:style-name="T203"><text:tab/>Organization of </text:span><text:span text:style-name="T205">the nonstationary conference</text:span><text:span text:style-name="T203"> (June </text:span><text:span text:style-name="T205">4</text:span><text:span text:style-name="T203">-</text:span><text:span text:style-name="T205">6</text:span><text:span text:style-name="T203">). </text:span></text:p>
      <text:p text:style-name="P6"><text:a xlink:type="simple" xlink:href="https://www.u-cergy.fr/fr/laboratoires/agm/actualites-du-laboratoire/conference-on-non-stationarity.html" text:style-name="Internet_20_link" text:visited-style-name="Visited_20_Internet_20_Link"><text:span text:style-name="T203">https://www.u-cergy.fr/fr/laboratoires/agm/actualites-du-laboratoire/conference-on-non-stationarity.html</text:span></text:a></text:p>
      <text:p text:style-name="P6"><text:span text:style-name="T205">2018-</text:span><text:span text:style-name="T203">201</text:span><text:span text:style-name="T205">9</text:span><text:span text:style-name="T203"><text:tab/>Organization of </text:span><text:span text:style-name="T205">the nonstationary days</text:span><text:span text:style-name="T203"> (</text:span><text:span text:style-name="T205">December 12/February 13/ March 7/</text:span><text:span text:style-name="T203">June </text:span><text:span text:style-name="T205">3</text:span><text:span text:style-name="T203">). </text:span></text:p>
      <text:p text:style-name="P6"><text:a xlink:type="simple" xlink:href="https://www.u-cergy.fr/fr/laboratoires/agm/actualites-du-laboratoire/nonstationary-day.html" text:style-name="Internet_20_link" text:visited-style-name="Visited_20_Internet_20_Link"><text:span text:style-name="T203">https://www.u-cergy.fr/fr/laboratoires/agm/actualites-du-laboratoire/nonstationary-day.html</text:span></text:a></text:p>
      <text:p text:style-name="P65"><text:span text:style-name="T220">2020-2024</text:span><text:span text:style-name="T206"><text:tab/>Grant of AAP-CYU, EcoDep </text:span><text:a xlink:type="simple" xlink:href="https://www.researchgate.net/project/Eco-Deps" text:style-name="Internet_20_link" text:visited-style-name="Visited_20_Internet_20_Link"><text:span text:style-name="T206">https://www.researchgate.net/project/Eco-Dep</text:span></text:a><text:span text:style-name="T206"> funded 400k€, <text:tab/></text:span><text:span text:style-name="T207">the project meets 22 researchers spread around the world.</text:span></text:p>
      <text:p text:style-name="P11"/>
      <text:p text:style-name="P4">B. Teaching, research and administration of research</text:p>
      <text:p text:style-name="P15">1986-1992<text:tab/>Responsible of an agreement Caracas-Orsay</text:p>
      <text:p text:style-name="P15">1998- 2002      Member of the Scientific committee at Cergy</text:p>
      <text:p text:style-name="P15">1999-2002       Member of the bureau of the Scientific committee at Cergy.</text:p>
      <text:p text:style-name="P12"><text:span text:style-name="T6">2001</text:span><text:span text:style-name="T43">-               Vice president of the recruiting committee Math-Info Paris 2-ASSAS commission</text:span></text:p>
      <text:list xml:id="list35733858780287" text:continue-numbering="true" text:style-name="WW8Num4">
        <text:list-item>
          <text:list>
            <text:list-item>
              <text:list>
                <text:list-item>
                  <text:h text:style-name="P75" text:outline-level="3"><text:span text:style-name="T55">2006-2012       Associate editor, </text:span><text:a xlink:type="simple" xlink:href="http://www.elsevier.com/wps/find/journaleditorialboard.cws_home/505572/editorialboard" text:style-name="Internet_20_link" text:visited-style-name="Visited_20_Internet_20_Link"><text:span text:style-name="Internet_20_link"><text:span text:style-name="T58">Stochastic Processes and their Applications</text:span></text:span></text:a></text:h>
                </text:list-item>
              </text:list>
            </text:list-item>
          </text:list>
        </text:list-item>
      </text:list>
      <text:p text:style-name="P17"><text:soft-page-break/>2009<text:tab/>Selection committee, university Cergy-Pontoise</text:p>
      <text:list xml:id="list2993313016" text:style-name="WW8Num6">
        <text:list-item>
          <text:p text:style-name="P104">2009, 2010<text:tab/>Selection committee, university Rennes.</text:p>
        </text:list-item>
        <text:list-item>
          <text:p text:style-name="P104">2009 <text:tab/>Agreement of cooperation with Polytechnic Institute Kiev</text:p>
        </text:list-item>
        <text:list-item>
          <text:p text:style-name="P104">2010<text:tab/>Selection committee, university Toulouse 3</text:p>
        </text:list-item>
      </text:list>
      <text:list xml:id="list35732675449220" text:continue-list="list35733858780287" text:style-name="WW8Num4">
        <text:list-item>
          <text:list>
            <text:list-item>
              <text:list>
                <text:list-item>
                  <text:h text:style-name="P75" text:outline-level="3"><text:span text:style-name="T55">2010-              <text:tab/>Associate editor, </text:span><text:a xlink:type="simple" xlink:href="http://www.tandf.co.uk/journals/journal.asp?issn=0233-1888&amp;linktype=1" text:style-name="Internet_20_link" text:visited-style-name="Visited_20_Internet_20_Link"><text:span text:style-name="Internet_20_link"><text:span text:style-name="T58">Statistics</text:span></text:span></text:a></text:h>
                </text:list-item>
                <text:list-item>
                  <text:h text:style-name="P75" text:outline-level="3"><text:span text:style-name="T55">2010-             <text:tab/>Associate editor, </text:span><text:a xlink:type="simple" xlink:href="http://statprob.com/encyclopedia/F/" text:style-name="Internet_20_link" text:visited-style-name="Visited_20_Internet_20_Link"><text:span text:style-name="Internet_20_link"><text:span text:style-name="T58">Stapro</text:span></text:span></text:a></text:h>
                </text:list-item>
                <text:list-item>
                  <text:h text:style-name="P75" text:outline-level="3"><text:span text:style-name="T55">2010-             <text:tab/>Associate editor, </text:span><text:span text:style-name="Internet_20_link"><text:span text:style-name="T56">Journal of Time Series Analysis</text:span></text:span></text:h>
                </text:list-item>
                <text:list-item>
                  <text:h text:style-name="P76" text:outline-level="3">2010              <text:tab/>Direction of the master of applied Mathematics, Cergy</text:h>
                </text:list-item>
                <text:list-item>
                  <text:h text:style-name="P76" text:outline-level="3">2010              <text:tab/>Participation to the Labex project MME-DII Cergy, funded to 4.5 M€</text:h>
                </text:list-item>
              </text:list>
            </text:list-item>
          </text:list>
        </text:list-item>
      </text:list>
      <text:p text:style-name="P3"><text:span text:style-name="T43">2010              <text:tab/>Associate editor, </text:span><text:span text:style-name="T48">Theory of </text:span><text:a xlink:type="simple" xlink:href="http://statprob.com/encyclopedia/F/" text:style-name="Internet_20_link" text:visited-style-name="Visited_20_Internet_20_Link"><text:span text:style-name="Internet_20_link"><text:span text:style-name="T42">St</text:span></text:span></text:a><text:span text:style-name="Internet_20_link"><text:span text:style-name="T62">ochastic process</text:span></text:span><text:span text:style-name="T48">es</text:span></text:p>
      <text:p text:style-name="P3"><text:span text:style-name="T43">2011              <text:tab/>Associate editor, </text:span><text:span text:style-name="Internet_20_link"><text:span text:style-name="T61">Research Bulletin of NTII (Kiev Polytechnic Institute)</text:span></text:span></text:p>
      <text:list xml:id="list35733327811373" text:continue-list="list2993313016" text:style-name="WW8Num6">
        <text:list-item>
          <text:p text:style-name="P105">2013<text:tab/>Selection committee, university Cergy-Pontoise</text:p>
        </text:list-item>
        <text:list-item>
          <text:p text:style-name="P105">2015<text:tab/>Member of the network FIGURE, for the formation of masters in Engineering</text:p>
        </text:list-item>
        <text:list-item>
          <text:p text:style-name="P105">2016<text:tab/>Responsible of the mathematics commission in the Figure network.</text:p>
        </text:list-item>
        <text:list-item>
          <text:p text:style-name="P113"><text:span text:style-name="T206">2020-2024<text:tab/>PI of the project EcoDep </text:span><text:a xlink:type="simple" xlink:href="https://www.researchgate.net/project/Eco-Deps" text:style-name="Internet_20_link" text:visited-style-name="Visited_20_Internet_20_Link"><text:span text:style-name="T206">https://www.researchgate.net/project/Eco-Dep</text:span></text:a></text:p>
        </text:list-item>
        <text:list-item>
          <text:p text:style-name="P106"/>
        </text:list-item>
        <text:list-item>
          <text:p text:style-name="P105"/>
        </text:list-item>
      </text:list>
      <text:p text:style-name="P33">PhD Students</text:p>
      <text:p text:style-name="P57"><text:span text:style-name="T187">1990-1993 <text:s/><text:tab/></text:span><text:span text:style-name="T195">Philippe SOULIER</text:span><text:span text:style-name="T187">, Some problems of functional estimation under different dependence frameworks</text:span><text:span text:style-name="T237">. Exceptional Class Professor Univ. Paris 10.</text:span></text:p>
      <text:p text:style-name="P59"><text:span text:style-name="T187">1991-1994    <text:s/><text:tab/></text:span><text:span text:style-name="T195">Patrick ANGO NZE</text:span><text:span text:style-name="T187">, Non-parametric estimation under mixing conditions. </text:span><text:span text:style-name="T238">Mcf. Lille.</text:span></text:p>
      <text:p text:style-name="P59"><text:span text:style-name="T187">1993-1996 <text:s text:c="3"/><text:tab/></text:span><text:span text:style-name="T195">Ricardo RIOS</text:span><text:span text:style-name="T187">, Qualitative tests of goodness-of-fit, Estimation of functions and of their differentials under weak dependence</text:span><text:span text:style-name="T237">. Professor University Central of Venezuela, Caracas.</text:span></text:p>
      <text:p text:style-name="P59"><text:span text:style-name="T187">1993-1996    <text:s text:c="2"/><text:tab/></text:span><text:span text:style-name="T195">Caren LUDENA</text:span><text:span text:style-name="T187">, Minimax estimation of functionals of a spectral density</text:span><text:span text:style-name="T237"> (codirection J. R. Léon, Caracas). <text:s/>Professor University Central of Venezuela, Caracas.</text:span></text:p>
      <text:p text:style-name="P59"><text:span text:style-name="T187">1995-1997    <text:s text:c="2"/><text:tab/></text:span><text:span text:style-name="T195">Samir BENHARIZ</text:span><text:span text:style-name="T187">, Long range dependence and applications</text:span><text:span text:style-name="T237">. MCf University le Mans.</text:span><text:span text:style-name="T187"> </text:span></text:p>
      <text:p text:style-name="P59"><text:span text:style-name="T187">1995-1998    <text:s text:c="2"/><text:tab/></text:span><text:span text:style-name="T195">Sana LOUHICHI</text:span><text:span text:style-name="T187">, Weak and positive dependence ; properties and statistical applications</text:span><text:span text:style-name="T237">. </text:span><text:span text:style-name="T238">First class professor University Grenoble.</text:span></text:p>
      <text:p text:style-name="P57"><text:span text:style-name="T187">1998-1999    <text:s text:c="3"/><text:tab/></text:span><text:span text:style-name="T195">Ali KHEZOUR</text:span><text:span text:style-name="T187">, Long range dependence and limit theory. </text:span><text:span text:style-name="T238">Computer engineer.</text:span></text:p>
      <text:p text:style-name="P59"><text:span text:style-name="T187">1998-2002     <text:tab/></text:span><text:span text:style-name="T195">Clémentine PRIEUR</text:span><text:span text:style-name="T187">, Weak dependence and dynamical systems; statistical applications</text:span><text:span text:style-name="T237">. First class professor University Grenoble.</text:span></text:p>
      <text:p text:style-name="P59"><text:span text:style-name="T187">2002-</text:span><text:span text:style-name="T189">2006</text:span><text:span text:style-name="T187">     <text:tab/></text:span><text:span text:style-name="T195">Nicolas RAGACHE</text:span><text:span text:style-name="T187">, Asymptotic properties of polls under dependence.</text:span><text:span text:style-name="T238"> </text:span><text:span text:style-name="T239">Lawyer Vietnam</text:span><text:span text:style-name="T238">.</text:span></text:p>
      <text:p text:style-name="P57"><text:span text:style-name="T187">2004-2007   <text:s/><text:tab/></text:span><text:span text:style-name="T195">Olivier WINTENBERGER</text:span><text:span text:style-name="T187">, Weak dependence in statistics</text:span><text:span text:style-name="T237"> (cotutored with J.M Bardet) Pr. University Paris 6.</text:span></text:p>
      <text:p text:style-name="P57"><text:span text:style-name="T187">2004-2006     <text:tab/></text:span><text:span text:style-name="T195">Gilles TEYSSIERE</text:span><text:span text:style-name="T187">, Long range dependence and applications in statistics and in finance. </text:span><text:span text:style-name="T238">Habilitation.</text:span></text:p>
      <text:p text:style-name="P60"><text:span text:style-name="T187">2004-2006     <text:tab/></text:span><text:span text:style-name="T195">Stéphanie DUPOIRON. </text:span><text:span text:style-name="T199">Subsampling under weak dependence conditions</text:span><text:span text:style-name="T187">. </text:span><text:span text:style-name="T188">Hambourg</text:span><text:span text:style-name="T238">.</text:span></text:p>
      <text:p text:style-name="P60"><text:span text:style-name="T187">2006-2008 <text:s text:c="4"/><text:tab/></text:span><text:span text:style-name="T195">Lionel TRUQUET</text:span><text:span text:style-name="T187">, Weakly dependent processes and random fields.</text:span><text:span text:style-name="T237"> M</text:span><text:span text:style-name="T241">C</text:span><text:span text:style-name="T237">f-</text:span><text:span text:style-name="T240">HDR</text:span><text:span text:style-name="T237"> ENSAI.</text:span></text:p>
      <text:p text:style-name="P57"><text:span text:style-name="T187">2006-2010 <text:s text:c="3"/><text:tab/></text:span><text:span text:style-name="T195">Nathanael MAYO</text:span><text:span text:style-name="T187">, Monitoring execution riskon financial markets : estimation of correlation matrices</text:span><text:span text:style-name="T237">, Cifre contract Exane-BNP-Paribas-University Paris 1 CALYON, </text:span><text:span text:style-name="T240">data scientist.</text:span></text:p>
      <text:p text:style-name="P57"><text:span text:style-name="T225">2009-2012<text:tab/></text:span><text:span text:style-name="T233">Cai SIXIANG</text:span><text:span text:style-name="T221">.</text:span><text:span text:style-name="T225"> </text:span><text:span text:style-name="T234">Bootstraping extreme statistics for financial applications.</text:span><text:span text:style-name="T225"> Codirection with <text:s text:c="2"/>J. L. Prigent and Olivier Wintenberger. Bank accounter.</text:span></text:p>
      <text:p text:style-name="P58"><text:span text:style-name="T82">2010-2014<text:tab/></text:span><text:span text:style-name="T83">X</text:span><text:span text:style-name="T84">iaoyin </text:span><text:span text:style-name="T85">L</text:span><text:span text:style-name="T87">I</text:span><text:span text:style-name="T85">.</text:span><text:span text:style-name="T82"> </text:span><text:span text:style-name="T89">Learning and dependence. Aggregation of estimations under dependence, application to </text:span><text:span text:style-name="T90">the F</text:span><text:span text:style-name="T89">rench economic index. Application of learning to DNA sequencing</text:span><text:span text:style-name="T82">.</text:span><text:span text:style-name="T225"> Thesis Cergy UCP. </text:span><text:span text:style-name="T229">Assistant Professor </text:span><text:span text:style-name="T230">University of </text:span><text:span text:style-name="T229">Minesota</text:span><text:span text:style-name="T225">.</text:span></text:p>
      <text:p text:style-name="P60"><text:span text:style-name="T225">2012-2017<text:tab/></text:span><text:span text:style-name="T233">Jose GOMEZ.</text:span><text:span text:style-name="T225"> </text:span><text:span text:style-name="T234">Clustering in extreme values theory for random processes</text:span><text:span text:style-name="T91">. </text:span><text:span text:style-name="T225"><text:s/>Thesis Cergy UCP. </text:span><text:span text:style-name="T226">Post</text:span><text:span text:style-name="T230">D</text:span><text:span text:style-name="T226">oc </text:span><text:span text:style-name="T227">CAEN</text:span><text:span text:style-name="T226">.</text:span></text:p>
      <text:p text:style-name="P60"><text:soft-page-break/><text:span text:style-name="T225">2014-2017<text:tab/></text:span><text:span text:style-name="T232">Ieva GRUBLYTE</text:span><text:span text:style-name="T225">. </text:span><text:span text:style-name="T234">Modeling financial time series. </text:span><text:span text:style-name="T225">Cotutored thesis with D. Surgailis Vilnius. </text:span><text:span text:style-name="T226">Data scientist </text:span><text:span text:style-name="T231">Pari</text:span><text:span text:style-name="T227">s</text:span><text:span text:style-name="T226">.</text:span></text:p>
      <text:p text:style-name="P61"><text:span text:style-name="T226">2</text:span><text:span text:style-name="T225">018<text:tab/></text:span><text:span text:style-name="T235">Remy GARNIER</text:span><text:span text:style-name="T225">. Modelling stocks in online retail. Cotutored thesis with J. Rynkiewicz, Cdiscount.</text:span></text:p>
      <text:p text:style-name="P62"><text:span text:style-name="T225">2019<text:tab/></text:span><text:span text:style-name="T235">Raphaël Langhendries.</text:span><text:span text:style-name="T225"> Reliability of planes engines. </text:span><text:span text:style-name="T228">Cotutored thesis with J. Rynkiewicz, </text:span><text:span text:style-name="T225">Safran.</text:span></text:p>
      <text:p text:style-name="P63">20<text:span text:style-name="T291">20</text:span><text:tab/><text:span text:style-name="T289">Ousmane Boly</text:span><text:span text:style-name="T288">.</text:span> <text:span text:style-name="T291">Effects of Hawkes random sampling over the estimation of Lévy driven processes</text:span>.<text:span text:style-name="T300">Cotutored thesis with J.-L. Prigent.</text:span></text:p>
      <text:p text:style-name="P46"/>
      <text:p text:style-name="P45"><text:span text:style-name="T249">Applied problems</text:span><text:span text:style-name="T248"> </text:span></text:p>
      <text:p text:style-name="P47">1981<text:tab/>Validation by simulations of kernel regression estimates.</text:p>
      <text:p text:style-name="P47">1986-1988 <text:s/><text:tab/>Work with N. Pican on reliability, IFREMER, Brest.</text:p>
      <text:p text:style-name="P47">1987-1989 <text:s/><text:tab/>Analysis-Prediction for import-export data, GEC ALSTHOM, Paris, with F. Guénard.</text:p>
      <text:p text:style-name="P47">1988 <text:tab/>Earthquakes in Venezuela with Leon and Nicolle.</text:p>
      <text:p text:style-name="P47">1992-1996 <text:tab/>Co-responsible with G. Oppenheim: contract Orsay-EDF, prediction of consumption.</text:p>
      <text:p text:style-name="P47">2006<text:tab/>Contract CIFRE EXANE BNP-Paribas with SAMOS Paris 1.</text:p>
      <text:p text:style-name="P47">2007<text:tab/>Prediction of consumption and change-points in electric consumption, EDF.</text:p>
      <text:p text:style-name="P47">2010<text:tab/>Prevision, workshop organized with Matthieu Cornec, INSEE.</text:p>
      <text:p text:style-name="P47">2016<text:tab/>Modeling mortality table in actuarial sciences, ISFA.</text:p>
      <text:p text:style-name="P48">2018<text:tab/>Prediction of Chilean fisheries.</text:p>
      <text:p text:style-name="P50">2018<text:tab/>Modeling astronomical data.</text:p>
      <text:p text:style-name="P49"><text:span text:style-name="T245">2018<text:tab/></text:span><text:span text:style-name="T246">Non stationary wharehouses models for online retail, Cdiscount</text:span><text:span text:style-name="T200">.</text:span></text:p>
      <text:p text:style-name="P51"><text:span text:style-name="T14">2020<text:tab/></text:span><text:span text:style-name="T23">PI for</text:span><text:span text:style-name="T14"> a project AMBITION at Paris Seine Initiative (400 000€ for </text:span><text:span text:style-name="T24">4</text:span><text:span text:style-name="T14"> years). The project Eco-Dep includes a staff of 22 researchers in ecology, mathematics and statistics from France, Chile, USA, UK and Germany.</text:span></text:p>
      <text:p text:style-name="P52"/>
      <text:p text:style-name="P3"><text:span text:style-name="T251">Organization of conferences </text:span><text:span text:style-name="T247">(after 2010)</text:span></text:p>
      <text:p text:style-name="P18"/>
      <text:p text:style-name="P18">1/2010<text:tab/><text:tab/>Organization of a conference on times series, Cergy.</text:p>
      <text:p text:style-name="P13"><text:span text:style-name="T63">6/2010<text:tab/>Co-organization with J. M. Bardet, G. Lang, F. Merlevède of a conference dedicated <text:tab/>to the 60</text:span><text:span text:style-name="T164">th</text:span><text:span text:style-name="T63"> birthday of Magda Peligrad, Paris.</text:span></text:p>
      <text:p text:style-name="P2">4/2011<text:tab/><text:tab/>Co-organization of a Workshop at CIRM, Marseille on limit theorems for dependent</text:p>
      <text:p text:style-name="P36"><text:tab/>data, with Richard Bradley, Herold Dehling, Michael Neumann.</text:p>
      <text:p text:style-name="P13"><text:span text:style-name="T253">6/2011<text:tab/></text:span><text:span text:style-name="T63">Co-organization with K. Fokianos of a conference on times series, Cyprus.</text:span></text:p>
      <text:p text:style-name="P19">11/2011<text:tab/>Conference on nonstationnarity, Cergy Pontoise (organized with EDF)</text:p>
      <text:p text:style-name="P13"><text:span text:style-name="T64">2012<text:tab/>Organization of a thematic year Cycle at Cergy Pontoise</text:span><text:span text:style-name="T65"> </text:span><text:span text:style-name="T68">Nonstationarity and Risks</text:span><text:span text:style-name="T65"> <text:tab/>with Jean Luc Prigent and Flora Koukiou, budget 100 000 euros</text:span></text:p>
      <text:p text:style-name="P20">2013<text:tab/>Organization of the chair of Excellence “Adam Jakubowski” </text:p>
      <text:p text:style-name="P20"><text:tab/><text:span text:style-name="T263">http://labex-mme-dii.u-cergy.fr/?page_id=550</text:span></text:p>
      <text:p text:style-name="P20">6/2014<text:tab/>Organization of a month of statistics in CIRM Luminy.</text:p>
      <text:p text:style-name="P13"><text:span text:style-name="T65">5/2015<text:tab/>Conference for my 60</text:span><text:span text:style-name="T165">th</text:span><text:span text:style-name="T65"> birthday, IHP (May 11-13).</text:span></text:p>
      <text:p text:style-name="P20">8/2015<text:tab/>Conference in statistics, organization of the random fields session Loccum.</text:p>
      <text:p text:style-name="P21">6/2018<text:tab/>Conference on nonstationarity <text:span text:style-name="T261">(June 4-6) budget 20 000 €</text:span>. </text:p>
      <text:p text:style-name="P21"><text:span text:style-name="T264"><text:tab/></text:span><text:a xlink:type="simple" xlink:href="https://www.u-cergy.fr/fr/laboratoires/agm/actualites-du-laboratoire/conference-on-non-stationarity.html" text:style-name="Internet_20_link" text:visited-style-name="Visited_20_Internet_20_Link"><text:span text:style-name="T264">https://www.u-cergy.fr/fr/laboratoires/agm/actualites-du-laboratoire/conference-on-non-stationarity.html</text:span></text:a></text:p>
      <text:p text:style-name="P20">5-7/2018<text:tab/>Chair of K. Fokianos at Cergy Pontoise (Isite).</text:p>
      <text:p text:style-name="P22">2018<text:tab/>Organisation Non-stationary days <text:span text:style-name="T263">with O Klopp, N Marie, J-L Prigent: </text:span><text:span text:style-name="T265">December 12, <text:tab/>february 13, <text:tab/>March 7, June 4.</text:span> <text:a xlink:type="simple" xlink:href="https://www.u-cergy.fr/fr/laboratoires/agm/actualites-du-laboratoire.html" text:style-name="Internet_20_link" text:visited-style-name="Visited_20_Internet_20_Link"><text:span text:style-name="T190">https://www.u-cergy.fr/fr/laboratoires/agm/actualites-du-laboratoire.html</text:span></text:a><text:span text:style-name="T190"> </text:span></text:p>
      <text:p text:style-name="P14"><text:span text:style-name="T67">9/</text:span><text:span text:style-name="T66">20</text:span><text:span text:style-name="T67">20</text:span><text:span text:style-name="T66"><text:tab/></text:span><text:span text:style-name="T67">CIRM Workshop, new trends of time series analysis </text:span><text:span text:style-name="T171">with J-M Bardet, ​I Eckley, K Fokianos, L <text:tab/>Giraitis, MH Neumann, A Philippe, S Rao, O Winterberger.</text:span><text:span text:style-name="T185"> </text:span><text:a xlink:type="simple" xlink:href="https://conferences.cirm-math.fr/2233.html" text:style-name="Internet_20_link" text:visited-style-name="Visited_20_Internet_20_Link"><text:span text:style-name="T284">https://conferences.cirm-math.fr/2233.html</text:span></text:a><text:span text:style-name="T186"> </text:span></text:p>
      <text:p text:style-name="P23"><text:span text:style-name="T299">9/</text:span>20<text:span text:style-name="T299">20</text:span><text:tab/>Organisation <text:span text:style-name="T299">of the Online opening conference of Ecodep</text:span> </text:p>
      <text:p text:style-name="P23"><text:tab/><text:a xlink:type="simple" xlink:href="http://doukhan.u-cergy.fr/onlineconference.html" text:style-name="Internet_20_link" text:visited-style-name="Visited_20_Internet_20_Link">http://doukhan.u-cergy.fr/onlineconference.html</text:a></text:p>
      <text:p text:style-name="P20"/>
      <text:p text:style-name="P20"><text:soft-page-break/>Besides those activities I was refereing several national and international projects, e.g. in Germany, USA, Poland, Brazil and Chile.</text:p>
      <text:p text:style-name="P3"/>
      <text:p text:style-name="P3"><text:span text:style-name="T250">Invitations</text:span><text:span text:style-name="T248"> (after 2010)</text:span></text:p>
      <text:p text:style-name="P13"/>
      <text:p text:style-name="P13"><text:span text:style-name="T77">8/2010<text:tab/>28</text:span><text:span text:style-name="T166">th</text:span><text:span text:style-name="T77">-European Meeting of Statistics, Piraeus, Greece</text:span></text:p>
      <text:p text:style-name="P25">9/2010<text:tab/>Prague Stochastics, Prague. </text:p>
      <text:p text:style-name="P25">9/2010<text:tab/>Modern Stochastics, theory and applications II, Kiev, Ukraine</text:p>
      <text:p text:style-name="P13"><text:span text:style-name="T169">6/2011<text:tab/>Second </text:span><text:span text:style-name="T78">Conference on integer valued times series, Cyprus</text:span></text:p>
      <text:p text:style-name="P25">9/2011<text:tab/>Number Theory and probability, theory and applications II, Kiev, Ukraine</text:p>
      <text:p text:style-name="P25">11/2011<text:tab/>Conference on non stationarity, Cergy Pontoise</text:p>
      <text:p text:style-name="P13"><text:span text:style-name="T77">11/2011<text:tab/>Conference for the 60</text:span><text:span text:style-name="T166">th</text:span><text:span text:style-name="T77"> Birthday of Jose Leon (main lecture)</text:span></text:p>
      <text:p text:style-name="P25">12/2011<text:tab/>Lectures on weak dependence, Louvain la Neuve.</text:p>
      <text:p text:style-name="P25">02/2012<text:tab/>CLAPEM Vina del MAR (Chile)</text:p>
      <text:p text:style-name="P25">06/2012<text:tab/>RATS (keynote speaker) Protaras, Cyprus.</text:p>
      <text:p text:style-name="P25">12/2012<text:tab/>Lectures on dependence, Porto Alegre (Brazil)</text:p>
      <text:p text:style-name="P25">06/2013<text:tab/>Lectures on time series, Bogota (Colombia)</text:p>
      <text:p text:style-name="P25">08/2013<text:tab/>Lectures on weak dependence, Valparaiso (Chile)</text:p>
      <text:p text:style-name="P25">02/2014<text:tab/>Lectures on time series, Torun (Poland)</text:p>
      <text:p text:style-name="P25">05/2014<text:tab/>Lectures on weak dependence Hong Kong University</text:p>
      <text:p text:style-name="P25">12/2014<text:tab/>Lecture in PUCV, Santiago, Chile</text:p>
      <text:p text:style-name="P25">02/2015<text:tab/>Seminars and joint work in Wroclaw, Torun and Varsaw</text:p>
      <text:p text:style-name="P13"><text:span text:style-name="T77">02/2015<text:tab/>Conference in honor of Herold Dehling 60</text:span><text:span text:style-name="T166">th</text:span><text:span text:style-name="T77"> birthday. Bochum</text:span></text:p>
      <text:p text:style-name="P25">03/2015<text:tab/>Seminar and joint work, Columbia, NYU</text:p>
      <text:p text:style-name="P13"><text:span text:style-name="T77">05/2015<text:tab/>Conference for my 60</text:span><text:span text:style-name="T166">th</text:span><text:span text:style-name="T77"> Birthday, IHP, Paris</text:span></text:p>
      <text:p text:style-name="P13"><text:span text:style-name="T77">06/2015<text:tab/>Conference in honor of Thomas Mikosch 60</text:span><text:span text:style-name="T166">th</text:span><text:span text:style-name="T77"> birthday, Copenhagen</text:span></text:p>
      <text:p text:style-name="P25">07/2015<text:tab/>Lectures at IMPA (Rio)</text:p>
      <text:p text:style-name="P25">08/2015<text:tab/>Conference in Econometrics (Campos de Jordao, Brazil)</text:p>
      <text:p text:style-name="P25">07/2015<text:tab/>Research work: integer valued LRD models (Porto Alegre, Brazil)</text:p>
      <text:p text:style-name="P25">05/2016-<text:tab/>Workshop on stochastic dependence, weakly organized at IHP </text:p>
      <text:p text:style-name="P13"><text:span text:style-name="T77"><text:tab/></text:span><text:a xlink:type="simple" xlink:href="http://www.ihp.fr/fr/activites/seminaires_groupes_de_travail#mardi" text:style-name="Internet_20_link" text:visited-style-name="Visited_20_Internet_20_Link"><text:span text:style-name="Internet_20_link"><text:span text:style-name="T170">http://www.ihp.fr/fr/activites/seminaires_groupes_de_travail#mardi</text:span></text:span></text:a></text:p>
      <text:p text:style-name="P25">06/2016<text:tab/>KPI Kiev.</text:p>
      <text:p text:style-name="P25">07/2016<text:tab/>University Heidelberg</text:p>
      <text:p text:style-name="P25">7-8/2016<text:tab/>Universidad de la Republica, Montevideo</text:p>
      <text:p text:style-name="P25">08/2016<text:tab/>UFRGS, Porto Alegre. Brazil.</text:p>
      <text:p text:style-name="P25">10/2016<text:tab/>Conference to the memory of V. Buldygin, Kiev</text:p>
      <text:p text:style-name="P25">02/2017<text:tab/>KPI Kiev</text:p>
      <text:p text:style-name="P25">04/2017<text:tab/>CIMFAV, Valparaiso</text:p>
      <text:p text:style-name="P25">12/2017 <text:tab/>Charles University, Prague</text:p>
      <text:p text:style-name="P25">01/2018<text:tab/>Tianjin University</text:p>
      <text:p text:style-name="P25">01/2018<text:tab/>Aahrus University</text:p>
      <text:p text:style-name="P25">02/2018<text:tab/>Ulm University</text:p>
      <text:p text:style-name="P25">03-04/2018<text:tab/>CIMFAV, Valparaiso</text:p>
      <text:p text:style-name="P26">07-09/2018<text:tab/>CIMFAV, Valparaiso</text:p>
      <text:p text:style-name="P27">02/201<text:span text:style-name="T292">9</text:span><text:tab/>Lectures on time series, <text:span text:style-name="T292">Uzhgorod (Ukraine</text:span>)</text:p>
      <text:p text:style-name="P27">0<text:span text:style-name="T292">3</text:span>-0<text:span text:style-name="T292">5</text:span>/201<text:span text:style-name="T292">9</text:span><text:tab/>CIMFAV, Valparaiso</text:p>
      <text:p text:style-name="P28">06/2019<text:tab/>Riken AIP, Tokyo</text:p>
      <text:p text:style-name="P28">07/2019<text:tab/>Columbia, NY</text:p>
      <text:p text:style-name="P29">09/2019<text:tab/>UQAM Montreal</text:p>
      <text:p text:style-name="P29">01/2020<text:tab/>PUCV Valparaiso</text:p>
      <text:p text:style-name="P29">01/2020<text:tab/>HEC Lausanne</text:p>
      <text:p text:style-name="P40">2020<text:tab/>SUTD Singapore</text:p>
      <text:p text:style-name="P40">2020<text:tab/>Yamoussoukro, Ivory Coast</text:p>
      <text:p text:style-name="P41">2020<text:tab/>Riken AIP, Osaka</text:p>
      <text:p text:style-name="P41">2020<text:tab/>Columbia department of Statistics. New York</text:p>
      <text:p text:style-name="P41">2020<text:tab/>Seoul, Corea</text:p>
      <text:p text:style-name="P31"><text:soft-page-break/></text:p>
      <text:p text:style-name="P53"><text:span text:style-name="T254">C. Academics</text:span><text:span text:style-name="T31"> </text:span></text:p>
      <text:p text:style-name="P35">Teaching</text:p>
      <text:p text:style-name="P10">1980-1981 <text:s text:c="6"/><text:tab/>Internship in highschools, Versailles</text:p>
      <text:p text:style-name="P10">1980-1986       <text:tab/>Preparation to the competition for highschool professors: Analysis, ENS St-Cloud</text:p>
      <text:p text:style-name="P10">1988-1989       <text:tab/>Direction of the program of applied mathematics: Wuhan, China</text:p>
      <text:p text:style-name="P10">1990-1992  <text:s text:c="5"/><text:tab/>PhD course M.A.S.E. University Paris 9: Stochastic Calculus</text:p>
      <text:p text:style-name="P10">1992-1993    <text:s text:c="3"/><text:tab/>PhD course, Bordeaux 1 University Functional Estimation</text:p>
      <text:p text:style-name="P10">1993                <text:tab/>Preparation to CAPES competition, University Paris 13: Probability</text:p>
      <text:p text:style-name="P12"><text:span text:style-name="T203">1993-2002      <text:tab/>Direction of undergraduate courses (mathematics applied to economy) Cergy</text:span><text:span text:style-name="T221"> </text:span><text:span text:style-name="T203">Pontoise <text:tab/>University; courses of calculus and probability</text:span></text:p>
      <text:p text:style-name="P10">1993-1996      <text:tab/>PhD course, Orsay, Dependence and mixing</text:p>
      <text:p text:style-name="P10">1994-1997      <text:tab/>Graduate course, probability at Cergy Pontoise University</text:p>
      <text:p text:style-name="P12"><text:span text:style-name="T203">2002               <text:tab/>Graduate course: Introduction to inference and tests, ENSAE, 2</text:span><text:span text:style-name="T243">nd</text:span><text:span text:style-name="T257"> </text:span><text:span text:style-name="T203">year</text:span></text:p>
      <text:p text:style-name="P12"><text:span text:style-name="T203">2002               <text:tab/>Graduate course: Using empirical processes in statistics, ENSAE, 3</text:span><text:span text:style-name="T243">rd</text:span><text:span text:style-name="T203"> year</text:span></text:p>
      <text:p text:style-name="P10">2008 <text:s text:c="9"/><text:tab/>Direction of undergraduate courses (mathematics applied to economy) Cergy; </text:p>
      <text:p text:style-name="P10"><text:tab/>Lectures in Licence Cergy</text:p>
      <text:p text:style-name="P10">2009<text:tab/>Master LSTA, Paris 6 M2, lectures on dependence on non linear times series </text:p>
      <text:p text:style-name="P10">2009-<text:tab/>Master GRFA Cergy (lectures on mathematical background of finance M2)</text:p>
      <text:p text:style-name="P10">2010-<text:tab/>Master Mathematics Cergy, course of Statistics M1<text:tab/></text:p>
      <text:p text:style-name="P8">2010<text:tab/><text:tab/>Master of Mathematics Cergy, courses for the preparation Aggregation</text:p>
      <text:p text:style-name="P8">2010-<text:tab/><text:tab/>Direction of MAM (Master of Applied Mathematics Cergy)</text:p>
      <text:p text:style-name="P8">2010-2011<text:tab/>Lectures on times series, M1, MAM Cergy</text:p>
      <text:p text:style-name="P8">2010-<text:tab/><text:tab/>Lectures on non linear times series, M2, MAM Cergy</text:p>
      <text:p text:style-name="P8">2010-<text:tab/><text:tab/>Lectures on stochastic processes, M2, MAM Cergy</text:p>
      <text:p text:style-name="P8">2011-<text:tab/><text:tab/>Mathematics for finance, M2, GRFI Cergy</text:p>
      <text:p text:style-name="P34"/>
      <text:p text:style-name="P3"><text:span text:style-name="T252">Teaching </text:span><text:span text:style-name="T249">publications</text:span><text:span text:style-name="T254"> </text:span><text:span text:style-name="T258">(in French)</text:span></text:p>
      <text:p text:style-name="P7">Corrigés de concours d'entrée aux grandes écoles scientifiques (Séries M' et P'), M. Dourakine, collectif. D.I.A., Editions Belin 1978</text:p>
      <text:p text:style-name="P7">Problèmes corrigés Baccalauréat (Série D) M. Dourakine, collectif. D.I.A., Editions Belin, 1978</text:p>
      <text:p text:style-name="P7">Analyse réelle. Préparation à l'agrégation: ENS Saint-Cloud (60 pages), 1980</text:p>
      <text:p text:style-name="P7">Théorie de l'Approximation. Préparation à l'agrégation: ENS Saint-Cloud (20 pages), 1982</text:p>
      <text:p text:style-name="P7">Calcul Stochastique élémentaire, Master. Université Paris 9, Dauphine (100 pages), 1985</text:p>
      <text:p text:style-name="P7">Estimation Fonctionnelle. Cours de troisième cycle, Université Bordeaux 2 (120 pages), 1987</text:p>
      <text:p text:style-name="P7">Cours de mathématiques. Premier cycle MASS. Université de Cergy Pontoise. (160 pages), 1994</text:p>
      <text:p text:style-name="P24">Course of mathematical analysis with Jean Claude Sifre (2002, see reference [3])</text:p>
      <text:p text:style-name="P3"><text:a xlink:type="simple" xlink:href="http://www.crest.fr/pageperso/doukhan/SE203.pdf" text:style-name="Internet_20_link" text:visited-style-name="Visited_20_Internet_20_Link"><text:span text:style-name="Internet_20_link"><text:span text:style-name="T40">Course of Statistics at ENSAE </text:span></text:span></text:a><text:span text:style-name="T79">(2002) 95 pages</text:span></text:p>
      <text:p text:style-name="P3"><text:a xlink:type="simple" xlink:href="http://www.crest.fr/pageperso/doukhan/SE328.pdf" text:style-name="Internet_20_link" text:visited-style-name="Visited_20_Internet_20_Link"><text:span text:style-name="Internet_20_link"><text:span text:style-name="T40">A course on empirical processes</text:span></text:span></text:a><text:span text:style-name="T75"> (2003) 55 pages</text:span></text:p>
      <text:p text:style-name="P3"><text:a xlink:type="simple" xlink:href="http://www.crest.fr/pageperso/doukhan/seriestemp.pdf" text:style-name="Internet_20_link" text:visited-style-name="Visited_20_Internet_20_Link"><text:span text:style-name="Internet_20_link"><text:span text:style-name="T40">A course on time series</text:span></text:span></text:a><text:span text:style-name="T75"> (2003) 62 pages</text:span></text:p>
      <text:p text:style-name="P3"><text:a xlink:type="simple" xlink:href="http://www.crest.fr/pageperso/doukhan/Statistiques2.pdf" text:style-name="Internet_20_link" text:visited-style-name="Visited_20_Internet_20_Link"><text:span text:style-name="Internet_20_link"><text:span text:style-name="T40">Estimation 2</text:span></text:span></text:a><text:span text:style-name="T76">, ENSAE</text:span><text:span text:style-name="T75"> (2006) 87 pages</text:span></text:p>
      <text:p text:style-name="P30">Real Analysis, 1rst Term of the Licence Eco-Math, 85 pages</text:p>
      <text:p text:style-name="P3"><text:span text:style-name="T76">Statistics, Cergy, M1</text:span><text:span text:style-name="T75"> (2009) 87 pages</text:span></text:p>
      <text:p text:style-name="P3"><text:span text:style-name="T76">Non linear time series, Paris 6, M2</text:span><text:span text:style-name="T75"> (2009) 120 pages</text:span></text:p>
      <text:p text:style-name="P3"><text:span text:style-name="T77">Mathematical tools for finance, Cergy, M2</text:span><text:span text:style-name="T79"> (2009) 125 pages</text:span></text:p>
      <text:p text:style-name="P16"/>
      <text:p text:style-name="P3"><text:span text:style-name="T255">D.     P</text:span><text:span text:style-name="T256">ublications</text:span></text:p>
      <text:p text:style-name="P32">Books</text:p>
      <text:p text:style-name="P71"><text:span text:style-name="T121">[B1]     <text:tab/></text:span><text:a xlink:type="simple" xlink:href="http://www.allbookstores.com/book/0387942149" text:style-name="Internet_20_link" text:visited-style-name="Visited_20_Internet_20_Link"><text:span text:style-name="Internet_20_link"><text:span text:style-name="T41">Mixing: properties and examples,</text:span></text:span></text:a><text:span text:style-name="T121"> Lecture Notes in  St</text:span><text:bookmark text:name="OLE_LINK1"/><text:span text:style-name="T121">atistics 85, Springer-Verlag (1994).</text:span></text:p>
      <text:list xml:id="list35734189488637" text:continue-list="list35732675449220" text:style-name="WW8Num4">
        <text:list-item>
          <text:list>
            <text:list-item>
              <text:list>
                <text:list-item>
                  <text:h text:style-name="P85" text:outline-level="3"><text:span text:style-name="T123">[B2]     <text:tab/></text:span><text:a xlink:type="simple" xlink:href="http://www.allbookstores.com/book/0817641688" text:style-name="Internet_20_link" text:visited-style-name="Visited_20_Internet_20_Link"><text:span text:style-name="Internet_20_link"><text:span text:style-name="T148">Theory and Applications of Long-range Dependence,</text:span></text:span></text:a><text:span text:style-name="T123"> Paul Doukhan, Georges Oppenheim and <text:tab/>Murad S. Taqqu editors (718 pages) Birkhaüser, Boston (2003). </text:span></text:h>
                </text:list-item>
                <text:list-item>
                  <text:h text:style-name="P86" text:outline-level="3">[B3]     <text:tab/>Course of Mathematical Analysis with Jean Claude Sifre in French, Editions Dunod</text:h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h text:style-name="P88" text:outline-level="3"><text:soft-page-break/><text:a xlink:type="simple" xlink:href="http://www.dunod.com/pages/ouvrages/ficheouvrage.asp?Pro_Code_GPE=44724" text:style-name="Internet_20_link" text:visited-style-name="Visited_20_Internet_20_Link"><text:span text:style-name="Internet_20_link"><text:span text:style-name="T148">« Analyse réelle et intégration »,</text:span></text:span></text:a><text:span text:style-name="T152"> (380 pages) (2001),</text:span></text:h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  <text:list-item>
                  <text:h text:style-name="P89" text:outline-level="3"><text:span text:style-name="T152"> </text:span><text:a xlink:type="simple" xlink:href="http://www.dunod.com/pages/ouvrages/ficheouvrage.asp?Pro_Code_GPE=45318" text:style-name="Internet_20_link" text:visited-style-name="Visited_20_Internet_20_Link"><text:span text:style-name="Internet_20_link"><text:span text:style-name="T148">« Calcul différentiel, intégration et probabilités »,</text:span></text:span></text:a><text:span text:style-name="T152"> (486 pages) (2002).</text:span></text:h>
                </text:list-item>
              </text:list>
            </text:list-item>
          </text:list>
        </text:list-item>
      </text:list>
      <text:p text:style-name="P71"><text:span text:style-name="T121">[B4]    <text:tab/></text:span><text:a xlink:type="simple" xlink:href="http://www.eyrolles.com/Sciences/Livre/9780387317410/livre-dependence-in-probability-and-statistics.php" text:style-name="Internet_20_link" text:visited-style-name="Visited_20_Internet_20_Link"><text:span text:style-name="Internet_20_link"><text:span text:style-name="T41">Dependence in Probability and Statistics</text:span></text:span></text:a><text:span text:style-name="T121">, Patrice Bertail, Paul Doukhan, and Philippe Soulier <text:tab/>(Editors) LNS 187, Springer, New York (500 pages) (2006).</text:span></text:p>
      <text:p text:style-name="P71"><text:span text:style-name="T121">[B5]    <text:tab/></text:span><text:a xlink:type="simple" xlink:href="http://www.springer.com/west/home/statistics?SGWID=4-10128-22-173717917-0" text:style-name="Internet_20_link" text:visited-style-name="Visited_20_Internet_20_Link"><text:span text:style-name="Internet_20_link"><text:span text:style-name="T41">Weak dependence: models, theory and applications</text:span></text:span></text:a><text:span text:style-name="T121"> (350 pages), Lecture Notes 190 in Statistics, <text:tab/>Springer-Verlag, with  G. Lang, C. Prieur, S. Louhichi, J. Dedecker, J. R. Leon (2007).</text:span></text:p>
      <text:p text:style-name="P71"><text:span text:style-name="T121">[B6]  <text:tab/></text:span><text:span text:style-name="Internet_20_link"><text:span text:style-name="T138">Dependence in Statistics and Econometry</text:span></text:span><text:span text:style-name="T121">, Gabriel Lang, Paul Doukhan, Donatas Surgailis and <text:s text:c="5"/><text:tab/>Gilles Teyssière (Editors). LNS 200, Springer New York (2010).</text:span></text:p>
      <text:list xml:id="list35734756740009" text:continue-numbering="true" text:style-name="WW8Num4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h text:style-name="P87" text:outline-level="3"><text:span text:style-name="T122">[B7]<text:tab/></text:span><text:span text:style-name="T259">Modeling nonlinear time series. 276 pages. Lecture notes at IMPA (2015).</text:span></text:h>
                        </text:list-item>
                        <text:list-item>
                          <text:h text:style-name="P87" text:outline-level="3"><text:span text:style-name="T122">[B8]<text:tab/></text:span><text:span text:style-name="T172">Stochastic Models for Time Serie</text:span><text:span text:style-name="T259">s. 330 pages. Springer, </text:span><text:span text:style-name="T260">Mathematics and Applications 80</text:span><text:span text:style-name="T259"> (201</text:span><text:span text:style-name="T260">8</text:span><text:span text:style-name="T259">).</text:span></text:h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  <text:list-item>
          <text:p text:style-name="P114"/>
        </text:list-item>
      </text:list>
      <text:p text:style-name="P42">Papers</text:p>
      <text:p text:style-name="P43"><text:span text:style-name="T94">[1]     <text:tab/>with M. Ghindes. </text:span><text:span text:style-name="T152">Etude du processus X</text:span><text:span text:style-name="T173">n+1</text:span><text:span text:style-name="T152">= f(X</text:span><text:span text:style-name="T173">n</text:span><text:span text:style-name="T152">) + </text:span><text:span text:style-name="T174">ξ</text:span><text:span text:style-name="T173">n+1</text:span><text:span text:style-name="T152">. CRAS Série A, </text:span><text:span text:style-name="T159">290</text:span><text:span text:style-name="T152">-19, 921-923 (1980).</text:span></text:p>
      <text:p text:style-name="P43"><text:span text:style-name="T152">[2]     <text:tab/>with M. Ghindes. Estimations dans le processus X</text:span><text:span text:style-name="T173">n+1</text:span><text:span text:style-name="T152">= f(X</text:span><text:span text:style-name="T173">n</text:span><text:span text:style-name="T152">) + </text:span><text:span text:style-name="T174">ξ</text:span><text:span text:style-name="T173">n+1</text:span><text:span text:style-name="T152">. CRAS Série A, </text:span><text:span text:style-name="T159">291</text:span><text:span text:style-name="T152">-1, 61-64 <text:tab/>(1980).</text:span></text:p>
      <text:p text:style-name="P44"><text:span text:style-name="T152">[3]     <text:tab/>with M. Ghindes. Estimation of the transition probability of a Doeblin-recurrent Markov chain. <text:tab/></text:span><text:span text:style-name="T94">Study of the case of the general autoregressive process of order 1. </text:span><text:span text:style-name="T123">Stochastic Process</text:span><text:span text:style-name="T124">es and their <text:tab/></text:span><text:span text:style-name="T123">Appl</text:span><text:span text:style-name="T124">ications</text:span><text:span text:style-name="T123"> </text:span><text:span text:style-name="T141">15</text:span><text:span text:style-name="T123">-3, 271-293 (1983).</text:span></text:p>
      <text:list xml:id="list35734669431306" text:continue-numbering="true" text:style-name="WW8Num4">
        <text:list-item>
          <text:list>
            <text:list-item>
              <text:list>
                <text:list-item>
                  <text:h text:style-name="P90" text:outline-level="3"><text:span text:style-name="T126">[4]  </text:span><text:span text:style-name="T95">  </text:span><text:span text:style-name="T126"> <text:tab/></text:span><text:a xlink:type="simple" xlink:href="http://www.crest.fr/pageperso/doukhan/simulations.pdf" text:style-name="Internet_20_link" text:visited-style-name="Visited_20_Internet_20_Link"><text:span text:style-name="Internet_20_link"><text:span text:style-name="T148">Simulations in the general first order autoregressive process</text:span></text:span></text:a><text:span text:style-name="T126">. Specifying statistical models, Louvain <text:tab/>1982, L</text:span><text:span text:style-name="T135">ecture </text:span><text:span text:style-name="T126">N</text:span><text:span text:style-name="T135">otes in </text:span><text:span text:style-name="T126">S</text:span><text:span text:style-name="T135">tatistics</text:span><text:span text:style-name="T126"> </text:span><text:span text:style-name="T142">16</text:span><text:span text:style-name="T126">, Springer, 50-68, (1983).</text:span></text:h>
                </text:list-item>
              </text:list>
            </text:list-item>
          </text:list>
        </text:list-item>
      </text:list>
      <text:p text:style-name="P69"><text:a xlink:type="simple" xlink:href="https://webmail.math.cnrs.fr/cgi-bin/nph-revues.cgi/010110A/http/ams.u-strasbg.fr/mathscinet/pdf/765429.pdf?extend=1&amp;pg1=INDI&amp;s1=59445&amp;vfpref=html&amp;r=64" text:style-name="Internet_20_link" text:visited-style-name="Visited_20_Internet_20_Link"><text:span text:style-name="Internet_20_link"><text:span text:style-name="T148">[5]     <text:tab/>with F. Portal.</text:span></text:span></text:a><text:span text:style-name="T150"> </text:span><text:span text:style-name="T92">Moments of mixing random variables. CRAS Sér</text:span><text:span text:style-name="T93">ie</text:span><text:span text:style-name="T92"> </text:span><text:span text:style-name="T150">I </text:span><text:span text:style-name="T158">297</text:span><text:span text:style-name="T150">-2, 129-132 (1983).</text:span></text:p>
      <text:list xml:id="list35734071920331" text:continue-numbering="true" text:style-name="WW8Num4">
        <text:list-item>
          <text:list>
            <text:list-item>
              <text:list>
                <text:list-item>
                  <text:h text:style-name="P95" text:outline-level="3"><text:span text:style-name="T153">[6]     <text:tab/>with G. Collomb. </text:span><text:span text:style-name="T95">Non-parametric estimation of auto-regression function of stationary </text:span><text:span text:style-name="T175">φ</text:span><text:span text:style-name="T95">-mixing pro-<text:tab/>cess</text:span><text:span text:style-name="T104">es</text:span><text:span text:style-name="T95">: quadratic risks of a kernel estimate. CRAS Série 1, </text:span><text:span text:style-name="T88">296</text:span><text:span text:style-name="T95">-20, 859-863 (1983).</text:span></text:h>
                </text:list-item>
                <text:list-item>
                  <text:h text:style-name="P90" text:outline-level="3"><text:span text:style-name="T126">[7]   </text:span><text:span text:style-name="T95">  <text:tab/></text:span><text:span text:style-name="T126">with F. Portal, J.R. Leon. </text:span><text:a xlink:type="simple" xlink:href="http://www.crest.fr/pageperso/doukhan/cras84.pdf" text:style-name="Internet_20_link" text:visited-style-name="Visited_20_Internet_20_Link"><text:span text:style-name="Internet_20_link"><text:span text:style-name="T148">Vitesse de convergence dans le théorème central limite pour des variables <text:tab/>aléatoires mélangeantes à valeurs dans un espace de Hilbert</text:span></text:span></text:a><text:span text:style-name="T153">. CRAS Série 1 </text:span><text:span text:style-name="T160">291</text:span><text:span text:style-name="T153">-38, 305-308 (1984).</text:span></text:h>
                </text:list-item>
                <text:list-item>
                  <text:h text:style-name="P96" text:outline-level="3"><text:span text:style-name="T126">[8]  </text:span><text:span text:style-name="T95">  </text:span><text:span text:style-name="T126"> <text:tab/>with F. Portal, J. R. Leon. </text:span><text:a xlink:type="simple" xlink:href="http://www.crest.fr/pageperso/doukhan/pms85.pdf" text:style-name="Internet_20_link" text:visited-style-name="Visited_20_Internet_20_Link"><text:span text:style-name="Internet_20_link"><text:span text:style-name="T148">Calcul de la vitesse de convergence dans le théorème central limite vis à <text:tab/><text:tab/>vis des distances de Dudley, Lévy et Prokhorov</text:span></text:span></text:a><text:span text:style-name="T153">. Probab</text:span><text:span text:style-name="T155">ility and</text:span><text:span text:style-name="T153"> Math</text:span><text:span text:style-name="T155">ematical</text:span><text:span text:style-name="T153"> Stat</text:span><text:span text:style-name="T155">istics</text:span><text:span text:style-name="T153"> </text:span><text:span text:style-name="T160">6</text:span><text:span text:style-name="T153">.1, 19-27 <text:tab/><text:tab/>(1985).</text:span></text:h>
                </text:list-item>
                <text:list-item>
                  <text:h text:style-name="P90" text:outline-level="3"><text:span text:style-name="T153">[9]     <text:tab/>Hermite functions and statistics of mixing processes. Bruxelles 1985. Review of C.E.R.O., Bruxelles <text:tab/></text:span><text:span text:style-name="T160">28</text:span><text:span text:style-name="T153">:1-3, 99-115 (1986).</text:span></text:h>
                </text:list-item>
                <text:list-item>
                  <text:h text:style-name="P90" text:outline-level="3"><text:span text:style-name="T126">[10]</text:span><text:span text:style-name="T95">  </text:span><text:span text:style-name="T126"> <text:tab/>with F. Portal, J. R. Leon. </text:span><text:span text:style-name="T153">A measure of the quadratic deviation of nonparametric estimators. An-<text:tab/>n</text:span><text:span text:style-name="T155">ales</text:span><text:span text:style-name="T153"> Inst</text:span><text:span text:style-name="T155">itut</text:span><text:span text:style-name="T153"> H. Poincaré </text:span><text:span text:style-name="T155">Series B</text:span><text:span text:style-name="T153">. 22-1, 37-66 (1986).</text:span></text:h>
                  <text:list>
                    <text:list-item>
                      <text:h text:style-name="P97" text:outline-level="3"><text:span text:style-name="T153">[11]   <text:tab/>with J. R. Leon. </text:span><text:a xlink:type="simple" xlink:href="http://www.crest.fr/pageperso/doukhan/LNM86.pdf" text:style-name="Internet_20_link" text:visited-style-name="Visited_20_Internet_20_Link"><text:span text:style-name="Internet_20_link"><text:span text:style-name="T148">Invariance principles for the empirical measure of a mixing sequence and for the <text:tab/>local time of a Markov process</text:span></text:span></text:a><text:span text:style-name="T126">. Geometrical and statistical aspects of probability in Banach spaces, <text:tab/>Strasbourg 1985; LNM.</text:span><text:span text:style-name="T142">1993</text:span><text:span text:style-name="T126">, 4-21, Springer (1986).</text:span></text:h>
                    </text:list-item>
                  </text:list>
                </text:list-item>
              </text:list>
            </text:list-item>
          </text:list>
        </text:list-item>
      </text:list>
      <text:p text:style-name="P66">[12]   <text:tab/>with F. Portal. Principe d'invariance faible pour la fonction de répartition empirique dans un cadre <text:tab/>multidimensionnel et mélangeant. Probab<text:span text:style-name="T297">ility and</text:span> Math<text:span text:style-name="T297">ematical</text:span> Stat<text:span text:style-name="T297">istics</text:span> 8.2, 117-132 (1987).</text:p>
      <text:p text:style-name="P70"><text:a xlink:type="simple" xlink:href="https://webmail.math.cnrs.fr/cgi-bin/nph-revues.cgi/010110A/http/ams.u-strasbg.fr/mathscinet/pdf/1122439.pdf?extend=1&amp;pg1=INDI&amp;s1=59445&amp;vfpref=html&amp;r=56" text:style-name="Internet_20_link" text:visited-style-name="Visited_20_Internet_20_Link"><text:span text:style-name="Internet_20_link"><text:span text:style-name="T148">[</text:span></text:span></text:a><text:span text:style-name="T152">13]   <text:tab/>with A. Bulinskii. </text:span><text:a xlink:type="simple" xlink:href="http://www.crest.fr/pageperso/doukhan/cras87.pdf" text:style-name="Internet_20_link" text:visited-style-name="Visited_20_Internet_20_Link"><text:span text:style-name="Internet_20_link"><text:span text:style-name="T148">Inégalités de mélange fort utilisant des normes d'Orlicz</text:span></text:span></text:a><text:span text:style-name="T152">. CRAS Série 1 </text:span><text:span text:style-name="T159">305</text:span><text:span text:style-name="T152">-19, <text:tab/>827-830 (1987).</text:span></text:p>
      <text:p text:style-name="P70"><text:span text:style-name="T94">[14]  </text:span><text:span text:style-name="T123"> <text:tab/></text:span><text:span text:style-name="T94">with F. Portal, J. R. Leon. </text:span><text:span text:style-name="T152">Principe d'invariance faible pour la mesure empirique d'une suite de <text:tab/>variables aléatoires dépendantes. </text:span><text:span text:style-name="T123">Probab</text:span><text:span text:style-name="T124">ility</text:span><text:span text:style-name="T123"> Th</text:span><text:span text:style-name="T124">eory and</text:span><text:span text:style-name="T123"> Rel</text:span><text:span text:style-name="T124">ated</text:span><text:span text:style-name="T123"> Fields </text:span><text:span text:style-name="T141">76</text:span><text:span text:style-name="T123">-1, 51-70 (1987).</text:span></text:p>
      <text:list xml:id="list35734181602598" text:continue-numbering="true" text:style-name="WW8Num4">
        <text:list-item>
          <text:list>
            <text:list-item>
              <text:list>
                <text:list-item>
                  <text:h text:style-name="P90" text:outline-level="3"><text:span text:style-name="T126">[15] </text:span><text:span text:style-name="T95">  <text:tab/></text:span><text:a xlink:type="simple" xlink:href="http://www.crest.fr/pageperso/doukhan/acv98.pdf" text:style-name="Internet_20_link" text:visited-style-name="Visited_20_Internet_20_Link"><text:span text:style-name="Internet_20_link"><text:span text:style-name="T148">Non parametric estimation of a regression function in a mixing framework.</text:span></text:span></text:a><text:span text:style-name="T126"> Caracas, Acta Cient</text:span><text:span text:style-name="T133">ifica</text:span><text:span text:style-name="T126"> <text:tab/>Venez</text:span><text:span text:style-name="T133">olana</text:span><text:span text:style-name="T126"> </text:span><text:span text:style-name="T142">38</text:span><text:span text:style-name="T126">, 5-6, 585-590 (1987).</text:span></text:h>
                </text:list-item>
                <text:list-item>
                  <text:h text:style-name="P97" text:outline-level="3"><text:span text:style-name="T126">[16]</text:span><text:span text:style-name="T95">  </text:span><text:span text:style-name="T126"> <text:tab/>with J. R. Leon, J. L. Nicolle. </text:span><text:a xlink:type="simple" xlink:href="http://www.crest.fr/pageperso/doukhan/RTintevep88.pdf" text:style-name="Internet_20_link" text:visited-style-name="Visited_20_Internet_20_Link"><text:span text:style-name="Internet_20_link"><text:span text:style-name="T148">Metodologia para evaluar la sismicidad cuando la base de datos es <text:tab/>incompleta</text:span></text:span></text:a><text:span text:style-name="T153">. Rev</text:span><text:span text:style-name="T156">ista</text:span><text:span text:style-name="T153"> Tec</text:span><text:span text:style-name="T156">nica</text:span><text:span text:style-name="T153"> INTEVEP</text:span><text:span text:style-name="T160"> 8</text:span><text:span text:style-name="T153">.1, 13-22 (1988).</text:span></text:h>
                </text:list-item>
                <text:list-item>
                  <text:h text:style-name="P90" text:outline-level="3"><text:span text:style-name="T153">[17]   <text:tab/></text:span><text:a xlink:type="simple" xlink:href="http://www.crest.fr/pageperso/doukhan/cras88.pdf" text:style-name="Internet_20_link" text:visited-style-name="Visited_20_Internet_20_Link"><text:span text:style-name="Internet_20_link"><text:span text:style-name="T148">Formes de Toëplitz associées à une analyse multi-échelle</text:span></text:span></text:a><text:span text:style-name="T153">. CRAS Série 1 </text:span><text:span text:style-name="T160">306</text:span><text:span text:style-name="T153">-5, 663-666 (1988).</text:span></text:h>
                </text:list-item>
                <text:list-item>
                  <text:h text:style-name="P90" text:outline-level="3"><text:span text:style-name="T153">[18]   <text:tab/>with A. Bulinskii. </text:span><text:span text:style-name="Internet_20_link"><text:span text:style-name="T148">Vitesse dans le théorème de limite centrale pour des champs mélangeants <text:tab/>satisfaisant des hypothèses de moments faibles</text:span></text:span><text:span text:style-name="T153">. CRAS Série 1 </text:span><text:span text:style-name="T160">311</text:span><text:span text:style-name="T153">-12, 801-805 (1990).</text:span></text:h>
                </text:list-item>
                <text:list-item>
                  <text:h text:style-name="P97" text:outline-level="3"><text:soft-page-break/><text:span text:style-name="T95">[19]   <text:tab/>with J. R. Leon. </text:span><text:span text:style-name="T126">Cumulants</text:span><text:span text:style-name="T95"> </text:span><text:span text:style-name="T126">for mixing sequences and applications to empirical spectral density. <text:tab/>Probab</text:span><text:span text:style-name="T134">ility and</text:span><text:span text:style-name="T126"> Math</text:span><text:span text:style-name="T134">ematical</text:span><text:span text:style-name="T126"> Stat</text:span><text:span text:style-name="T134">istics</text:span><text:span text:style-name="T126"> </text:span><text:span text:style-name="T142">10,</text:span><text:span text:style-name="T126"> 1, 11-26 (1989).</text:span></text:h>
                </text:list-item>
                <text:list-item>
                  <text:h text:style-name="P97" text:outline-level="3"><text:span text:style-name="T153">[20]   <text:tab/>with J. R. Leon.</text:span><text:span text:style-name="T151"> Quadratic deviation of projection density estimates. </text:span><text:a xlink:type="simple" xlink:href="https://webmail.math.cnrs.fr/cgi-bin/nph-revues.cgi/010110A/http/ams.u-strasbg.fr/mathscinet/search/journaldoc.html?cn=C_R_Acad_Sci_Paris_Ser_I_Math" text:style-name="Internet_20_link" text:visited-style-name="Visited_20_Internet_20_Link"><text:span text:style-name="Internet_20_link"><text:span text:style-name="T148">CRAS Série I Math </text:span></text:span></text:a><text:a xlink:type="simple" xlink:href="https://webmail.math.cnrs.fr/cgi-bin/nph-revues.cgi/010110A/http/ams.u-strasbg.fr/mathscinet/search/journaldoc.html?cn=C_R_Acad_Sci_Paris_Ser_I_Math" text:style-name="Internet_20_link" text:visited-style-name="Visited_20_Internet_20_Link"><text:span text:style-name="Internet_20_link"><text:span text:style-name="T149">310</text:span></text:span></text:a><text:a xlink:type="simple" xlink:href="https://webmail.math.cnrs.fr/cgi-bin/nph-revues.cgi/010110A/http/ams.u-strasbg.fr/mathscinet/search/journaldoc.html?cn=C_R_Acad_Sci_Paris_Ser_I_Math" text:style-name="Internet_20_link" text:visited-style-name="Visited_20_Internet_20_Link"><text:span text:style-name="Internet_20_link"><text:span text:style-name="T148">-6,.</text:span></text:span></text:a><text:span text:style-name="T151"> </text:span><text:a xlink:type="simple" xlink:href="https://webmail.math.cnrs.fr/cgi-bin/nph-revues.cgi/010110A/http/ams.u-strasbg.fr/mathscinet/search/publications.html?pg1=ISSI&amp;s1=81511" text:style-name="Internet_20_link" text:visited-style-name="Visited_20_Internet_20_Link"><text:span text:style-name="Internet_20_link"><text:span text:style-name="T148">310,</text:span></text:span></text:a><text:span text:style-name="T151"> <text:tab/>425-430</text:span><text:a xlink:type="simple" xlink:href="https://webmail.math.cnrs.fr/cgi-bin/nph-revues.cgi/010110A/http/ams.u-strasbg.fr/mathscinet/search/mscdoc.html?code=62G07" text:style-name="Internet_20_link" text:visited-style-name="Visited_20_Internet_20_Link"><text:span text:style-name="Internet_20_link"><text:span text:style-name="T148"> (1990).</text:span></text:span></text:a></text:h>
                </text:list-item>
                <text:list-item>
                  <text:h text:style-name="P90" text:outline-level="3"><text:span text:style-name="T126">[21]</text:span><text:span text:style-name="T95">  </text:span><text:span text:style-name="T126"> <text:tab/></text:span><text:a xlink:type="simple" xlink:href="http://www.crest.fr/pageperso/doukhan/orsay91.pdf" text:style-name="Internet_20_link" text:visited-style-name="Visited_20_Internet_20_Link"><text:span text:style-name="Internet_20_link"><text:span text:style-name="T148">Consistency of δ-estimates for a regression or a density in a dependent framework</text:span></text:span></text:a><text:span text:style-name="T126"> in Séminaire de <text:tab/>Statistiques d'Orsay 1989-1990: Estimation Fonctionnelle. Preprint Orsay</text:span><text:span text:style-name="T142"> 91-55</text:span><text:span text:style-name="T126">, 121-141 (1991).</text:span></text:h>
                </text:list-item>
                <text:list-item>
                  <text:h text:style-name="P90" text:outline-level="3"><text:span text:style-name="T126">[22] </text:span><text:span text:style-name="T95">  <text:tab/></text:span><text:span text:style-name="T126">with E. Gassiat. Quadratic deviation of penalized mean square regression estimates. J</text:span><text:span text:style-name="T134">ournal of</text:span><text:span text:style-name="T126"> Mul-<text:tab/></text:span><text:span text:style-name="T134">tivariate</text:span><text:span text:style-name="T126"> Anal</text:span><text:span text:style-name="T134">ysis</text:span><text:span text:style-name="T144"> </text:span><text:span text:style-name="T142">41</text:span><text:span text:style-name="T126">-1, 89-101 (1992).</text:span></text:h>
                </text:list-item>
              </text:list>
            </text:list-item>
          </text:list>
        </text:list-item>
      </text:list>
      <text:p text:style-name="P70"><text:a xlink:type="simple" xlink:href="https://webmail.math.cnrs.fr/cgi-bin/nph-revues.cgi/010110A/http/ams.u-strasbg.fr/mathscinet/pdf/1156683.pdf?extend=1&amp;pg1=INDI&amp;s1=59445&amp;vfpref=html&amp;r=49" text:style-name="Internet_20_link" text:visited-style-name="Visited_20_Internet_20_Link"><text:span text:style-name="Internet_20_link"><text:span text:style-name="T148">[23]   <text:tab/>with J. R. Leon.</text:span></text:span></text:a><text:span text:style-name="T120"> Spectral estimation for strongly dependent stationary Gaussian processes. CRAS <text:tab/>Série </text:span><text:span text:style-name="T150">I </text:span><text:span text:style-name="T158">313</text:span><text:span text:style-name="T150">-8</text:span><text:a xlink:type="simple" xlink:href="https://webmail.math.cnrs.fr/cgi-bin/nph-revues.cgi/010110A/http/ams.u-strasbg.fr/mathscinet/search/publications.html?pg1=ISSI&amp;s1=111969" text:style-name="Internet_20_link" text:visited-style-name="Visited_20_Internet_20_Link"><text:span text:style-name="Internet_20_link"><text:span text:style-name="T148">,</text:span></text:span></text:a><text:span text:style-name="T150"> 523-526 (1991).</text:span></text:p>
      <text:list xml:id="list35734564610052" text:continue-numbering="true" text:style-name="WW8Num4">
        <text:list-item>
          <text:list>
            <text:list-item>
              <text:list>
                <text:list-item>
                  <text:h text:style-name="P97" text:outline-level="3"><text:span text:style-name="T153">[24]   <text:tab/>with X. Guyon. </text:span><text:a xlink:type="simple" xlink:href="http://www.crest.fr/pageperso/doukhan/cras91.pdf" text:style-name="Internet_20_link" text:visited-style-name="Visited_20_Internet_20_Link"><text:span text:style-name="Internet_20_link"><text:span text:style-name="T148">Mélange pour des processus linéaires spatiaux</text:span></text:span></text:a><text:span text:style-name="T153">. CRAS Série 1 </text:span><text:span text:style-name="T160">313</text:span><text:span text:style-name="T153">-7, 465-470 <text:tab/>(1991).</text:span></text:h>
                </text:list-item>
                <text:list-item>
                  <text:h text:style-name="P90" text:outline-level="3"><text:span text:style-name="T126">[25] </text:span><text:span text:style-name="T95">  <text:tab/></text:span><text:span text:style-name="T126">with J. R. Leon. </text:span><text:a xlink:type="simple" xlink:href="http://www.crest.fr/pageperso/doukhan/rebrape93.pdf" text:style-name="Internet_20_link" text:visited-style-name="Visited_20_Internet_20_Link"><text:span text:style-name="Internet_20_link"><text:span text:style-name="T148">Quadratic deviation of projection density estimates</text:span></text:span></text:a><text:span text:style-name="T126">. </text:span><text:span text:style-name="T131">Revista brasileira de proba-<text:tab/>bilidade e estatística : REBRAPE</text:span><text:span text:style-name="T142"> 7</text:span><text:span text:style-name="T126">-1, 37-63 (1993).</text:span></text:h>
                </text:list-item>
              </text:list>
            </text:list-item>
          </text:list>
        </text:list-item>
      </text:list>
      <text:p text:style-name="P70"><text:a xlink:type="simple" xlink:href="https://webmail.math.cnrs.fr/cgi-bin/nph-revues.cgi/010110A/http/ams.u-strasbg.fr/mathscinet/search/publications.html?pg1=IID&amp;s1=59445" text:style-name="Internet_20_link" text:visited-style-name="Visited_20_Internet_20_Link"><text:span text:style-name="Internet_20_link"><text:span text:style-name="T148">[26]   <text:tab/>with P. Ango Nze.</text:span></text:span></text:a><text:span text:style-name="T150"> Functional estimation for mixing time series. </text:span><text:span text:style-name="T152">CRAS Série 1 </text:span><text:span text:style-name="T159">317</text:span><text:span text:style-name="T152">-4,</text:span><text:span text:style-name="T150"> 405-408 <text:tab/>(1993). </text:span></text:p>
      <text:p text:style-name="P69"><text:span text:style-name="T152">[27]   <text:tab/>with F. Gamboa. </text:span><text:span text:style-name="T150">Vitesses de superrésolution en distance de Prokhorov. CRAS Série 1 </text:span><text:span text:style-name="T158">318</text:span><text:span text:style-name="T150">-12</text:span><text:a xlink:type="simple" xlink:href="https://webmail.math.cnrs.fr/cgi-bin/nph-revues.cgi/010110A/http/ams.u-strasbg.fr/mathscinet/search/publications.html?pg1=ISSI&amp;s1=133547" text:style-name="Internet_20_link" text:visited-style-name="Visited_20_Internet_20_Link"><text:span text:style-name="Internet_20_link"><text:span text:style-name="T148">,</text:span></text:span></text:a><text:span text:style-name="T150"> 1143-<text:tab/>1148 (1994).</text:span><text:a xlink:type="simple" xlink:href="https://webmail.math.cnrs.fr/cgi-bin/nph-revues.cgi/010110A/http/ams.u-strasbg.fr/mathscinet/pdf/1282360.pdf?extend=1&amp;pg1=INDI&amp;s1=59445&amp;vfpref=html&amp;r=44" text:style-name="Internet_20_link" text:visited-style-name="Visited_20_Internet_20_Link"><text:span text:style-name="Internet_20_link"><text:span text:style-name="T148"> </text:span></text:span></text:a></text:p>
      <text:list xml:id="list35734284876775" text:continue-numbering="true" text:style-name="WW8Num4">
        <text:list-item>
          <text:list>
            <text:list-item>
              <text:list>
                <text:list-item>
                  <text:h text:style-name="P90" text:outline-level="3"><text:span text:style-name="T126">[28] </text:span><text:span text:style-name="T95">  <text:tab/></text:span><text:span text:style-name="T126">with P. Massart, E. Rio. </text:span><text:a xlink:type="simple" xlink:href="http://www.crest.fr/pageperso/doukhan/AIHP94.pdf" text:style-name="Internet_20_link" text:visited-style-name="Visited_20_Internet_20_Link"><text:span text:style-name="Internet_20_link"><text:span text:style-name="T148">The functional central limit theorem for weakly dependent processes</text:span></text:span></text:a><text:span text:style-name="T126">. An-<text:tab/>n</text:span><text:span text:style-name="T132">ales </text:span><text:span text:style-name="T126">Ins</text:span><text:span text:style-name="T132">titut</text:span><text:span text:style-name="T126"> H</text:span><text:span text:style-name="T132">enri</text:span><text:span text:style-name="T126"> Poincaré </text:span><text:span text:style-name="T132">Series B</text:span><text:span text:style-name="T126"> </text:span><text:span text:style-name="T142">30</text:span><text:span text:style-name="T126">-1, 63-82 (1994).</text:span></text:h>
                </text:list-item>
                <text:list-item>
                  <text:h text:style-name="P90" text:outline-level="3"><text:span text:style-name="T126">[29]</text:span><text:span text:style-name="T95">  </text:span><text:span text:style-name="T126"> <text:tab/>with A. Tsybakov. </text:span><text:a xlink:type="simple" xlink:href="http://www.crest.fr/pageperso/doukhan/pti94.pdf" text:style-name="Internet_20_link" text:visited-style-name="Visited_20_Internet_20_Link"><text:span text:style-name="Internet_20_link"><text:span text:style-name="T148">Estimation in non parametric A.R.X. models</text:span></text:span></text:a><text:span text:style-name="T95">  </text:span><text:span text:style-name="T126">in Russian: Problemy Peredachi <text:tab/>Informatsii, 24-34, 1993-</text:span><text:span text:style-name="T95"> </text:span><text:span text:style-name="T126">Problems of Trans</text:span><text:span text:style-name="T132">mission</text:span><text:span text:style-name="T126"> of Inform</text:span><text:span text:style-name="T132">ation</text:span><text:span text:style-name="T126"> </text:span><text:span text:style-name="T142">29</text:span><text:span text:style-name="T126">-4, 318-327 (1994).</text:span></text:h>
                </text:list-item>
                <text:list-item>
                  <text:h text:style-name="P90" text:outline-level="3"><text:span text:style-name="T126">[30] </text:span><text:span text:style-name="T95">  <text:tab/></text:span><text:span text:style-name="T126">with P. Massart, E. Rio. </text:span><text:a xlink:type="simple" xlink:href="http://www.crest.fr/pageperso/doukhan/AIHP95.pdf" text:style-name="Internet_20_link" text:visited-style-name="Visited_20_Internet_20_Link"><text:span text:style-name="Internet_20_link"><text:span text:style-name="T148">Invariance principle for the empirical measure of a weakly dependent <text:tab/>process</text:span></text:span></text:a><text:span text:style-name="T126">. Ann</text:span><text:span text:style-name="T132">ales</text:span><text:span text:style-name="T126"> Inst</text:span><text:span text:style-name="T127">itut </text:span><text:span text:style-name="T126">H</text:span><text:span text:style-name="T132">enri </text:span><text:span text:style-name="T126">Poincaré </text:span><text:span text:style-name="T132">Series B</text:span><text:span text:style-name="T126"> </text:span><text:span text:style-name="T142">31</text:span><text:span text:style-name="T126">-2, 393-427 (1995).</text:span></text:h>
                </text:list-item>
                <text:list-item>
                  <text:h text:style-name="P97" text:outline-level="3"><text:span text:style-name="T126">[31] </text:span><text:span text:style-name="T95">  <text:tab/></text:span><text:span text:style-name="T126">with P. Ango Nze. Non parametric Minimax estimation in a weakly dependent framework I: <text:tab/>Quadratic properties. Math</text:span><text:span text:style-name="T134">ematical</text:span><text:span text:style-name="T126"> Methods </text:span><text:span text:style-name="T134">of</text:span><text:span text:style-name="T126"> Statis</text:span><text:span text:style-name="T134">tics</text:span><text:span text:style-name="T126"> </text:span><text:span text:style-name="T142">5</text:span><text:span text:style-name="T126">-4, 404-423 (1996).</text:span></text:h>
                </text:list-item>
                <text:list-item>
                  <text:h text:style-name="P90" text:outline-level="3"><text:span text:style-name="T126">[32] </text:span><text:span text:style-name="T95">  <text:tab/></text:span><text:span text:style-name="T126">with J. R. Leon and P. Soulier. </text:span><text:a xlink:type="simple" xlink:href="http://www.crest.fr/pageperso/doukhan/rebrape96.pdf" text:style-name="Internet_20_link" text:visited-style-name="Visited_20_Internet_20_Link"><text:span text:style-name="Internet_20_link"><text:span text:style-name="T148">Empirical periodogramm of a long range dependent stationary <text:tab/>Gaussian random fields</text:span></text:span></text:a><text:span text:style-name="T126">. Revista brasileira de probabilidade e estatística : REBRAPE </text:span><text:span text:style-name="T142">10</text:span><text:span text:style-name="T126">-2, 205-223 <text:tab/>(1996). </text:span></text:h>
                </text:list-item>
                <text:list-item>
                  <text:h text:style-name="P90" text:outline-level="3"><text:span text:style-name="T126">[33] </text:span><text:span text:style-name="T95">  <text:tab/></text:span><text:span text:style-name="T126">with F. Gamboa. Prohorov rates in super-resolution. Canad. J. of Math. </text:span><text:span text:style-name="T142">48</text:span><text:span text:style-name="T126">-2, 316-329, (1996).</text:span></text:h>
                </text:list-item>
                <text:list-item>
                  <text:h text:style-name="P90" text:outline-level="3"><text:span text:style-name="T126">[34] </text:span><text:span text:style-name="T95">  <text:tab/></text:span><text:span text:style-name="T126">with J. Leon. Asymptotics for the local time of a Gaussian random field. Acta Math</text:span><text:span text:style-name="T132">ematica</text:span><text:span text:style-name="T126"> Hun-<text:tab/>g</text:span><text:span text:style-name="T132">arica</text:span><text:span text:style-name="T126"> </text:span><text:span text:style-name="T142">70</text:span><text:span text:style-name="T126">-4, 329-351 (1996).</text:span></text:h>
                </text:list-item>
                <text:list-item>
                  <text:h text:style-name="P97" text:outline-level="3"><text:span text:style-name="T126">[35] </text:span><text:span text:style-name="T95">  <text:tab/></text:span><text:span text:style-name="T126">with P. Ango Nze. <text:s/>Functional estimation for time series: uniform convergence properties. J</text:span><text:span text:style-name="T132">ournal of</text:span><text:span text:style-name="T126"> <text:tab/>Statist</text:span><text:span text:style-name="T132">ical</text:span><text:span text:style-name="T126"> Plann</text:span><text:span text:style-name="T132">ing and</text:span><text:span text:style-name="T126"> Inference </text:span><text:span text:style-name="T142">68</text:span><text:span text:style-name="T126">-1, 5-29 (1998).</text:span></text:h>
                </text:list-item>
                <text:list-item>
                  <text:h text:style-name="P97" text:outline-level="3"><text:span text:style-name="T126">[36] </text:span><text:span text:style-name="T95">  <text:tab/></text:span><text:span text:style-name="T126">An overview on weak dependence conditions of stationary sequences. Acta Cient</text:span><text:span text:style-name="T131">ifica</text:span><text:span text:style-name="T126"> Venez</text:span><text:span text:style-name="T131">olana</text:span><text:span text:style-name="T126"> <text:tab/></text:span><text:span text:style-name="T142">49</text:span><text:span text:style-name="T126">-2, 78-93 (1998).</text:span></text:h>
                </text:list-item>
                <text:list-item>
                  <text:h text:style-name="P93" text:outline-level="3"><text:span text:style-name="T126">[37] </text:span><text:span text:style-name="T95">  <text:tab/></text:span><text:span text:style-name="T126">with D. Surgailis. </text:span><text:a xlink:type="simple" xlink:href="http://www.crest.fr/pageperso/doukhan/cras98.pdf" text:style-name="Internet_20_link" text:visited-style-name="Visited_20_Internet_20_Link"><text:span text:style-name="Internet_20_link"><text:span text:style-name="T148">Functional Central Limit Theorem for the empirical process of a short memory <text:tab/>li-<text:tab/><text:tab/>near process</text:span></text:span></text:a><text:span text:style-name="T126">. </text:span><text:span text:style-name="T153">CRAS Série 1 326-1, 87-92 (1998).</text:span></text:h>
                </text:list-item>
                <text:list-item>
                  <text:h text:style-name="P90" text:outline-level="3"><text:span text:style-name="T126">[38] </text:span><text:span text:style-name="T95">  <text:tab/></text:span><text:span text:style-name="T126">with S. Louhichi. A new weak dependence condition and applications to moment inequalities. <text:tab/>Stochastic Process</text:span><text:span text:style-name="T131">es and their</text:span><text:span text:style-name="T126"> Appl</text:span><text:span text:style-name="T131">ications</text:span><text:span text:style-name="T126"> </text:span><text:span text:style-name="T142">84</text:span><text:span text:style-name="T126">-2, 313-342 (1999).</text:span></text:h>
                </text:list-item>
                <text:list-item>
                  <text:h text:style-name="P90" text:outline-level="3"><text:span text:style-name="T126">[39]</text:span><text:span text:style-name="T95">  </text:span><text:span text:style-name="T126"> <text:tab/>with J. R. Leon, S. Ben Hariz. Central Limit Theorem for the local time of a Gaussian random <text:tab/>process. Dalang, Robert C. </text:span><text:span text:style-name="T145">et al.</text:span><text:span text:style-name="T126"> (ed.), Seminar on Stochastic analysis, random fields and <text:tab/>applications. Centro Stefano Franscini, Ascona, Italy, September 1996. Basel: Birkhäuser. Pro</text:span><text:span text:style-name="T132">gres-<text:tab/>ses in </text:span><text:span text:style-name="T126">Probab</text:span><text:span text:style-name="T132">ility</text:span><text:span text:style-name="T126"> </text:span><text:span text:style-name="T142">45</text:span><text:span text:style-name="T126">, 25-37 (1999).</text:span></text:h>
                </text:list-item>
                <text:list-item>
                  <text:h text:style-name="P90" text:outline-level="3"><text:span text:style-name="T126">[40] </text:span><text:span text:style-name="T95">  <text:tab/></text:span><text:span text:style-name="T126">with C. Coulon-Prieur. A CLT for triangular arrays of weakly dependent sequences. Statist</text:span><text:span text:style-name="T131">ics and </text:span><text:span text:style-name="T126"><text:s/><text:tab/>Probab</text:span><text:span text:style-name="T131">ility </text:span><text:span text:style-name="T126">Letters</text:span><text:span text:style-name="T142"> 47</text:span><text:span text:style-name="T126">-1, 61-68 (2000).</text:span></text:h>
                </text:list-item>
                <text:list-item>
                  <text:h text:style-name="P90" text:outline-level="3"><text:span text:style-name="T126">[41] </text:span><text:span text:style-name="T95">  <text:tab/></text:span><text:span text:style-name="T126">with S. Louhichi. Functional estimation for weakly dependent stationary time series. Scandinavian <text:tab/>J</text:span><text:span text:style-name="T131">ournal</text:span><text:span text:style-name="T126"> <text:tab/>of Statistics </text:span><text:span text:style-name="T142">28</text:span><text:span text:style-name="T126">-2, 325-342 (2001).</text:span></text:h>
                </text:list-item>
                <text:list-item>
                  <text:h text:style-name="P90" text:outline-level="3"><text:span text:style-name="T126">[42] </text:span><text:span text:style-name="T95">  <text:tab/></text:span><text:span text:style-name="T126">with P. Ango Nze, P. Bühlmann. </text:span><text:span text:style-name="T95">Weak dependence beyond mixing and asymptotics for non <text:tab/>parametric regression. Ann</text:span><text:span text:style-name="T104">als of</text:span><text:span text:style-name="T95"> Statist</text:span><text:span text:style-name="T104">i</text:span><text:span text:style-name="T105">c</text:span><text:span text:style-name="T104">s</text:span><text:span text:style-name="T95"> </text:span><text:span text:style-name="T88">30</text:span><text:span text:style-name="T95">-2, 397-430 (2002).</text:span></text:h>
                </text:list-item>
                <text:list-item>
                  <text:h text:style-name="P90" text:outline-level="3"><text:span text:style-name="T95">[43]   <text:tab/>with P. Ango Nze. Weak dependence: models and applications, Dehling W. </text:span><text:span text:style-name="T126">et al. (ed.), </text:span><text:a xlink:type="simple" xlink:href="http://www.math.ku.dk/~michael/dynstoch/MikoschXEmpirical.doc" text:style-name="Internet_20_link" text:visited-style-name="Visited_20_Internet_20_Link"><text:span text:style-name="Internet_20_link"><text:span text:style-name="T148">Empirical <text:tab/>Processes Techniques for Dependent Data</text:span></text:span></text:a><text:span text:style-name="T95">, 117-137 </text:span><text:span text:style-name="Emphasis"><text:span text:style-name="T95">Birkhäuser, Boston</text:span></text:span><text:span text:style-name="T95"> (2002).</text:span></text:h>
                </text:list-item>
                <text:list-item>
                  <text:h text:style-name="P97" text:outline-level="3"><text:soft-page-break/><text:span text:style-name="T126">[44] </text:span><text:span text:style-name="T95">  <text:tab/></text:span><text:span text:style-name="T126">with G. Lang. </text:span><text:span text:style-name="T95">Rates of convergence in the weak invariance principle for the empirical repartition <text:tab/>process of weakly dependent sequences. Stat</text:span><text:span text:style-name="T104">i</text:span><text:span text:style-name="T105">sti</text:span><text:span text:style-name="T104">cal</text:span><text:span text:style-name="T95"> Inference for Stoch</text:span><text:span text:style-name="T104">astic</text:span><text:span text:style-name="T95"> Process</text:span><text:span text:style-name="T104">es</text:span><text:span text:style-name="T88"> 5</text:span><text:span text:style-name="T95">, 199-228 <text:tab/>(2002).</text:span></text:h>
                </text:list-item>
                <text:list-item>
                  <text:h text:style-name="P90" text:outline-level="3"><text:span text:style-name="T126">[45] </text:span><text:span text:style-name="T95">  <text:tab/></text:span><text:span text:style-name="T126">with G. Lang, D. Surgailis. Functional CLTs for short or long memory linear sequences. </text:span><text:span text:style-name="T153">En <text:tab/>l'honneur de J. Bretagnolle, D. Dacunha-Castelle, I. Ibragimov. </text:span><text:span text:style-name="T126">Ann</text:span><text:span text:style-name="T131">al</text:span><text:span text:style-name="T132">e</text:span><text:span text:style-name="T131">s</text:span><text:span text:style-name="T126"> Inst</text:span><text:span text:style-name="T131">itut</text:span><text:span text:style-name="T126"> Henri Poincaré, <text:tab/></text:span><text:span text:style-name="T131">series</text:span><text:span text:style-name="T126"> B </text:span><text:span text:style-name="T142">38</text:span><text:span text:style-name="T126">-6, 879-896 (2002). </text:span></text:h>
                </text:list-item>
                <text:list-item>
                  <text:h text:style-name="P90" text:outline-level="3"><text:span text:style-name="T126">[46] </text:span><text:span text:style-name="T95">  <text:tab/></text:span><text:span text:style-name="T126">Models Inequalities and Limit Theorems for Stationary Sequences. </text:span><text:span text:style-name="Internet_20_link"><text:span text:style-name="T112">Theory and Applications of <text:tab/>Long-range Dependence</text:span></text:span><text:span text:style-name="Emphasis"><text:span text:style-name="T126"> </text:span></text:span><text:span text:style-name="Emphasis"><text:span text:style-name="T146">41</text:span></text:span><text:span text:style-name="T126">-100, </text:span><text:span text:style-name="Emphasis"><text:span text:style-name="T126">Birkhäuser Boston, Boston</text:span></text:span><text:span text:style-name="T126"> (2003).</text:span></text:h>
                </text:list-item>
                <text:list-item>
                  <text:h text:style-name="P90" text:outline-level="3"><text:span text:style-name="T126">[47] </text:span><text:span text:style-name="T95">  <text:tab/></text:span><text:span text:style-name="T126">with A. Khezour, G. Lang. Non-parametric estimation for LRD sequences. </text:span><text:a xlink:type="simple" xlink:href="http://www.allbookstores.com/book/0817641688" text:style-name="Internet_20_link" text:visited-style-name="Visited_20_Internet_20_Link"><text:span text:style-name="Internet_20_link"><text:span text:style-name="T148">Theory and Applications <text:tab/>of Long-range Dependence </text:span></text:span></text:a><text:span text:style-name="T126">303-311, </text:span><text:span text:style-name="Emphasis"><text:span text:style-name="T126">Birkhäuser Boston, Boston </text:span></text:span><text:span text:style-name="T126">(2003).</text:span></text:h>
                </text:list-item>
                <text:list-item>
                  <text:h text:style-name="P90" text:outline-level="3"><text:span text:style-name="T95">[48]   <text:tab/>with J. Dedecker. </text:span><text:a xlink:type="simple" xlink:href="http://www.crest.fr/doctravail/document/2002-25.pdf" text:style-name="Internet_20_link" text:visited-style-name="Visited_20_Internet_20_Link"><text:span text:style-name="Internet_20_link"><text:span text:style-name="T148">A new covariance inequality and applications</text:span></text:span></text:a><text:span text:style-name="T95">. </text:span><text:span text:style-name="T126">Stochastic Process</text:span><text:span text:style-name="T131">es and their</text:span><text:span text:style-name="T126"> <text:tab/>Appl</text:span><text:span text:style-name="T131">ications</text:span><text:span text:style-name="T126"> </text:span><text:span text:style-name="T142">106</text:span><text:span text:style-name="T126">-1, 63-<text:tab/>80 (2003).</text:span></text:h>
                </text:list-item>
                <text:list-item>
                  <text:h text:style-name="P97" text:outline-level="3"><text:span text:style-name="T153">[49]   <text:tab/>with O. Brandière. Algorithmes stochastiques à bruit dépendant. </text:span><text:bookmark text:name="OLE_LINK2"/><text:span text:style-name="T126">CRAS Série</text:span><text:span text:style-name="T153"> </text:span><text:span text:style-name="T126">1, </text:span><text:span text:style-name="T142">337</text:span><text:span text:style-name="T126">-7, 473-476 <text:tab/>(2003).</text:span></text:h>
                </text:list-item>
                <text:list-item>
                  <text:h text:style-name="P90" text:outline-level="3"><text:span text:style-name="T126">[50] </text:span><text:span text:style-name="T95">  <text:tab/></text:span><text:span text:style-name="T126">with P. Ango Nze, </text:span><text:a xlink:type="simple" xlink:href="http://www.crest.fr/pageperso/doukhan/AN-D.pdf" text:style-name="Internet_20_link" text:visited-style-name="Visited_20_Internet_20_Link"><text:span text:style-name="Internet_20_link"><text:span text:style-name="T148">Weak dependence, models and applications to econometrics</text:span></text:span></text:a><text:span text:style-name="T126">.</text:span><text:span text:style-name="T95"> Econometric Theory <text:tab/>20-6, 995-1045 (2004)</text:span><text:span text:style-name="T126">.</text:span></text:h>
                </text:list-item>
                <text:list-item>
                  <text:h text:style-name="P90" text:outline-level="3"><text:span text:style-name="T95">[51]   <text:tab/>with J. Leon. </text:span><text:a xlink:type="simple" xlink:href="http://www.crest.fr/doctravail/document/2002-26.pdf" text:style-name="Internet_20_link" text:visited-style-name="Visited_20_Internet_20_Link"><text:span text:style-name="Internet_20_link"><text:span text:style-name="T148">Asymptotics for L</text:span></text:span></text:a><text:span text:style-name="Internet_20_link"><text:span text:style-name="T167">p</text:span></text:span><text:a xlink:type="simple" xlink:href="http://www.crest.fr/doctravail/document/2002-26.pdf" text:style-name="Internet_20_link" text:visited-style-name="Visited_20_Internet_20_Link"><text:span text:style-name="Internet_20_link"><text:span text:style-name="T148">-deviation of a variance estimator under diffusion</text:span></text:span></text:a><text:span text:style-name="T95">. ESAIM P&amp;S </text:span><text:span text:style-name="T88">8</text:span><text:span text:style-name="T95">, <text:tab/>132-149 (2004).</text:span><text:span text:style-name="T153"> </text:span></text:h>
                </text:list-item>
                <text:list-item>
                  <text:h text:style-name="P97" text:outline-level="3"><text:span text:style-name="T95">[52]   <text:tab/></text:span><text:span text:style-name="T126">with O. Brandière.</text:span><text:span text:style-name="T95"> </text:span><text:a xlink:type="simple" xlink:href="http://www.crest.fr/pageperso/doukhan/BDart2.pdf" text:style-name="Internet_20_link" text:visited-style-name="Visited_20_Internet_20_Link"><text:span text:style-name="Internet_20_link"><text:span text:style-name="T148">Dependent noise for stochastic algorithms.</text:span></text:span></text:a><text:span text:style-name="T126"> Prob</text:span><text:span text:style-name="T131">ability and</text:span><text:span text:style-name="T126"> Math</text:span><text:span text:style-name="T131">ematical</text:span><text:span text:style-name="T126"> Stat</text:span><text:span text:style-name="T131">i-<text:tab/>stics</text:span><text:span text:style-name="T126"> </text:span><text:span text:style-name="T142">24</text:span><text:span text:style-name="T126">-2,</text:span><text:span text:style-name="T153"> 381-399</text:span><text:span text:style-name="T126"> (2004)</text:span><text:span text:style-name="T95">.</text:span><text:span text:style-name="T153"> </text:span></text:h>
                </text:list-item>
                <text:list-item>
                  <text:h text:style-name="P90" text:outline-level="3"><text:span text:style-name="T126">[53] </text:span><text:span text:style-name="T95">  <text:tab/>with G. Lang, D. Surgailis, M. C. Viano. </text:span><text:a xlink:type="simple" xlink:href="http://www.crest.fr/pageperso/ls/doukhan/donataslast.pdf" text:style-name="Internet_20_link" text:visited-style-name="Visited_20_Internet_20_Link"><text:span text:style-name="Internet_20_link"><text:span text:style-name="T148">Functional limit theorem for the empirical process shifts <text:tab/>with long memory</text:span></text:span></text:a><text:span text:style-name="T95">. J</text:span><text:span text:style-name="T104">ournal of</text:span><text:span text:style-name="T95"> Theor</text:span><text:span text:style-name="T104">etical</text:span><text:span text:style-name="T95"> Prob</text:span><text:span text:style-name="T104">ability</text:span><text:span text:style-name="T95"> </text:span><text:span text:style-name="T88">18</text:span><text:span text:style-name="T95">-1, <text:s/>161-186 (2005)</text:span></text:h>
                </text:list-item>
                <text:list-item>
                  <text:h text:style-name="P90" text:outline-level="3"><text:span text:style-name="T95">[54]   <text:tab/>with B. Ycart, Y. Coupier. </text:span><text:a xlink:type="simple" xlink:href="http://www.crest.fr/pageperso/doukhan/02-06.pdf" text:style-name="Internet_20_link" text:visited-style-name="Visited_20_Internet_20_Link"><text:span text:style-name="Internet_20_link"><text:span text:style-name="T148">0-1 laws for dependent images</text:span></text:span></text:a><text:span text:style-name="T95">, </text:span><text:span text:style-name="T126">Alea Lat</text:span><text:span text:style-name="T131">in</text:span><text:span text:style-name="T126"> Am</text:span><text:span text:style-name="T131">erican</text:span><text:span text:style-name="T126"> J</text:span><text:span text:style-name="T131">ournal of </text:span><text:span text:style-name="T126">Proba-<text:tab/>b</text:span><text:span text:style-name="T131">ility and</text:span><text:span text:style-name="T126"> Stat</text:span><text:span text:style-name="T131">istics</text:span><text:span text:style-name="T95"> </text:span><text:span text:style-name="T161">2</text:span><text:span text:style-name="T157">, 157-175</text:span><text:span text:style-name="T95"> (2006).</text:span></text:h>
                </text:list-item>
                <text:list-item>
                  <text:h text:style-name="P90" text:outline-level="3"><text:span text:style-name="T126">[55</text:span><text:span text:style-name="T95">]   <text:tab/></text:span><text:span text:style-name="T126">with A. Latour and D. Oraichi.</text:span><text:span text:style-name="T95"> </text:span><text:span text:style-name="T126">Simple integer-valued bilinear time series model. Advances in <text:tab/>Applied Probability </text:span><text:span text:style-name="T142">3</text:span><text:span text:style-name="T126">-28, 559-578 (2006).</text:span></text:h>
                </text:list-item>
                <text:list-item>
                  <text:p text:style-name="P121"><text:span text:style-name="T95">[55]   <text:tab/>with G. Teyssière, P. Winant. </text:span><text:span text:style-name="Internet_20_link"><text:span text:style-name="T147">Vector valued ARCH infinity processes.</text:span></text:span><text:span text:style-name="T140"> </text:span><text:span text:style-name="T130">In </text:span><text:span text:style-name="T101">L</text:span><text:span text:style-name="T107">ecture </text:span><text:span text:style-name="T101">N</text:span><text:span text:style-name="T107">otes in </text:span><text:span text:style-name="T101">S</text:span><text:span text:style-name="T107">tatistics</text:span><text:span text:style-name="T101"> <text:tab/>187, </text:span><text:span text:style-name="T126">Dependence i</text:span><text:span text:style-name="T130">n </text:span><text:span text:style-name="T126">Probability and Statistics,</text:span><text:span text:style-name="T95"> Springer (2006).</text:span></text:p>
                </text:list-item>
                <text:list-item>
                  <text:h text:style-name="P90" text:outline-level="3"><text:span text:style-name="T95">[56]   <text:tab/>with H. Madré, M. Rosenbaum. </text:span><text:a xlink:type="simple" xlink:href="http://www.crest.fr/pageperso/doukhan/revision2doukmadrosen_2593.pdf" text:style-name="Internet_20_link" text:visited-style-name="Visited_20_Internet_20_Link"><text:span text:style-name="Internet_20_link"><text:span text:style-name="T148">ARCH type bilinear weakly dependent models</text:span></text:span></text:a><text:span text:style-name="T95">, Statistics</text:span><text:span text:style-name="T88"> 41</text:span><text:span text:style-name="T95">-1, 31-<text:tab/>45 (2007).</text:span></text:h>
                </text:list-item>
                <text:list-item>
                  <text:h text:style-name="P91" text:outline-level="3"><text:span text:style-name="T95">[57]   <text:tab/>with M. Neumann. </text:span><text:a xlink:type="simple" xlink:href="http://www.crest.fr/pageperso/doukhan/dou_neu_SPA_06_12_2005.pdf" text:style-name="Internet_20_link" text:visited-style-name="Visited_20_Internet_20_Link"><text:span text:style-name="Internet_20_link"><text:span text:style-name="T148">A Bernstein type inequality for times series</text:span></text:span></text:a><text:span text:style-name="T126">, Stochastic Process</text:span><text:span text:style-name="T131">es and their</text:span><text:span text:style-name="T126"> <text:tab/>Appl</text:span><text:span text:style-name="T131">ications</text:span><text:span text:style-name="T95"> </text:span><text:span text:style-name="T142">117</text:span><text:span text:style-name="T126">-7, 878-903</text:span><text:span text:style-name="T95"> </text:span><text:span text:style-name="T126">(2007).</text:span></text:h>
                </text:list-item>
                <text:list-item>
                  <text:h text:style-name="P90" text:outline-level="3"><text:span text:style-name="T126">[58] </text:span><text:span text:style-name="T95">  <text:tab/></text:span><text:span text:style-name="T126">with O. Wintenberger. </text:span><text:a xlink:type="simple" xlink:href="http://www.crest.fr/pageperso/doukhan/CLT2111.pdf" text:style-name="Internet_20_link" text:visited-style-name="Visited_20_Internet_20_Link"><text:span text:style-name="Internet_20_link"><text:span text:style-name="T148">A central limit theorem under non causal weak dependence and sharp <text:tab/>moment assumptions</text:span></text:span></text:a><text:span text:style-name="T126">, Prob</text:span><text:span text:style-name="T132">ability and</text:span><text:span text:style-name="T126"> Math</text:span><text:span text:style-name="T132">ematical</text:span><text:span text:style-name="T126"> Stat</text:span><text:span text:style-name="T132">istics</text:span><text:span text:style-name="T142"> 27</text:span><text:span text:style-name="T126">, 45-73. (2007).</text:span></text:h>
                </text:list-item>
                <text:list-item>
                  <text:h text:style-name="P90" text:outline-level="3"><text:span text:style-name="T126">[59] </text:span><text:span text:style-name="T95">  <text:tab/></text:span><text:span text:style-name="T126">with </text:span><text:span text:style-name="T95">J. M. Bardet, G. Lang, N. Ragache</text:span><text:span text:style-name="T126">. </text:span><text:span text:style-name="Internet_20_link"><text:span text:style-name="T59">A Lindeberg central limit theorem for dependent <text:tab/>processes and its statistical applications</text:span></text:span><text:span text:style-name="T57">,</text:span><text:span text:style-name="T139"> </text:span><text:span text:style-name="T126">ESAIM P&amp;S </text:span><text:span text:style-name="T142">12</text:span><text:span text:style-name="T126">, 154-172 (2008).</text:span></text:h>
                </text:list-item>
                <text:list-item>
                  <text:h text:style-name="P90" text:outline-level="3"><text:span text:style-name="T95">[60]   <text:tab/>with G. Lang, D. Surgailis. Limit theorems for sums of non linear function of ARFIMA processes <text:tab/>with random Hurst exponents and Gaussian innovations.</text:span><text:span text:style-name="T126"> Lithuanian Math</text:span><text:span text:style-name="T132">ematic</text:span><text:span text:style-name="T126"> J</text:span><text:span text:style-name="T132">ournal</text:span><text:span text:style-name="T126"> </text:span><text:span text:style-name="T142">47</text:span><text:span text:style-name="T126">-1, 1-25 <text:tab/>(2007).</text:span></text:h>
                </text:list-item>
                <text:list-item>
                  <text:h text:style-name="P90" text:outline-level="3"><text:span text:style-name="T95">[61]   <text:tab/>with J. M. Bardet and J. R. Leon. </text:span><text:a xlink:type="simple" xlink:href="http://www.crest.fr/pageperso/doukhan/theobdl.pdf" text:style-name="Internet_20_link" text:visited-style-name="Visited_20_Internet_20_Link"><text:span text:style-name="Internet_20_link"><text:span text:style-name="T148">A functional limit theorem for weakly dependent processes and its <text:tab/>applications</text:span></text:span></text:a><text:span text:style-name="T126">. Stat</text:span><text:span text:style-name="T132">istical</text:span><text:span text:style-name="T126"> Inference </text:span><text:span text:style-name="T132">for</text:span><text:span text:style-name="T126"> Stoch</text:span><text:span text:style-name="T132">astic</text:span><text:span text:style-name="T126"> Process</text:span><text:span text:style-name="T132">es</text:span><text:span text:style-name="T126"> </text:span><text:span text:style-name="T142">11</text:span><text:span text:style-name="T126">-3</text:span><text:a xlink:type="simple" xlink:href="https://webmail.math.cnrs.fr/cgi-bin/nph-revues.cgi/010110A/http/ams.u-strasbg.fr/mathscinet/search/publications.html?pg1=ISSI&amp;s1=266185" text:style-name="Internet_20_link" text:visited-style-name="Visited_20_Internet_20_Link"><text:span text:style-name="Internet_20_link"><text:span text:style-name="T148">,</text:span></text:span></text:a><text:span text:style-name="T126"> 265--280.(2008).</text:span></text:h>
                </text:list-item>
                <text:list-item>
                  <text:h text:style-name="P90" text:outline-level="3"><text:span text:style-name="T95">[62]   <text:tab/>with J. M. Bardet, J. R. Leon.</text:span><text:span text:style-name="T114"> </text:span><text:span text:style-name="Internet_20_link"><text:span text:style-name="T162">A uniform central limit theorem for the periodogram and its <text:tab/>applications to Whittle parametric estimation for weakly dependent time series</text:span></text:span><text:span text:style-name="Internet_20_link"><text:span text:style-name="T242">.</text:span></text:span><text:span text:style-name="T114"> J</text:span><text:span text:style-name="T115">ournal of</text:span><text:span text:style-name="T95"> Time <text:tab/>Ser</text:span><text:span text:style-name="T105">ies</text:span><text:span text:style-name="T95"> </text:span><text:span text:style-name="T153">Anal</text:span><text:span text:style-name="T154">ysis</text:span><text:span text:style-name="T153"> <text:tab/></text:span><text:span text:style-name="T160">29</text:span><text:span text:style-name="T153">-5, 906-945 </text:span><text:span text:style-name="T126">(2008).</text:span></text:h>
                </text:list-item>
              </text:list>
            </text:list-item>
          </text:list>
        </text:list-item>
      </text:list>
      <text:p text:style-name="P67"><text:span text:style-name="T94">[63]   <text:tab/>with G. Lang, S. Louhichi, B. Ycart. </text:span><text:a xlink:type="simple" xlink:href="http://fr.arxiv.org/PS_cache/math-ph/pdf/0509/0509041v3.pdf" text:style-name="Internet_20_link" text:visited-style-name="Visited_20_Internet_20_Link"><text:span text:style-name="Internet_20_link"><text:span text:style-name="T148">A functional central limit theorem for interacting particle <text:tab/>systems on transitive graphs.</text:span></text:span></text:a><text:span text:style-name="T94"> </text:span><text:span text:style-name="T123">Markov Processes </text:span><text:span text:style-name="T125">and </text:span><text:span text:style-name="T123">Relat</text:span><text:span text:style-name="T125">ed</text:span><text:span text:style-name="T123"> Fields 14-1, 79-114 (2008).</text:span></text:p>
      <text:list xml:id="list35734770731191" text:continue-numbering="true" text:style-name="WW8Num4">
        <text:list-item>
          <text:list>
            <text:list-item>
              <text:list>
                <text:list-item>
                  <text:h text:style-name="P92" text:outline-level="3"><text:span text:style-name="T126">[64] </text:span><text:span text:style-name="T95">  <text:tab/></text:span><text:span text:style-name="T126">with L. Truquet. </text:span><text:a xlink:type="simple" xlink:href="http://www.crest.fr/pageperso/doukhan/2007alea.pdf" text:style-name="Internet_20_link" text:visited-style-name="Visited_20_Internet_20_Link"><text:span text:style-name="Internet_20_link"><text:span text:style-name="T148">A fixed point approach to model random fields</text:span></text:span></text:a><text:span text:style-name="T126">. Alea Lat</text:span><text:span text:style-name="T131">in</text:span><text:span text:style-name="T126"> Am</text:span><text:span text:style-name="T131">erican</text:span><text:span text:style-name="T126"> J</text:span><text:span text:style-name="T131">ournal of <text:tab/></text:span><text:span text:style-name="T126">Probab</text:span><text:span text:style-name="T131">ility and</text:span><text:span text:style-name="T126"> Statist</text:span><text:span text:style-name="T131">istics</text:span><text:span text:style-name="T126"> </text:span><text:span text:style-name="T142">2</text:span><text:span text:style-name="T126">, 111-132 (2007).</text:span></text:h>
                </text:list-item>
                <text:list-item>
                  <text:h text:style-name="P94" text:outline-level="3"><text:span text:style-name="T126">[65] </text:span><text:span text:style-name="T95">   <text:s text:c="2"/></text:span><text:span text:style-name="T126">with O. Wintenberger. </text:span><text:a xlink:type="simple" xlink:href="http://hal-paris1.archives-ouvertes.fr/docs/00/19/98/90/PDF/DoukhanWintenberger9.pdf" text:style-name="Internet_20_link" text:visited-style-name="Visited_20_Internet_20_Link"><text:span text:style-name="Internet_20_link"><text:span text:style-name="T148">Weakly dependent chains with infinite memory</text:span></text:span></text:a><text:span text:style-name="T126">, Stochastic Process</text:span><text:span text:style-name="T131">es and <text:tab/>their</text:span><text:span text:style-name="T126"> Appl</text:span><text:span text:style-name="T131">ications</text:span><text:span text:style-name="T95"> </text:span><text:span text:style-name="T88">118</text:span><text:span text:style-name="T95">, 1997-2013 </text:span><text:span text:style-name="T126">(2008).</text:span></text:h>
                </text:list-item>
                <text:list-item>
                  <text:h text:style-name="P99" text:outline-level="3"><text:soft-page-break/><text:span text:style-name="T113">[66]   <text:tab/>with J. D. Fermanian, G. Lang. </text:span><text:a xlink:type="simple" xlink:href="http://www.crest.fr/pageperso/doukhan/empc602_JTSA.pdf" text:style-name="Internet_20_link" text:visited-style-name="Visited_20_Internet_20_Link"><text:span text:style-name="Internet_20_link"><text:span text:style-name="T148">Copula of a stationary vector valued weakly dependent process</text:span></text:span></text:a><text:span text:style-name="T113">, <text:tab/>Statistical Inference for Stochastic Processes</text:span><text:span text:style-name="Internet_20_link"><text:span text:style-name="T148">.</text:span></text:span><text:span text:style-name="T139"> </text:span><text:span text:style-name="Internet_20_link"><text:span text:style-name="T147">12-1,</text:span></text:span><text:span text:style-name="T139"> 65-87.</text:span><text:span text:style-name="T113"> (2009).</text:span></text:h>
                </text:list-item>
                <text:list-item>
                  <text:h text:style-name="P90" text:outline-level="3"><text:span text:style-name="T95">[67]   <text:tab/>with M. Neumann. </text:span><text:a xlink:type="simple" xlink:href="http://hal-paris1.archives-ouvertes.fr/docs/00/14/15/89/PDF/douneu_bootstrap.pdf" text:style-name="Internet_20_link" text:visited-style-name="Visited_20_Internet_20_Link"><text:span text:style-name="Internet_20_link"><text:span text:style-name="T148">The notion of weak dependence and its applications to bootstrapping time series</text:span></text:span></text:a><text:span text:style-name="T126">, <text:tab/>Probab</text:span><text:span text:style-name="T134">ility</text:span><text:span text:style-name="T126"> Surveys </text:span><text:span text:style-name="T142">5</text:span><text:span text:style-name="T126">, 146-168 (2008)</text:span><text:span text:style-name="T95">.</text:span></text:h>
                </text:list-item>
                <text:list-item>
                  <text:h text:style-name="P90" text:outline-level="3"><text:span text:style-name="T95">[68]   <text:tab/>with N. Mayo, L. Truquet. Weak dependence, models and some applications. </text:span><text:span text:style-name="T126">Metrika </text:span><text:span text:style-name="T153">69:2-3, 199-<text:tab/>225</text:span><text:span text:style-name="T126"> (2009)</text:span><text:span text:style-name="T95">.</text:span><text:span text:style-name="T153"> </text:span></text:h>
                </text:list-item>
                <text:list-item>
                  <text:h text:style-name="P90" text:outline-level="3"><text:span text:style-name="T95">[69]   <text:tab/>with G. Lang. </text:span><text:a xlink:type="simple" xlink:href="http://hal-paris1.archives-ouvertes.fr/docs/00/27/68/81/PDF/ratio.pdf" text:style-name="Internet_20_link" text:visited-style-name="Visited_20_Internet_20_Link"><text:span text:style-name="Internet_20_link"><text:span text:style-name="T148">Evaluation for moments of a ratio with application to regression estimation</text:span></text:span></text:a><text:span text:style-name="T95">, </text:span><text:span text:style-name="T163">Bernoulli <text:tab/></text:span><text:span text:style-name="T143">15</text:span><text:span text:style-name="T137">-4, 1259-1286</text:span><text:span text:style-name="T95"> (2009)</text:span><text:span text:style-name="T126">.</text:span></text:h>
                </text:list-item>
                <text:list-item>
                  <text:h text:style-name="P97" text:outline-level="3"><text:span text:style-name="T95">[70]   <text:tab/>with J. Jakubowicz, J. Leon. Subsampling an asymptotic variance</text:span><text:span text:style-name="T126">. Special volume dedicated to the <text:tab/>memory of Walter Philipp. Kendricks Press </text:span><text:span text:style-name="T95">(2009)</text:span><text:span text:style-name="T126">.</text:span></text:h>
                </text:list-item>
                <text:list-item>
                  <text:h text:style-name="P90" text:outline-level="3"><text:span text:style-name="T95">[71]   <text:tab/>with G. Lang, O., Klesov. Rates in strong laws of large numbers in nonparametric statistics. </text:span><text:span text:style-name="T111">Acta <text:tab/>Scientiarum Matematicarum, Szeged</text:span><text:span text:style-name="T95"> (2010)</text:span><text:span text:style-name="T126">.</text:span></text:h>
                </text:list-item>
                <text:list-item>
                  <text:h text:style-name="P97" text:outline-level="3"><text:span text:style-name="T95">[72] <text:tab/>with P. Alquier. </text:span><text:a xlink:type="simple" xlink:href="http://projecteuclid.org/DPubS?service=UI&amp;version=1.0&amp;verb=Display&amp;handle=euclid.ejs/1312818917" text:style-name="Internet_20_link" text:visited-style-name="Visited_20_Internet_20_Link"><text:span text:style-name="Internet_20_link"><text:span text:style-name="T148">Sparsity considerations for dependent variables</text:span></text:span></text:a><text:span text:style-name="T95">. Electron</text:span><text:span text:style-name="T105">ic</text:span><text:span text:style-name="T95"> J</text:span><text:span text:style-name="T105">ournal of</text:span><text:span text:style-name="T95"> Statis</text:span><text:span text:style-name="T105">tics</text:span><text:span text:style-name="T95"> </text:span><text:span text:style-name="T88">5</text:span><text:span text:style-name="T95">, <text:tab/>750-774 (2011).</text:span></text:h>
                </text:list-item>
                <text:list-item>
                  <text:h text:style-name="P102" text:outline-level="3"><text:span text:style-name="T95">[73] <text:tab/>with S. Prohl, C. Y. Robert. Extremes of weakly dependent times series</text:span><text:span text:style-name="T126">, discussion paper TEST </text:span><text:span text:style-name="T142">20</text:span><text:span text:style-name="T126">-<text:tab/>3, 447-502 </text:span><text:span text:style-name="T95">(2011)</text:span><text:span text:style-name="T126">.</text:span></text:h>
                </text:list-item>
                <text:list-item>
                  <text:h text:style-name="P90" text:outline-level="3"><text:span text:style-name="T95">[74]<text:tab/></text:span><text:span text:style-name="T126">with J. Dedecker, F. Merlevède. Rates of convergence in the strong invariance principle under <text:tab/>projective criteria. Electron</text:span><text:span text:style-name="T132">ic</text:span><text:span text:style-name="T126"> J</text:span><text:span text:style-name="T132">ournal of</text:span><text:span text:style-name="T126"> Probab</text:span><text:span text:style-name="T132">ility</text:span><text:span text:style-name="T126"> </text:span><text:span text:style-name="T142">17</text:span><text:span text:style-name="T126">-16, 1-31 (2012).</text:span></text:h>
                </text:list-item>
                <text:list-item>
                  <text:h text:style-name="P90" text:outline-level="3"><text:span text:style-name="T126">[75</text:span><text:span text:style-name="T95">]<text:tab/>with K. Fokianos, D. Tjøstheim. On weak dependence conditions for Poisson autoregressions. <text:tab/>Statist</text:span><text:span text:style-name="T105">ics and</text:span><text:span text:style-name="T95"> Probab</text:span><text:span text:style-name="T105">ility</text:span><text:span text:style-name="T95"> Lett</text:span><text:span text:style-name="T105">ers</text:span><text:span text:style-name="T95"> </text:span><text:span text:style-name="T88">82</text:span><text:span text:style-name="T95">-5, 942–948 (2012).</text:span></text:h>
                </text:list-item>
              </text:list>
            </text:list-item>
          </text:list>
        </text:list-item>
      </text:list>
      <text:p text:style-name="P68"><text:span text:style-name="T80">[76]<text:tab/>with K. Fokianos, X. Li. On weak dependence conditions: the case of discrete valued processes. <text:tab/>Statist</text:span><text:span text:style-name="T81">ics and</text:span><text:span text:style-name="T80"> Probab</text:span><text:span text:style-name="T81">ility</text:span><text:span text:style-name="T80"> Lett</text:span><text:span text:style-name="T81">ers</text:span><text:span text:style-name="T80"> </text:span><text:span text:style-name="T86">82-</text:span><text:span text:style-name="T80">11, 1941–1948 (2012).</text:span></text:p>
      <text:p text:style-name="P68"><text:span text:style-name="T76">[77]<text:tab/>Comments on: Some recent theory for autoregressive count time series. TEST </text:span><text:span text:style-name="T158">21</text:span><text:span text:style-name="T76">-3, 447–450 (2012).</text:span></text:p>
      <text:p text:style-name="P68"><text:span text:style-name="T76">[78]<text:tab/>with O. Klesov, A. Pakes and J. Steinebach. Limit theorems for record counts and times in the F</text:span><text:span text:style-name="T168">α</text:span><text:span text:style-name="T76">-<text:tab/>scheme. Extremes </text:span><text:span text:style-name="T158">16</text:span><text:span text:style-name="T76">, 147–171 (2012).</text:span></text:p>
      <text:list xml:id="list35734109347483" text:continue-numbering="true" text:style-name="WW8Num4">
        <text:list-item>
          <text:list>
            <text:list-item>
              <text:list>
                <text:list-item>
                  <text:h text:style-name="P97" text:outline-level="3"><text:span text:style-name="T95">[79]<text:tab/>with R. Douc, E. Moulines. </text:span><text:span text:style-name="T151">Ergodicity of observation-driven time series models and consistency of <text:tab/>the maximum likelihood estimator.</text:span><text:span text:style-name="T95"> Stochastic Processes and </text:span><text:span text:style-name="T106">their </text:span><text:span text:style-name="T95">Application</text:span><text:span text:style-name="T106">s</text:span><text:span text:style-name="T95"> </text:span><text:span text:style-name="T88">123</text:span><text:span text:style-name="T95">-7, 2620–2647 <text:tab/>(2013).</text:span></text:h>
                </text:list-item>
              </text:list>
            </text:list-item>
          </text:list>
        </text:list-item>
      </text:list>
      <text:list xml:id="list1058075390" text:style-name="WW8Num5">
        <text:list-item>
          <text:p text:style-name="P122"><text:span text:style-name="T208">[80]<text:tab/>with G. Lang, Anne Leucht, M. Neumann. Dependent wild bootstrap for the empirical process. <text:tab/>J</text:span><text:span text:style-name="T212">ournal of</text:span><text:span text:style-name="T208"> Time Ser</text:span><text:span text:style-name="T212">ies</text:span><text:span text:style-name="T208"> Anal</text:span><text:span text:style-name="T212">ysis</text:span><text:span text:style-name="T208"> </text:span><text:span text:style-name="T219">36</text:span><text:span text:style-name="T208">-3, 290–314 (2015).</text:span></text:p>
        </text:list-item>
        <text:list-item>
          <text:p text:style-name="P128"><text:span text:style-name="T208">[81]<text:tab/>with O. Klesov, J. Steinebach. Strong Laws of Large Numbers in an F</text:span><text:span text:style-name="T244">α</text:span><text:span text:style-name="T208">-Scheme. Special issue. Sta-<text:tab/>t</text:span><text:span text:style-name="T212">istical</text:span><text:span text:style-name="T208"> Inf</text:span><text:span text:style-name="T212">erence</text:span><text:span text:style-name="T208"> for Stoch</text:span><text:span text:style-name="T212">astic</text:span><text:span text:style-name="T208"> Proc</text:span><text:span text:style-name="T212">esses</text:span><text:span text:style-name="T208"> 287-303 (2015).</text:span></text:p>
        </text:list-item>
      </text:list>
      <text:p text:style-name="P64"><text:span text:style-name="T190">[82]<text:tab/>with D. Pommeret, L. Reboul. Data driven smooth test of comparison for dependent sequences, Jour-<text:tab/>nal of Multivariate Analysis </text:span><text:span text:style-name="T191">139</text:span><text:span text:style-name="T190">, 147–165 (2015).</text:span></text:p>
      <text:p text:style-name="P64"><text:span text:style-name="T222">[83]<text:tab/>with W. Kengne. Change point analysis of Poisson autoregressions</text:span><text:span text:style-name="T209">. </text:span><text:span text:style-name="T95">Electron</text:span><text:span text:style-name="T105">ic</text:span><text:span text:style-name="T95"> J</text:span><text:span text:style-name="T105">ournal of</text:span><text:span text:style-name="T95"> Statist</text:span><text:span text:style-name="T105">ics</text:span><text:span text:style-name="T95"> <text:tab/></text:span><text:span text:style-name="T97">9(</text:span><text:span text:style-name="T176">1</text:span><text:span text:style-name="T177">)</text:span><text:span text:style-name="T176">, 1267-1314</text:span><text:span text:style-name="T209"> (2015).</text:span></text:p>
      <text:list xml:id="list35733997262874" text:continue-list="list35734109347483" text:style-name="WW8Num4">
        <text:list-item>
          <text:list>
            <text:list-item>
              <text:h text:style-name="P97" text:outline-level="3"><text:span text:style-name="T122">[84]<text:tab/>with A. Jakubows</text:span><text:span text:style-name="T126">ki, G. Lang. </text:span><text:span text:style-name="T178">Phantom distribution functions for some stationary sequences</text:span><text:span text:style-name="T122">. <text:tab/>Extremes 16, 147–171 (2015).</text:span></text:h>
              <text:list>
                <text:list-item>
                  <text:h text:style-name="P97" text:outline-level="3"><text:span text:style-name="T224">[85]<text:tab/>with I. Grublyte, D. Surgailis. A nonlinear model for long memory conditional heteroscedasticity. <text:tab/></text:span><text:span text:style-name="T215">Lith</text:span><text:span text:style-name="T216">uanian</text:span><text:span text:style-name="T215"> J</text:span><text:span text:style-name="T216">ournal</text:span><text:span text:style-name="T215"> of Math</text:span><text:span text:style-name="T216">ematics</text:span><text:span text:style-name="T215"> 56 (2), 164-188 (2015).</text:span></text:h>
                </text:list-item>
                <text:list-item>
                  <text:h text:style-name="P98" text:outline-level="3"><text:span text:style-name="T224">[86]<text:tab/></text:span><text:span text:style-name="T215">with G. Lang. Weak dependence of point processes and application to second order statistics. <text:tab/>Statistics 50 (6), 1221-1235 (2016).</text:span></text:h>
                </text:list-item>
              </text:list>
            </text:list-item>
          </text:list>
        </text:list-item>
      </text:list>
      <text:list xml:id="list35734217206976" text:continue-list="list1058075390" text:style-name="WW8Num5">
        <text:list-item>
          <text:p text:style-name="P123"><text:span text:style-name="T208">[87]<text:tab/></text:span><text:span text:style-name="T222">with N. Bahamonde. Spectral estimation in the presence of missing data</text:span><text:span text:style-name="T209">. T</text:span><text:span text:style-name="T211">heory of </text:span><text:span text:style-name="T209">P</text:span><text:span text:style-name="T211">robability and <text:tab/></text:span><text:span text:style-name="T209">M</text:span><text:span text:style-name="T211">athematical </text:span><text:span text:style-name="T209">S</text:span><text:span text:style-name="T211">tatistics</text:span><text:span text:style-name="T209"> 95, 55-74 </text:span><text:span text:style-name="T210">(2016)</text:span><text:span text:style-name="T190">.</text:span></text:p>
        </text:list-item>
        <text:list-item>
          <text:p text:style-name="P123"><text:span text:style-name="T222">[88]<text:tab/></text:span><text:span text:style-name="T118">with N. Mtibaa. Weak dependence: an approach through the asymmetric ARCH models. In Chaari, <text:tab/>Leskow, Napolitano, Sanchez. Cyclo-stationarity II, Lecture </text:span><text:span text:style-name="T119">N</text:span><text:span text:style-name="T118">otes in engineering. Springer (2016).</text:span></text:p>
        </text:list-item>
        <text:list-item>
          <text:p text:style-name="P129"><text:span text:style-name="T10">[</text:span><text:span text:style-name="T11">8</text:span><text:span text:style-name="T10">9]<text:tab/>with J.-P. Feugeas, X. Li. Statistical inference for DNA sequences of promoters, a non stationary <text:tab/>qualitative model. Statistics, </text:span><text:span text:style-name="T13">51-1, 154-166</text:span><text:span text:style-name="T10"> (201</text:span><text:span text:style-name="T12">7</text:span><text:span text:style-name="T10">). </text:span></text:p>
        </text:list-item>
        <text:list-item>
          <text:p text:style-name="P130">[9<text:span text:style-name="T262">0</text:span>]<text:tab/>with D. Pommeret, J. Rynkiewicz, Y. Sahli. AR-ARCH random <text:span text:style-name="T294">fields </text:span>for modelling life table. <text:tab/>Insurance Mathematics and Economics <text:span text:style-name="T272">77,</text:span><text:span text:style-name="T271"> 97-110 </text:span>(2017).</text:p>
        </text:list-item>
        <text:list-item>
          <text:p text:style-name="P124"><text:span text:style-name="T116">[9</text:span><text:span text:style-name="T117">1</text:span><text:span text:style-name="T116">]<text:tab/></text:span><text:span text:style-name="T102">with J. M. Bardet. Estimation of AR(1)-non stationary models. Electronic Journal of Statistics</text:span><text:span text:style-name="T266"> </text:span><text:span text:style-name="T267">12-2,</text:span><text:span text:style-name="T266"> </text:span><text:soft-page-break/><text:span text:style-name="T266"><text:tab/></text:span><text:span text:style-name="T267">2323-2354</text:span><text:span text:style-name="T102"> (2018).</text:span></text:p>
        </text:list-item>
        <text:list-item>
          <text:p text:style-name="P131">[9<text:span text:style-name="T281">2</text:span>]<text:tab/>with A. Jakubowski, S. Lopes, D. Surgailis. Discrete time trawl processes. <text:span text:style-name="T32">Stochastic Processes and <text:tab/>Applications </text:span>129- 4, 1326-1348 (201<text:span text:style-name="T296">9</text:span>).</text:p>
        </text:list-item>
        <text:list-item>
          <text:p text:style-name="P132"><text:span text:style-name="T32">[</text:span><text:span text:style-name="T33">93</text:span><text:span text:style-name="T32">]<text:tab/>with J. Gomez. <text:s/>On Extreme Values in Stationary Weakly Dependent Random Fields. </text:span><text:span text:style-name="T14">In<text:tab/>Chaari, <text:tab/>Leskow, Napolitano, Sanchez. Cyclostationarity I</text:span><text:span text:style-name="T21">V</text:span><text:span text:style-name="T14">, Lecture </text:span><text:span text:style-name="T26">N</text:span><text:span text:style-name="T14">otes in </text:span><text:span text:style-name="T25">E</text:span><text:span text:style-name="T14">ngineering. Springer <text:tab/></text:span><text:span text:style-name="T22">92-110 </text:span><text:span text:style-name="T14">(201</text:span><text:span text:style-name="T22">9</text:span><text:span text:style-name="T14">).</text:span></text:p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h text:style-name="P100" text:outline-level="3"><text:span text:style-name="T16">[94]<text:tab/></text:span><text:span text:style-name="T19">with M. Neumann. Absolute regularity of semi-contractive GARCH</text:span><text:span text:style-name="T290">(p,q)</text:span><text:span text:style-name="T19">-models; threshold models <text:tab/>and subgeometric rates. </text:span><text:span text:style-name="T16">J</text:span><text:span text:style-name="T25">ournal</text:span><text:span text:style-name="T16"> of Applied Probability 56-1, 91-115 (201</text:span><text:span text:style-name="T17">9</text:span><text:span text:style-name="T16">).</text:span><text:span text:style-name="T19"> </text:span></text:h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list xml:id="list35734004596268" text:continue-list="list35733327811373" text:style-name="WW8Num6">
        <text:list-item>
          <text:p text:style-name="P134"><text:span text:style-name="T126">[</text:span><text:span text:style-name="T129">95</text:span><text:span text:style-name="T126">]<text:tab/></text:span><text:span text:style-name="T95">with J. Dedecker</text:span><text:span text:style-name="T96">, X. Fan</text:span><text:span text:style-name="T95">. </text:span>Deviation inequalities for separately Lipschitz functionals of <text:tab/>composition of random functions. <text:span text:style-name="T293">Journal of Mathematical Analysis and Applications 479, <text:tab/>1549–1568</text:span><text:span text:style-name="T99"> (2019).</text:span></text:p>
          <text:list>
            <text:list-item>
              <text:list>
                <text:list-item>
                  <text:h text:style-name="P101" text:outline-level="3"><text:span text:style-name="T37">[9</text:span><text:span text:style-name="T38">6</text:span><text:span text:style-name="T37">]<text:tab/>with P. Alquier, X. Fan, Exponential inequalities for nonstationary Markov Chains. Dependence <text:tab/>Modeling 7, 150-168 </text:span><text:span text:style-name="T39">(2019)</text:span><text:span text:style-name="T37">.</text:span></text:h>
                </text:list-item>
              </text:list>
            </text:list-item>
          </text:list>
        </text:list-item>
        <text:list-item>
          <text:p text:style-name="P125"><text:span text:style-name="T102">[</text:span><text:span text:style-name="T99">97</text:span><text:span text:style-name="T102">]<text:tab/></text:span><text:span text:style-name="T100">with </text:span><text:span text:style-name="T99">I Grublyte, D Pommeret, L Reboul. Comparing the marginal densities of two strictly stationary <text:tab/>linear processes. Annals of the Institute of Statistical Mathematics </text:span><text:a xlink:type="simple" xlink:href="https://doi.org/10.1007/s10463-019-" text:style-name="Internet_20_link" text:visited-style-name="Visited_20_Internet_20_Link"><text:span text:style-name="T285">https://doi.org/10.1007/s10463-019-</text:span></text:a><text:a xlink:type="simple" xlink:href="https://doi.org/10.1007/s10463-019-00730-6" text:style-name="Internet_20_link" text:visited-style-name="Visited_20_Internet_20_Link"><text:span text:style-name="T286"><text:tab/></text:span></text:a><text:a xlink:type="simple" xlink:href="https://doi.org/10.1007/s10463-019-00730-6" text:style-name="Internet_20_link" text:visited-style-name="Visited_20_Internet_20_Link"><text:span text:style-name="T285">00730-6</text:span></text:a><text:span text:style-name="T99"> (2019).</text:span></text:p>
        </text:list-item>
        <text:list-item>
          <text:p text:style-name="P126"><text:span text:style-name="T100">[98]<text:tab/></text:span><text:span text:style-name="T102">with K. Fokianos, B. Stove and D. Tjøstheim. Approximate Multivariate Poisson Autoregression. <text:tab/></text:span><text:span text:style-name="T99">Bernoulli Volume 26, Number 1, 471-499 (20</text:span><text:span text:style-name="T103">20</text:span><text:span text:style-name="T99">).</text:span></text:p>
        </text:list-item>
        <text:list-item>
          <text:p text:style-name="P127"><text:span text:style-name="T182">[</text:span><text:span text:style-name="T181">99</text:span><text:span text:style-name="T182">]<text:tab/>with Alquier, </text:span><text:span text:style-name="T184">P</text:span><text:span text:style-name="T182">., Bertin, </text:span><text:span text:style-name="T184">K</text:span><text:span text:style-name="T182">. Garnier, </text:span><text:span text:style-name="T184">R</text:span><text:span text:style-name="T182">. High dimensional VAR with low rank transition. </text:span><text:span text:style-name="T181">Statistics <text:tab/>and Computing, </text:span><text:span text:style-name="T183">vol 30, 1139-1153</text:span><text:span text:style-name="T181"> (2020)</text:span><text:span text:style-name="T182">.</text:span></text:p>
        </text:list-item>
        <text:list-item>
          <text:p text:style-name="P133"><text:span text:style-name="T270">[</text:span><text:span text:style-name="T274">100</text:span><text:span text:style-name="T270">]<text:tab/>with Roueff, </text:span><text:span text:style-name="T280">F.</text:span><text:span text:style-name="T270">, Rynkiewicz, </text:span><text:span text:style-name="T280">J</text:span><text:span text:style-name="T270">. Estimation of discrete time long memory trawl models. </text:span><text:span text:style-name="T274">E</text:span><text:span text:style-name="T275">lectronic <text:tab/></text:span><text:span text:style-name="T274">J</text:span><text:span text:style-name="T275">ournal of </text:span><text:span text:style-name="T274">S</text:span><text:span text:style-name="T275">tatistics, </text:span><text:span text:style-name="T276">vol</text:span><text:span text:style-name="T275"> 14-2, 3157-3191</text:span><text:span text:style-name="T274"> (2020).</text:span></text:p>
          <text:list>
            <text:list-item>
              <text:list>
                <text:list-item>
                  <text:h text:style-name="P84" text:outline-level="3"><text:span text:style-name="T280">[</text:span><text:span text:style-name="T274">10</text:span><text:span text:style-name="T280">1</text:span><text:span text:style-name="T270">]<text:tab/></text:span><text:span text:style-name="T277">with </text:span><text:span text:style-name="T278">K. Fokianos, </text:span><text:span text:style-name="T277">J. Rynkiewicz. </text:span><text:span text:style-name="T278">Mixtures of Nonlinear Poisson Autoregressions</text:span><text:span text:style-name="T277">. </text:span><text:span text:style-name="T279">Journal of Time <text:tab/>Series Analysis. </text:span><text:a xlink:type="simple" xlink:href="https://arxiv.org/pdf/1704.02097" text:style-name="Internet_20_link" text:visited-style-name="Visited_20_Internet_20_Link"><text:span text:style-name="Citation"><text:span text:style-name="T268">https://arxiv.org/pdf/1704.02097</text:span></text:span></text:a><text:span text:style-name="Citation"><text:span text:style-name="T269"> (2020).</text:span></text:span></text:h>
                </text:list-item>
              </text:list>
            </text:list-item>
          </text:list>
        </text:list-item>
        <text:list-item>
          <text:p text:style-name="P109"/>
        </text:list-item>
      </text:list>
      <text:list xml:id="list35733275674583" text:continue-list="list35733997262874" text:style-name="WW8Num4">
        <text:list-item>
          <text:p text:style-name="P112">Submitted</text:p>
          <text:list>
            <text:list-item>
              <text:list>
                <text:list-item>
                  <text:h text:style-name="P81" text:outline-level="3"/>
                </text:list-item>
                <text:list-item>
                  <text:h text:style-name="P82" text:outline-level="3"><text:span text:style-name="T273">[S1]<text:tab/></text:span><text:span text:style-name="T179">with J. Rynkiewicz, </text:span><text:span text:style-name="T180">Y. </text:span><text:span text:style-name="T179">Salhi. Model sele</text:span><text:span text:style-name="T126">ction for AR-ARCH random fields in modelling life table. <text:tab/></text:span><text:a xlink:type="simple" xlink:href="https://hal.archives-ouvertes.fr/hal-02455803/file/ARARCH_SELECT_V2.pdf" text:style-name="Internet_20_link" text:visited-style-name="Visited_20_Internet_20_Link"><text:span text:style-name="T201">https://hal.archives-ouvertes.fr/hal-02455803/file/ARARCH_SELECT_V2.pdf</text:span></text:a></text:h>
                </text:list-item>
              </text:list>
            </text:list-item>
          </text:list>
        </text:list-item>
      </text:list>
      <text:list xml:id="list35734787806755" text:continue-list="list35734004596268" text:style-name="WW8Num6">
        <text:list-item>
          <text:p text:style-name="P107"><text:span text:style-name="T14">[</text:span><text:span text:style-name="T18">S</text:span><text:span text:style-name="T27">2</text:span><text:span text:style-name="T14">]<text:tab/>with </text:span><text:span text:style-name="T20">J. M. Bardet, </text:span><text:span text:style-name="T14">O. Wintenberger. Contrast estimation of general locally stationary processes using <text:tab/>coupling. </text:span><text:a xlink:type="simple" xlink:href="https://hal.archives-ouvertes.fr/hal-02586009" text:style-name="Internet_20_link" text:visited-style-name="Visited_20_Internet_20_Link"><text:span text:style-name="T14">https://hal.archives-ouvertes.fr/hal-02586009</text:span></text:a></text:p>
        </text:list-item>
        <text:list-item>
          <text:p text:style-name="P110">[S<text:span text:style-name="T302">3</text:span>]<text:tab/>with <text:span text:style-name="T295">N. Mamode Khan, M. H. Neumann</text:span>. Mixing properties of Skellam-GARCH processes. <text:tab/><text:a xlink:type="simple" xlink:href="https://arxiv.org/pdf/2005.12093" text:style-name="Internet_20_link" text:visited-style-name="Visited_20_Internet_20_Link">https://arxiv.org/pdf/2005.12093</text:a></text:p>
        </text:list-item>
        <text:list-item>
          <text:p text:style-name="P115"><text:span text:style-name="T99">[</text:span><text:span text:style-name="T108">S</text:span><text:span text:style-name="T109">4</text:span><text:span text:style-name="T99">]<text:tab/></text:span><text:span text:style-name="T129">with </text:span><text:span text:style-name="T98">M. Neumann, L. Truquet</text:span><text:span text:style-name="T129">. </text:span><text:span text:style-name="T130">Ergodic properties of dynamic models with covariates</text:span><text:span text:style-name="T128">. <text:tab/></text:span><text:a xlink:type="simple" xlink:href="https://arxiv.org/abs/2007.07623" text:style-name="Internet_20_link" text:visited-style-name="Visited_20_Internet_20_Link"><text:span text:style-name="T213">https://arxiv.org/abs/2007.07623</text:span></text:a></text:p>
        </text:list-item>
        <text:list-item>
          <text:p text:style-name="P115"><text:span text:style-name="T99">[</text:span><text:span text:style-name="T108">S</text:span><text:span text:style-name="T110">5</text:span><text:span text:style-name="T99">]<text:tab/></text:span><text:span text:style-name="T129">with </text:span><text:span text:style-name="T136">A. Leucht</text:span><text:span text:style-name="T98">, M. Neumann</text:span><text:span text:style-name="T129">. </text:span><text:span text:style-name="T130">Mixing properties of non-stationary INGARCH(1,1) processes</text:span><text:span text:style-name="T128">. <text:tab/></text:span><text:a xlink:type="simple" xlink:href="https://arxiv.org/abs/2011.05854" text:style-name="Internet_20_link" text:visited-style-name="Visited_20_Internet_20_Link"><text:span text:style-name="T213">https://arxiv.org/abs/2011.05854</text:span></text:a></text:p>
        </text:list-item>
        <text:list-item>
          <text:p text:style-name="P116"/>
        </text:list-item>
        <text:list-item>
          <text:p text:style-name="P116">In preparation</text:p>
          <text:list>
            <text:list-item>
              <text:list>
                <text:list-item>
                  <text:h text:style-name="P83" text:outline-level="3"/>
                </text:list-item>
              </text:list>
            </text:list-item>
          </text:list>
        </text:list-item>
        <text:list-item>
          <text:p text:style-name="P117"><text:span text:style-name="T49">[P</text:span><text:span text:style-name="T50">1</text:span><text:span text:style-name="T49">]<text:tab/>with </text:span><text:span text:style-name="T50">J. M. Bardet, </text:span><text:span text:style-name="T69">N. Bahamonde, </text:span><text:span text:style-name="T70">K. Bertin. An ARMA model for </text:span><text:span text:style-name="T74">incomplete</text:span><text:span text:style-name="T70"> ray light st</text:span><text:span text:style-name="T71">e</text:span><text:span text:style-name="T70">llar <text:tab/>observations</text:span><text:span text:style-name="T49">.</text:span></text:p>
        </text:list-item>
        <text:list-item>
          <text:p text:style-name="P117"><text:span text:style-name="T49">[P</text:span><text:span text:style-name="T50">2</text:span><text:span text:style-name="T49">]<text:tab/>with </text:span><text:span text:style-name="T69">N. Bahamonde, </text:span><text:span text:style-name="T72">J. Rynkiewicz, </text:span><text:span text:style-name="T73">Y. Sahli</text:span><text:span text:style-name="T49">. </text:span><text:span text:style-name="T51">INARCH random field models for </text:span><text:span text:style-name="T52">population <text:tab/>dynamics</text:span><text:span text:style-name="T49">.</text:span></text:p>
        </text:list-item>
        <text:list-item>
          <text:p text:style-name="P117"><text:span text:style-name="T49">[P</text:span><text:span text:style-name="T50">3</text:span><text:span text:style-name="T49">]<text:tab/>with </text:span><text:span text:style-name="T69">N. Bahamonde, </text:span><text:span text:style-name="T49">D. Pommeret, L. Reboul. Data driven smooth test of </text:span><text:span text:style-name="T53">i</text:span><text:span text:style-name="T49">ncomplete observations.</text:span></text:p>
        </text:list-item>
        <text:list-item>
          <text:p text:style-name="P108"><text:span text:style-name="T14">[P</text:span><text:span text:style-name="T28">4</text:span><text:span text:style-name="T14">]<text:tab/>with </text:span><text:span text:style-name="T32">N. Bahamonde, </text:span><text:span text:style-name="T34">Y</text:span><text:span text:style-name="T14">. </text:span><text:span text:style-name="T15">Sahli. Discrete valued lifetime random fields models</text:span><text:span text:style-name="T14">.</text:span></text:p>
          <text:list>
            <text:list-item>
              <text:list>
                <text:list-item>
                  <text:h text:style-name="P80" text:outline-level="3"><text:span text:style-name="T35">[P</text:span><text:span text:style-name="T36">5</text:span><text:span text:style-name="T35">]<text:tab/></text:span><text:span text:style-name="T51">with K. Bertin, P. Marquet, R. Rebolledo. Estimation of parameters in ecological time series.</text:span></text:h>
                </text:list-item>
              </text:list>
            </text:list-item>
          </text:list>
        </text:list-item>
      </text:list>
      <text:list xml:id="list35734631707192" text:continue-list="list35733275674583" text:style-name="WW8Num4">
        <text:list-item>
          <text:p text:style-name="P118"><text:span text:style-name="T44">[P</text:span><text:span text:style-name="T45">6</text:span><text:span text:style-name="T44">]<text:tab/>with A. Jakubowski, G. Lang, O. Wintenberger. Limit theory </text:span><text:span text:style-name="T47">of</text:span><text:span text:style-name="T44"> partial sums f</text:span><text:span text:style-name="T47">or</text:span><text:span text:style-name="T44"> heavy tailed random fields. </text:span></text:p>
        </text:list-item>
        <text:list-item>
          <text:p text:style-name="P119"><text:span text:style-name="T46">[P</text:span><text:span text:style-name="T45">7</text:span><text:span text:style-name="T46">]<text:tab/></text:span><text:span text:style-name="T72">with G. Lang, D. Surgailis. Limit theorems for non linear long range dependent Bernoulli shifts <text:tab/>sequences. </text:span></text:p>
        </text:list-item>
        <text:list-item>
          <text:p text:style-name="P111">[P<text:span text:style-name="T303">8</text:span>]<text:tab/>with K. Bertin, <text:span text:style-name="T301">N. Klutchnikoff</text:span>. <text:s/>Minimax estimation in a nonstationary AR(1)-model.</text:p>
        </text:list-item>
        <text:list-item>
          <text:p text:style-name="P120"><text:span text:style-name="T49">[P</text:span><text:span text:style-name="T54">9</text:span><text:span text:style-name="T49">]<text:tab/></text:span><text:span text:style-name="T69">with E. Gajecka. </text:span><text:span text:style-name="T74">S</text:span><text:span text:style-name="T69">ubsampling of cyclo-stationary processes with </text:span><text:span text:style-name="T74">atypical </text:span><text:span text:style-name="T69">limit distributions.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1" svg:font-family="OpenSymbol, 'Arial Unicode MS'" style:font-charset="x-symbol"/>
    <style:font-face style:name="Times New Roman1" svg:font-family="'Times New Roman'" style:font-family-generic="roman"/>
    <style:font-face style:name="Times-Roman" svg:font-family="Times-Roman, 'Times New Roman'" style:font-family-generic="roman"/>
    <style:font-face style:name="Microsoft YaHei" svg:font-family="'Microsoft YaHei'" style:font-pitch="variable"/>
    <style:font-face style:name="OpenSymbol" svg:font-family="OpenSymbol, 'Arial Unicode MS'" style:font-pitch="variable"/>
    <style:font-face style:name="Symbol" svg:font-family="Symbol" style:font-pitch="variable"/>
    <style:font-face style:name="Tahoma1" svg:font-family="Tahoma" style:font-pitch="variable"/>
    <style:font-face style:name="Times" svg:font-family="Times, 'Times New Roman'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  <style:font-face style:name="Times New Roman2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fr" fo:country="FR" style:letter-kerning="true" style:font-name-asian="Arial Unicode MS" style:font-size-asian="10.5pt" style:language-asian="zh" style:country-asian="CN" style:font-name-complex="Arial Unicode M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Liberation Serif" fo:font-size="12pt" fo:language="fr" fo:country="FR" style:font-name-asian="Arial Unicode MS" style:font-size-asian="10.5pt" style:language-asian="zh" style:country-asian="CN" style:font-name-complex="Arial Unicode M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2pt" fo:language="fr" fo:country="FR" style:font-name-asian="Lucida Sans Unicode" style:font-family-asian="'Lucida Sans Unicode'" style:font-family-generic-asian="swiss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1" style:font-family-complex="Tahoma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Tahoma1" style:font-family-complex="Tahoma" style:font-pitch-complex="variable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 style:font-family-complex="Tahoma" style:font-pitch-complex="variable"/>
    </style:style>
    <style:style style:name="Heading_20_1" style:display-name="Heading 1" style:family="paragraph" style:parent-style-name="Heading" style:next-style-name="Text_20_body" style:default-outline-level="1" style:list-style-name="WW8Num2" style:class="text">
      <style:paragraph-properties fo:margin-left="0cm" fo:margin-right="0cm" fo:text-indent="0cm" style:auto-text-indent="false"/>
      <style:text-properties fo:font-size="16pt" fo:font-weight="bold" style:font-size-asian="16pt" style:font-weight-asian="bold" style:font-size-complex="16pt" style:font-weight-complex="bold"/>
    </style:style>
    <style:style style:name="Heading_20_2" style:display-name="Heading 2" style:family="paragraph" style:parent-style-name="Heading" style:next-style-name="Text_20_body" style:default-outline-level="2" style:list-style-name="WW8Num4" style:class="text">
      <style:paragraph-properties fo:margin-left="0cm" fo:margin-right="0cm" fo:text-indent="0cm" style:auto-text-indent="false"/>
      <style:text-properties style:font-name="Times New Roman" fo:font-family="'Times New Roman'" style:font-family-generic="roman" style:font-pitch="variable" fo:font-size="18pt" fo:font-weight="bold" style:font-name-asian="Lucida Sans Unicode" style:font-family-asian="'Lucida Sans Unicode'" style:font-family-generic-asian="swiss" style:font-pitch-asian="variable" style:font-size-asian="18pt" style:font-weight-asian="bold" style:font-name-complex="Tahoma1" style:font-family-complex="Tahoma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list-style-name="WW8Num4" style:class="text">
      <style:paragraph-properties fo:margin-left="0cm" fo:margin-right="0cm" fo:text-indent="0cm" style:auto-text-indent="false"/>
      <style:text-properties style:font-name="Times New Roman" fo:font-family="'Times New Roman'" style:font-family-generic="roman" style:font-pitch="variable" fo:font-size="14pt" fo:font-weight="bold" style:font-name-asian="Lucida Sans Unicode" style:font-family-asian="'Lucida Sans Unicode'" style:font-family-generic-asian="swiss" style:font-pitch-asian="variable" style:font-size-asian="14pt" style:font-weight-asian="bold" style:font-name-complex="Tahoma1" style:font-family-complex="Tahoma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list-style-name="WW8Num4" style:class="text">
      <style:paragraph-properties fo:margin-left="0cm" fo:margin-right="0cm" fo:text-indent="0cm" style:auto-text-indent="false"/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list-style-name="WW8Num4" style:class="text">
      <style:paragraph-properties fo:margin-left="0cm" fo:margin-right="0cm" fo:text-indent="0cm" style:auto-text-indent="false"/>
      <style:text-properties fo:font-size="12pt" fo:font-weight="bold" style:font-size-asian="12pt" style:font-weight-asian="bold" style:font-size-complex="12pt" style:font-weight-complex="bold"/>
    </style:style>
    <style:style style:name="Heading_20_6" style:display-name="Heading 6" style:family="paragraph" style:parent-style-name="Heading" style:next-style-name="Text_20_body" style:default-outline-level="6" style:list-style-name="WW8Num4" style:class="text">
      <style:paragraph-properties fo:margin-left="0cm" fo:margin-right="0cm" fo:text-indent="0cm" style:auto-text-indent="false"/>
      <style:text-properties fo:font-size="10.5pt" fo:font-weight="bold" style:font-size-asian="10.5pt" style:font-weight-asian="bold" style:font-size-complex="10.5pt" style:font-weight-complex="bold"/>
    </style:style>
    <style:style style:name="Heading_20_7" style:display-name="Heading 7" style:family="paragraph" style:parent-style-name="Heading" style:next-style-name="Text_20_body" style:default-outline-level="7" style:list-style-name="WW8Num4" style:class="text">
      <style:paragraph-properties fo:margin-left="0cm" fo:margin-right="0cm" fo:text-indent="0cm" style:auto-text-indent="false"/>
      <style:text-properties fo:font-size="10.5pt" fo:font-weight="bold" style:font-size-asian="10.5pt" style:font-weight-asian="bold" style:font-size-complex="10.5pt" style:font-weight-complex="bold"/>
    </style:style>
    <style:style style:name="Heading_20_8" style:display-name="Heading 8" style:family="paragraph" style:parent-style-name="Heading" style:next-style-name="Text_20_body" style:default-outline-level="8" style:list-style-name="WW8Num4" style:class="text">
      <style:paragraph-properties fo:margin-left="0cm" fo:margin-right="0cm" fo:text-indent="0cm" style:auto-text-indent="false"/>
      <style:text-properties fo:font-size="10.5pt" fo:font-weight="bold" style:font-size-asian="10.5pt" style:font-weight-asian="bold" style:font-size-complex="10.5pt" style:font-weight-complex="bold"/>
    </style:style>
    <style:style style:name="Heading_20_9" style:display-name="Heading 9" style:family="paragraph" style:parent-style-name="Heading" style:next-style-name="Text_20_body" style:default-outline-level="9" style:list-style-name="WW8Num4" style:class="text">
      <style:paragraph-properties fo:margin-left="0cm" fo:margin-right="0cm" fo:text-indent="0cm" style:auto-text-indent="false"/>
      <style:text-properties fo:font-size="10.5pt" fo:font-weight="bold" style:font-size-asian="10.5pt" style:font-weight-asian="bold" style:font-size-complex="10.5pt" style:font-weight-complex="bold"/>
    </style:style>
    <style:style style:name="Titre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Légende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Titre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1" style:font-family-complex="Tahoma" style:font-pitch-complex="variable" style:font-size-complex="14pt"/>
    </style:style>
    <style:style style:name="Légende1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pitch-complex="variable" style:font-size-complex="12pt" style:font-style-complex="italic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10" style:display-name="Heading 10" style:family="paragraph" style:parent-style-name="Heading" style:next-style-name="Text_20_body" style:list-style-name="WW8Num3" style:class="text">
      <style:paragraph-properties fo:margin-left="0cm" fo:margin-right="0cm" fo:text-indent="0cm" style:auto-text-indent="false"/>
      <style:text-properties fo:font-size="10.5pt" fo:font-weight="bold" style:font-size-asian="10.5pt" style:font-weight-asian="bold" style:font-size-complex="10.5pt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loext:contextual-spacing="false" fo:text-align="center" style:justify-single-word="false"/>
      <style:text-properties fo:font-size="18pt" style:font-size-asian="18pt" style:font-size-complex="18pt"/>
    </style:style>
    <style:style style:name="WW8Num1z0" style:family="text">
      <style:text-properties fo:color="#000000" fo:font-size="11pt" fo:language="en" fo:country="US" fo:font-weight="normal" style:font-size-asian="11pt" style:language-asian="zxx" style:country-asian="none" style:font-weight-asian="normal" style:font-name-complex="Times New Roman" style:font-family-complex="'Times New Roman'" style:font-family-generic-complex="roman" style:font-pitch-complex="variable" style:font-size-complex="11pt" style:language-complex="zxx" style:country-complex="none" style:font-weight-complex="normal"/>
    </style:style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fo:color="#000000" fo:font-size="11pt" fo:language="en" fo:country="US" style:font-size-asian="11pt" style:language-asian="zxx" style:country-asian="none" style:font-size-complex="11pt" style:language-complex="zxx" style:country-complex="none"/>
    </style:style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>
      <style:text-properties fo:color="#000000" fo:font-size="11pt" fo:language="en" fo:country="US" fo:font-weight="normal" style:font-size-asian="11pt" style:language-asian="zxx" style:country-asian="none" style:font-weight-asian="normal" style:font-name-complex="Times New Roman" style:font-family-complex="'Times New Roman'" style:font-family-generic-complex="roman" style:font-pitch-complex="variable" style:font-size-complex="11pt" style:language-complex="zxx" style:country-complex="none" style:font-weight-complex="normal"/>
    </style:style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>
      <style:text-properties fo:color="#000000" fo:font-size="11pt" fo:language="en" fo:country="US" style:font-size-asian="11pt" style:language-asian="zxx" style:country-asian="none" style:font-size-complex="11pt" style:language-complex="zxx" style:country-complex="none" style:font-weight-complex="bold"/>
    </style:style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>
      <style:text-properties fo:color="#000000" style:font-name="Symbol" fo:font-family="Symbol" style:font-pitch="variable" fo:font-size="16pt" fo:language="en" fo:country="GB" fo:font-weight="normal" style:font-size-asian="16pt" style:language-asian="zxx" style:country-asian="none" style:font-weight-asian="normal" style:font-name-complex="OpenSymbol" style:font-family-complex="OpenSymbol, 'Arial Unicode MS'" style:font-pitch-complex="variable" style:font-size-complex="16pt" style:language-complex="zxx" style:country-complex="none" style:font-weight-complex="normal"/>
    </style:style>
    <style:style style:name="WW8Num6z1" style:family="text"/>
    <style:style style:name="WW8Num6z2" style:family="text">
      <style:text-properties fo:color="#000000" fo:font-size="11pt" fo:language="en" fo:country="GB" fo:font-weight="normal" style:font-size-asian="11pt" style:language-asian="zxx" style:country-asian="none" style:font-weight-asian="normal" style:font-name-complex="Times New Roman" style:font-family-complex="'Times New Roman'" style:font-family-generic-complex="roman" style:font-pitch-complex="variable" style:font-size-complex="11pt" style:language-complex="zxx" style:country-complex="none" style:font-weight-complex="normal"/>
    </style:style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Fuente_20_de_20_párrafo_20_predeter." style:display-name="Fuente de párrafo predeter.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Police_20_par_20_défaut" style:display-name="Police par défaut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Numbering_20_Symbols" style:display-name="Numbering Symbols" style:family="text"/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Puces" style:family="text">
      <style:text-properties style:font-name="OpenSymbol" fo:font-family="OpenSymbol, 'Arial Unicode MS'" style:font-pitch="variable" style:font-name-asian="OpenSymbol" style:font-family-asian="OpenSymbol, 'Arial Unicode MS'" style:font-pitch-asian="variable" style:font-name-complex="OpenSymbol" style:font-family-complex="OpenSymbol, 'Arial Unicode MS'" style:font-pitch-complex="variable"/>
    </style:style>
    <style:style style:name="Caractères_20_de_20_numérotation" style:display-name="Caractères de numérotation" style:family="text"/>
    <style:style style:name="Bullet_20_Symbols" style:display-name="Bullet Symbols" style:family="text">
      <style:text-properties style:font-name="OpenSymbol1" fo:font-family="OpenSymbol, 'Arial Unicode MS'" style:font-charset="x-symbol" style:font-name-asian="OpenSymbol1" style:font-family-asian="OpenSymbol, 'Arial Unicode MS'" style:font-charset-asian="x-symbol" style:font-name-complex="OpenSymbol1" style:font-family-complex="OpenSymbol, 'Arial Unicode MS'" style:font-charset-complex="x-symbol"/>
    </style:style>
    <style:style style:name="Citation" style:family="text">
      <style:text-properties fo:font-style="italic" style:font-style-asian="italic" style:font-style-complex="italic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text:style-name="WW8Num4z0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2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2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2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2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2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2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2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2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3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3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3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3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3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3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3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3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text:style-name="WW8Num4z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4z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4z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4z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4z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4z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4z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4z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4z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number text:level="1" text:style-name="WW8Num5z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5z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5z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5z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5z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5z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5z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5z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5z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number text:level="1" text:style-name="WW8Num6z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6z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6z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6z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6z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6z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6z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6z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6z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fo:background-color="#ffffff" style:writing-mode="lr-tb" style:layout-grid-color="#c0c0c0" style:layout-grid-lines="24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draw:fill="solid" draw:fill-color="#ffffff" draw:opacity="100%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paul doukhan</meta:initial-creator>
    <meta:creation-date>2008-06-17T02:29:00</meta:creation-date>
    <dc:date>2020-11-12T03:56:56.455427217</dc:date>
    <meta:print-date>2010-11-09T21:58:00</meta:print-date>
    <meta:editing-cycles>146</meta:editing-cycles>
    <meta:editing-duration>P50DT10H32M14S</meta:editing-duration>
    <meta:generator>LibreOffice/5.4.5.1$MacOSX_X86_64 LibreOffice_project/79c9829dd5d8054ec39a82dc51cd9eff340dbee8</meta:generator>
    <meta:document-statistic meta:table-count="0" meta:image-count="0" meta:object-count="0" meta:page-count="10" meta:paragraph-count="339" meta:word-count="4585" meta:character-count="33788" meta:non-whitespace-character-count="28715"/>
  </office:meta>
</office:document-meta>
</file>