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Pictures/1000000000000472000005ECD1911A51.png" manifest:media-type="image/png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OpenSymbol" svg:font-family="OpenSymbol, 'Arial Unicode MS'" style:font-family-generic="system" style:font-pitch="variable"/>
    <style:font-face style:name="Symbol" svg:font-family="Symbol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-Roman" svg:font-family="Times-Roman, 'Times New Roman'" style:font-family-generic="system" style:font-pitch="variable"/>
  </office:font-face-decls>
  <office:automatic-styles>
    <style:style style:name="P1" style:family="paragraph" style:parent-style-name="Text_20_body" style:master-page-name="MP0">
      <style:paragraph-properties style:page-number="auto" fo:break-before="page"/>
    </style:style>
    <style:style style:name="P2" style:family="paragraph" style:parent-style-name="Text_20_body">
      <style:text-properties officeooo:paragraph-rsid="0031d111"/>
    </style:style>
    <style:style style:name="P3" style:family="paragraph" style:parent-style-name="Standard">
      <style:text-properties fo:font-size="11pt" fo:language="en" fo:country="US" style:font-size-asian="11pt" style:font-name-complex="Tahoma" style:font-size-complex="11pt"/>
    </style:style>
    <style:style style:name="P4" style:family="paragraph" style:parent-style-name="Text_20_body">
      <style:paragraph-properties fo:margin-top="0cm" fo:margin-bottom="0cm" style:contextual-spacing="false"/>
    </style:style>
    <style:style style:name="P5" style:family="paragraph" style:parent-style-name="Text_20_body">
      <style:paragraph-properties fo:margin-top="0cm" fo:margin-bottom="0cm" style:contextual-spacing="false"/>
      <style:text-properties fo:language="en" fo:country="US"/>
    </style:style>
    <style:style style:name="P6" style:family="paragraph" style:parent-style-name="Text_20_body">
      <style:paragraph-properties fo:margin-top="0cm" fo:margin-bottom="0cm" style:contextual-spacing="false"/>
      <style:text-properties fo:font-size="10pt" fo:language="en" fo:country="US" style:font-size-asian="10pt" style:font-size-complex="10pt"/>
    </style:style>
    <style:style style:name="P7" style:family="paragraph" style:parent-style-name="Text_20_body">
      <style:paragraph-properties fo:margin-top="0cm" fo:margin-bottom="0cm" style:contextual-spacing="false"/>
      <style:text-properties fo:font-size="18pt" fo:language="en" fo:country="GB" fo:font-weight="bold" style:font-size-asian="18pt" style:font-weight-asian="bold" style:font-name-complex="Tahoma" style:font-size-complex="18pt"/>
    </style:style>
    <style:style style:name="P8" style:family="paragraph" style:parent-style-name="Titre_20_3" style:list-style-name="WW8Num4">
      <style:paragraph-properties fo:margin-top="0cm" fo:margin-bottom="0cm" style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  <style:text-properties fo:font-size="9pt" fo:language="en" fo:country="GB" fo:font-weight="normal" style:font-size-asian="9pt" style:font-weight-asian="normal" style:font-size-complex="9pt" style:font-weight-complex="normal"/>
    </style:style>
    <style:style style:name="P9" style:family="paragraph" style:parent-style-name="Titre_20_3" style:list-style-name="WW8Num4">
      <style:paragraph-properties fo:margin-top="0cm" fo:margin-bottom="0cm" style:contextual-spacing="false" style:line-height-at-least="0cm">
        <style:tab-stops>
          <style:tab-stop style:position="0cm"/>
          <style:tab-stop style:position="2.574cm"/>
        </style:tab-stops>
      </style:paragraph-properties>
      <style:text-properties fo:font-size="11pt" fo:language="en" fo:country="GB" fo:font-weight="normal" style:font-size-asian="11pt" style:font-weight-asian="normal" style:font-size-complex="11pt" style:font-weight-complex="normal"/>
    </style:style>
    <style:style style:name="P10" style:family="paragraph" style:parent-style-name="Titre_20_3" style:list-style-name="WW8Num4">
      <style:paragraph-properties fo:margin-top="0cm" fo:margin-bottom="0cm" style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  <style:text-properties fo:font-size="11pt" fo:language="en" fo:country="GB" fo:font-weight="normal" style:font-size-asian="11pt" style:font-weight-asian="normal" style:font-size-complex="11pt" style:font-weight-complex="normal"/>
    </style:style>
    <style:style style:name="P11" style:family="paragraph" style:parent-style-name="Titre_20_3" style:list-style-name="WW8Num4">
      <style:paragraph-properties fo:margin-top="0cm" fo:margin-bottom="0cm" style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</style:style>
    <style:style style:name="P12" style:family="paragraph" style:parent-style-name="Titre_20_3" style:list-style-name="WW8Num4">
      <style:paragraph-properties fo:margin-top="0cm" fo:margin-bottom="0cm" style:contextual-spacing="false" style:line-height-at-least="0cm" fo:text-align="justify" style:justify-single-word="false">
        <style:tab-stops>
          <style:tab-stop style:position="0cm"/>
          <style:tab-stop style:position="2.574cm"/>
        </style:tab-stops>
      </style:paragraph-properties>
    </style:style>
    <style:style style:name="P13" style:family="paragraph" style:parent-style-name="Titre_20_3" style:list-style-name="WW8Num4">
      <style:paragraph-properties fo:margin-top="0cm" fo:margin-bottom="0cm" style:contextual-spacing="false" style:line-height-at-least="0cm" fo:text-align="justify" style:justify-single-word="false">
        <style:tab-stops>
          <style:tab-stop style:position="0cm"/>
          <style:tab-stop style:position="2.574cm"/>
        </style:tab-stops>
      </style:paragraph-properties>
      <style:text-properties fo:font-size="11pt" fo:language="en" fo:country="GB" fo:font-weight="normal" style:font-size-asian="11pt" style:font-weight-asian="normal" style:font-size-complex="11pt" style:font-weight-complex="normal"/>
    </style:style>
    <style:style style:name="P14" style:family="paragraph" style:parent-style-name="Text_20_body">
      <style:paragraph-properties fo:margin-top="0cm" fo:margin-bottom="0cm" style:contextual-spacing="false" style:line-height-at-least="0cm">
        <style:tab-stops>
          <style:tab-stop style:position="2.574cm"/>
        </style:tab-stops>
      </style:paragraph-properties>
      <style:text-properties fo:font-size="11pt" fo:language="en" fo:country="GB" style:font-size-asian="11pt" style:font-name-complex="Tahoma" style:font-size-complex="11pt"/>
    </style:style>
    <style:style style:name="P15" style:family="paragraph" style:parent-style-name="Text_20_body">
      <style:paragraph-properties fo:margin-top="0cm" fo:margin-bottom="0cm" style:contextual-spacing="false" style:line-height-at-least="0cm">
        <style:tab-stops>
          <style:tab-stop style:position="2.574cm"/>
        </style:tab-stops>
      </style:paragraph-properties>
      <style:text-properties fo:font-size="11pt" style:font-size-asian="11pt" style:font-name-complex="Tahoma" style:font-size-complex="11pt"/>
    </style:style>
    <style:style style:name="P16" style:family="paragraph" style:parent-style-name="Text_20_body">
      <style:paragraph-properties fo:margin-top="0cm" fo:margin-bottom="0cm" style:contextual-spacing="false" style:line-height-at-least="0cm">
        <style:tab-stops>
          <style:tab-stop style:position="2.574cm"/>
        </style:tab-stops>
      </style:paragraph-properties>
    </style:style>
    <style:style style:name="P17" style:family="paragraph" style:parent-style-name="Text_20_body">
      <style:paragraph-properties fo:margin-top="0cm" fo:margin-bottom="0cm" style:contextual-spacing="false" style:line-height-at-least="0cm">
        <style:tab-stops>
          <style:tab-stop style:position="2.574cm"/>
        </style:tab-stops>
      </style:paragraph-properties>
      <style:text-properties officeooo:paragraph-rsid="001be0bf"/>
    </style:style>
    <style:style style:name="P18" style:family="paragraph" style:parent-style-name="Text_20_body">
      <style:paragraph-properties fo:margin-top="0.101cm" fo:margin-bottom="0cm" style:contextual-spacing="false" style:line-height-at-least="0cm">
        <style:tab-stops>
          <style:tab-stop style:position="2.574cm"/>
        </style:tab-stops>
      </style:paragraph-properties>
    </style:style>
    <style:style style:name="P19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49cm"/>
        </style:tab-stops>
      </style:paragraph-properties>
      <style:text-properties fo:font-size="9pt" fo:language="en" fo:country="GB" style:font-size-asian="9pt" style:font-name-complex="Tahoma" style:font-size-complex="9pt"/>
    </style:style>
    <style:style style:name="P20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49cm"/>
        </style:tab-stops>
      </style:paragraph-properties>
      <style:text-properties fo:language="en" fo:country="GB" style:font-name-complex="Tahoma"/>
    </style:style>
    <style:style style:name="P21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49cm"/>
        </style:tab-stops>
      </style:paragraph-properties>
    </style:style>
    <style:style style:name="P22" style:family="paragraph" style:parent-style-name="Titre_20_3" style:list-style-name="WW8Num4">
      <style:paragraph-properties fo:margin-top="0cm" fo:margin-bottom="0cm" style:contextual-spacing="false" fo:text-align="justify" style:justify-single-word="false" fo:keep-with-next="auto">
        <style:tab-stops>
          <style:tab-stop style:position="0cm"/>
          <style:tab-stop style:position="2.549cm"/>
        </style:tab-stops>
      </style:paragraph-properties>
    </style:style>
    <style:style style:name="P23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language="en" fo:country="US" fo:font-weight="normal" style:font-weight-asian="normal" style:font-name-complex="Tahoma" style:font-weight-complex="normal"/>
    </style:style>
    <style:style style:name="P24" style:family="paragraph" style:parent-style-name="Text_20_body" style:list-style-name="WW8Num6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language="en" fo:country="US" style:font-name-complex="Tahoma"/>
    </style:style>
    <style:style style:name="P25" style:family="paragraph" style:parent-style-name="Titre_20_3" style:list-style-name="WW8Num4">
      <style:paragraph-properties fo:margin-top="0cm" fo:margin-bottom="0cm" style:contextual-spacing="false" fo:text-align="justify" style:justify-single-word="false" fo:keep-with-next="auto">
        <style:tab-stops>
          <style:tab-stop style:position="0cm"/>
          <style:tab-stop style:position="2.549cm"/>
        </style:tab-stops>
      </style:paragraph-properties>
      <style:text-properties fo:color="#000000" loext:opacity="100%" fo:font-size="12pt" fo:language="en" fo:country="GB" fo:font-weight="normal" style:font-size-asian="12pt" style:font-weight-asian="normal" style:font-size-complex="12pt" style:font-weight-complex="normal"/>
    </style:style>
    <style:style style:name="P26" style:family="paragraph" style:parent-style-name="Text_20_body" style:list-style-name="WW8Num6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language="en" fo:country="GB" style:font-name-complex="Tahoma"/>
    </style:style>
    <style:style style:name="P27" style:family="paragraph" style:parent-style-name="Text_20_body" style:list-style-name="WW8Num6">
      <style:paragraph-properties fo:margin-top="0cm" fo:margin-bottom="0cm" style:contextual-spacing="false" style:line-height-at-least="0cm">
        <style:tab-stops>
          <style:tab-stop style:position="2.574cm"/>
        </style:tab-stops>
      </style:paragraph-properties>
    </style:style>
    <style:style style:name="P28" style:family="paragraph" style:parent-style-name="Text_20_body">
      <style:paragraph-properties fo:margin-top="0cm" fo:margin-bottom="0cm" style:contextual-spacing="false"/>
      <style:text-properties fo:font-size="16pt" fo:language="en" fo:country="US" fo:font-weight="bold" style:font-size-asian="16pt" style:font-weight-asian="bold" style:font-name-complex="Tahoma" style:font-size-complex="16pt"/>
    </style:style>
    <style:style style:name="P29" style:family="paragraph" style:parent-style-name="Text_20_body">
      <style:paragraph-properties fo:margin-left="2.499cm" fo:margin-right="0cm" fo:margin-top="0.199cm" fo:margin-bottom="0cm" style:contextual-spacing="false" fo:text-align="justify" style:justify-single-word="false" fo:text-indent="-2.499cm" style:auto-text-indent="false">
        <style:tab-stops/>
      </style:paragraph-properties>
      <style:text-properties officeooo:paragraph-rsid="00278151"/>
    </style:style>
    <style:style style:name="P30" style:family="paragraph" style:parent-style-name="Text_20_body">
      <style:paragraph-properties fo:margin-left="2.499cm" fo:margin-right="0cm" fo:margin-top="0.199cm" fo:margin-bottom="0cm" style:contextual-spacing="false" fo:text-align="justify" style:justify-single-word="false" fo:text-indent="-2.499cm" style:auto-text-indent="false">
        <style:tab-stops/>
      </style:paragraph-properties>
    </style:style>
    <style:style style:name="P31" style:family="paragraph" style:parent-style-name="Text_20_body">
      <style:paragraph-properties fo:margin-left="2.499cm" fo:margin-right="0cm" fo:margin-top="0.199cm" fo:margin-bottom="0cm" style:contextual-spacing="false" fo:text-align="justify" style:justify-single-word="false" fo:text-indent="-2.499cm" style:auto-text-indent="false">
        <style:tab-stops/>
      </style:paragraph-properties>
      <style:text-properties officeooo:paragraph-rsid="0031d111"/>
    </style:style>
    <style:style style:name="P32" style:family="paragraph" style:parent-style-name="Text_20_body">
      <style:paragraph-properties fo:margin-left="2.221cm" fo:margin-right="0cm" fo:margin-top="0cm" fo:margin-bottom="0cm" style:contextual-spacing="false" fo:text-align="justify" style:justify-single-word="false" fo:text-indent="-2.221cm" style:auto-text-indent="false">
        <style:tab-stops/>
      </style:paragraph-properties>
      <style:text-properties fo:font-size="11pt" fo:language="en" fo:country="US" fo:font-style="italic" style:font-size-asian="11pt" style:font-style-asian="italic" style:font-name-complex="Tahoma" style:font-size-complex="11pt"/>
    </style:style>
    <style:style style:name="P33" style:family="paragraph" style:parent-style-name="Text_20_body">
      <style:paragraph-properties fo:margin-left="2.221cm" fo:margin-right="0cm" fo:margin-top="0cm" fo:margin-bottom="0cm" style:contextual-spacing="false" fo:text-align="justify" style:justify-single-word="false" fo:text-indent="-2.221cm" style:auto-text-indent="false">
        <style:tab-stops/>
      </style:paragraph-properties>
    </style:style>
    <style:style style:name="P34" style:family="paragraph" style:parent-style-name="Text_20_body">
      <style:paragraph-properties fo:margin-left="2.223cm" fo:margin-right="0.127cm" fo:margin-top="0cm" fo:margin-bottom="0cm" style:contextual-spacing="false" fo:text-align="justify" style:justify-single-word="false" fo:text-indent="-2.223cm" style:auto-text-indent="false">
        <style:tab-stops/>
      </style:paragraph-properties>
      <style:text-properties fo:font-size="9pt" fo:language="en" fo:country="US" style:font-size-asian="9pt" style:font-name-complex="Tahoma" style:font-size-complex="9pt"/>
    </style:style>
    <style:style style:name="P35" style:family="paragraph" style:parent-style-name="Text_20_body">
      <style:paragraph-properties fo:margin-left="2.223cm" fo:margin-right="0.127cm" fo:margin-top="0cm" fo:margin-bottom="0cm" style:contextual-spacing="false" fo:text-align="justify" style:justify-single-word="false" fo:text-indent="-2.223cm" style:auto-text-indent="false">
        <style:tab-stops/>
      </style:paragraph-properties>
      <style:text-properties fo:language="en" fo:country="US" style:font-name-complex="Tahoma"/>
    </style:style>
    <style:style style:name="P36" style:family="paragraph" style:parent-style-name="Text_20_body">
      <style:paragraph-properties fo:margin-left="2.223cm" fo:margin-right="0.127cm" fo:margin-top="0cm" fo:margin-bottom="0cm" style:contextual-spacing="false" fo:text-align="justify" style:justify-single-word="false" fo:text-indent="-2.223cm" style:auto-text-indent="false">
        <style:tab-stops/>
      </style:paragraph-properties>
    </style:style>
    <style:style style:name="P37" style:family="paragraph" style:parent-style-name="Text_20_body">
      <style:paragraph-properties fo:margin-left="2.223cm" fo:margin-right="0.127cm" fo:margin-top="0cm" fo:margin-bottom="0cm" style:contextual-spacing="false" fo:text-align="justify" style:justify-single-word="false" fo:text-indent="-2.223cm" style:auto-text-indent="false">
        <style:tab-stops/>
      </style:paragraph-properties>
      <style:text-properties fo:language="en" fo:country="US" officeooo:paragraph-rsid="0024c8ce"/>
    </style:style>
    <style:style style:name="P38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293cm"/>
        </style:tab-stops>
      </style:paragraph-properties>
      <style:text-properties fo:color="#000000" loext:opacity="100%" fo:language="en" fo:country="US" style:font-name-complex="Tahoma"/>
    </style:style>
    <style:style style:name="P39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</style:style>
    <style:style style:name="P40" style:family="paragraph" style:parent-style-name="Standard">
      <style:paragraph-properties fo:orphans="2" fo:widows="2" fo:hyphenation-ladder-count="no-limit" fo:hyphenation-keep="auto" loext:hyphenation-keep-type="column" style:text-autospace="none"/>
      <style:text-properties style:font-name="Times-Roman" fo:language="en" fo:country="US" style:font-name-asian="Times New Roman" style:font-name-complex="Times-Roman" fo:hyphenate="true" loext:hyphenation-no-caps="false" loext:hyphenation-no-last-word="false" loext:hyphenation-word-char-count="no-limit" loext:hyphenation-zone="no-limit"/>
    </style:style>
    <style:style style:name="P41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style:font-name="Times-Roman" fo:language="en" fo:country="US" style:font-name-asian="Times New Roman" style:font-name-complex="Times-Roman"/>
    </style:style>
    <style:style style:name="P42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language="en" fo:country="US" style:font-name-complex="Tahoma"/>
    </style:style>
    <style:style style:name="P43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language="en" fo:country="US" fo:font-style="italic" style:font-style-asian="italic" style:font-name-complex="Tahoma" style:font-style-complex="italic"/>
    </style:style>
    <style:style style:name="P44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font-size="9pt" fo:language="en" fo:country="US" fo:font-style="italic" style:font-size-asian="9pt" style:font-style-asian="italic" style:font-name-complex="Tahoma" style:font-size-complex="9pt" style:font-style-complex="italic"/>
    </style:style>
    <style:style style:name="P45" style:family="paragraph" style:parent-style-name="Text_20_body">
      <style:paragraph-properties fo:margin-top="0cm" fo:margin-bottom="0cm" style:contextual-spacing="false"/>
      <style:text-properties fo:font-size="9pt" fo:language="en" fo:country="US" style:font-size-asian="9pt" style:font-size-complex="9pt"/>
    </style:style>
    <style:style style:name="P46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font-size="8pt" fo:language="en" fo:country="US" style:font-size-asian="8pt" style:font-size-complex="8pt"/>
    </style:style>
    <style:style style:name="P47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font-size="11pt" fo:language="en" fo:country="US" style:font-size-asian="11pt" style:font-size-complex="11pt"/>
    </style:style>
    <style:style style:name="P48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font-size="11pt" style:font-size-asian="11pt" style:font-size-complex="11pt"/>
    </style:style>
    <style:style style:name="P49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font-size="11pt" fo:language="en" fo:country="US" officeooo:rsid="000f203d" officeooo:paragraph-rsid="000f203d" style:font-size-asian="11pt" style:font-size-complex="11pt"/>
    </style:style>
    <style:style style:name="P50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style:font-name="Times New Roman" fo:font-size="11pt" fo:language="en" fo:country="US" officeooo:rsid="000f203d" officeooo:paragraph-rsid="000f203d" style:font-name-asian="Lucida Sans Unicode" style:font-size-asian="11pt" style:font-name-complex="Times New Roman" style:font-size-complex="11pt" style:language-complex="ar" style:country-complex="SA"/>
    </style:style>
    <style:style style:name="P51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111111" loext:opacity="100%" fo:font-size="11pt" fo:language="en" fo:country="US" style:font-size-asian="11pt" style:font-size-complex="11pt"/>
    </style:style>
    <style:style style:name="P52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111111" loext:opacity="100%" fo:font-size="11pt" fo:language="en" fo:country="US" officeooo:rsid="003968a7" officeooo:paragraph-rsid="003968a7" style:font-size-asian="11pt" style:font-size-complex="11pt"/>
    </style:style>
    <style:style style:name="P53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111111" loext:opacity="100%" fo:font-size="11pt" fo:language="en" fo:country="US" officeooo:rsid="003968a7" officeooo:paragraph-rsid="0039f503" style:font-size-asian="11pt" style:font-size-complex="11pt"/>
    </style:style>
    <style:style style:name="P54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111111" loext:opacity="100%" fo:font-size="11pt" fo:language="en" fo:country="US" officeooo:rsid="0039f503" officeooo:paragraph-rsid="0039f503" style:font-size-asian="11pt" style:font-size-complex="11pt"/>
    </style:style>
    <style:style style:name="P55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111111" loext:opacity="100%" fo:font-size="11pt" fo:language="en" fo:country="US" officeooo:rsid="00379fb6" officeooo:paragraph-rsid="0039f503" style:font-size-asian="11pt" style:font-size-complex="11pt"/>
    </style:style>
    <style:style style:name="P56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111111" loext:opacity="100%" fo:font-size="11pt" fo:language="en" fo:country="US" officeooo:rsid="00379fb6" officeooo:paragraph-rsid="00379fb6" style:font-size-asian="11pt" style:font-size-complex="11pt"/>
    </style:style>
    <style:style style:name="P57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74cm"/>
        </style:tab-stops>
      </style:paragraph-properties>
      <style:text-properties fo:color="#000000" loext:opacity="100%" fo:font-size="9pt" fo:language="en" fo:country="US" fo:font-weight="bold" style:font-size-asian="9pt" style:font-weight-asian="bold" style:font-name-complex="Tahoma" style:font-size-complex="9pt"/>
    </style:style>
    <style:style style:name="P58" style:family="paragraph" style:parent-style-name="Text_20_body">
      <style:paragraph-properties fo:margin-top="0.071cm" fo:margin-bottom="0cm" style:contextual-spacing="false" fo:text-align="justify" style:justify-single-word="false">
        <style:tab-stops>
          <style:tab-stop style:position="2.574cm"/>
        </style:tab-stops>
      </style:paragraph-properties>
    </style:style>
    <style:style style:name="P59" style:family="paragraph" style:parent-style-name="Text_20_body">
      <style:paragraph-properties fo:margin-top="0cm" fo:margin-bottom="0cm" style:contextual-spacing="false">
        <style:tab-stops>
          <style:tab-stop style:position="2.574cm"/>
        </style:tab-stops>
      </style:paragraph-properties>
      <style:text-properties fo:font-size="16pt" fo:language="en" fo:country="GB" fo:font-weight="bold" style:font-size-asian="16pt" style:font-weight-asian="bold" style:font-name-complex="Tahoma" style:font-size-complex="16pt"/>
    </style:style>
    <style:style style:name="P60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2.549cm"/>
        </style:tab-stops>
      </style:paragraph-properties>
      <style:text-properties fo:font-size="11pt" fo:language="en" fo:country="GB" style:font-size-asian="11pt" style:font-name-complex="Tahoma" style:font-size-complex="11pt"/>
    </style:style>
    <style:style style:name="P61" style:family="paragraph" style:parent-style-name="Text_20_body">
      <style:paragraph-properties fo:margin-top="0cm" fo:margin-bottom="0cm" style:contextual-spacing="false"/>
      <style:text-properties fo:font-size="11pt" fo:language="en" fo:country="GB" style:font-size-asian="11pt" style:font-name-complex="Tahoma" style:font-size-complex="11pt"/>
    </style:style>
    <style:style style:name="P62" style:family="paragraph" style:parent-style-name="Text_20_body">
      <style:paragraph-properties fo:margin-top="0cm" fo:margin-bottom="0cm" style:contextual-spacing="false"/>
      <style:text-properties fo:font-size="16pt" fo:language="en" fo:country="GB" fo:font-weight="bold" style:font-size-asian="16pt" style:font-weight-asian="bold" style:font-name-complex="Tahoma" style:font-size-complex="16pt"/>
    </style:style>
    <style:style style:name="P63" style:family="paragraph" style:parent-style-name="Text_20_body">
      <style:paragraph-properties fo:margin-top="0cm" fo:margin-bottom="0cm" style:contextual-spacing="false"/>
      <style:text-properties fo:font-size="11pt" style:font-size-asian="11pt" style:font-size-complex="11pt"/>
    </style:style>
    <style:style style:name="P64" style:family="paragraph" style:parent-style-name="Text_20_body">
      <style:paragraph-properties fo:margin-top="0cm" fo:margin-bottom="0cm" style:contextual-spacing="false"/>
      <style:text-properties fo:color="#000000" loext:opacity="100%" fo:font-size="11pt" fo:language="en" fo:country="US" style:font-size-asian="11pt" style:font-size-complex="11pt"/>
    </style:style>
    <style:style style:name="P65" style:family="paragraph" style:parent-style-name="Text_20_body">
      <style:paragraph-properties fo:margin-top="0cm" fo:margin-bottom="0cm" style:contextual-spacing="false"/>
      <style:text-properties fo:color="#000000" loext:opacity="100%" fo:font-size="11pt" fo:language="en" fo:country="US" style:font-size-asian="11pt" style:font-name-complex="Tahoma" style:font-size-complex="11pt"/>
    </style:style>
    <style:style style:name="P66" style:family="paragraph" style:parent-style-name="Text_20_body">
      <style:paragraph-properties fo:margin-top="0cm" fo:margin-bottom="0cm" style:contextual-spacing="false"/>
      <style:text-properties fo:color="#000000" loext:opacity="100%" fo:font-size="16pt" fo:language="en" fo:country="US" style:font-size-asian="16pt" style:font-name-complex="Tahoma" style:font-size-complex="16pt"/>
    </style:style>
    <style:style style:name="P67" style:family="paragraph" style:parent-style-name="Text_20_body">
      <style:paragraph-properties fo:margin-top="0.101cm" fo:margin-bottom="0cm" style:contextual-spacing="false"/>
    </style:style>
    <style:style style:name="P68" style:family="paragraph" style:parent-style-name="Titre_20_3" style:list-style-name="WW8Num4">
      <style:paragraph-properties fo:margin-top="0.101cm" fo:margin-bottom="0cm" style:contextual-spacing="false" fo:text-align="justify" style:justify-single-word="false" fo:keep-with-next="auto"/>
    </style:style>
    <style:style style:name="P69" style:family="paragraph" style:parent-style-name="Titre_20_3" style:list-style-name="WW8Num4">
      <style:paragraph-properties fo:margin-top="0.101cm" fo:margin-bottom="0cm" style:contextual-spacing="false" fo:text-align="justify" style:justify-single-word="false" fo:keep-with-next="auto">
        <style:tab-stops>
          <style:tab-stop style:position="0cm"/>
        </style:tab-stops>
      </style:paragraph-properties>
      <style:text-properties fo:color="#000000" loext:opacity="100%" fo:font-size="11pt" fo:language="en" fo:country="GB" fo:font-weight="normal" style:font-size-asian="11pt" style:font-weight-asian="normal" style:font-size-complex="11pt" style:font-weight-complex="normal"/>
    </style:style>
    <style:style style:name="P70" style:family="paragraph" style:parent-style-name="Titre_20_3" style:list-style-name="WW8Num4">
      <style:paragraph-properties fo:margin-left="1.3cm" fo:margin-right="0cm" fo:margin-top="0.101cm" fo:margin-bottom="0cm" style:contextual-spacing="false" fo:text-align="justify" style:justify-single-word="false" fo:text-indent="0cm" style:auto-text-indent="false">
        <style:tab-stops>
          <style:tab-stop style:position="10.005cm"/>
        </style:tab-stops>
      </style:paragraph-properties>
    </style:style>
    <style:style style:name="P71" style:family="paragraph" style:parent-style-name="Titre_20_3" style:list-style-name="WW8Num4">
      <style:paragraph-properties fo:margin-left="1.3cm" fo:margin-right="0cm" fo:margin-top="0.101cm" fo:margin-bottom="0cm" style:contextual-spacing="false" fo:text-align="justify" style:justify-single-word="false" fo:text-indent="0cm" style:auto-text-indent="false" fo:keep-with-next="auto">
        <style:tab-stops>
          <style:tab-stop style:position="10.005cm"/>
        </style:tab-stops>
      </style:paragraph-properties>
    </style:style>
    <style:style style:name="P72" style:family="paragraph" style:parent-style-name="Titre_20_3" style:list-style-name="WW8Num4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P73" style:family="paragraph" style:parent-style-name="Text_20_body" style:list-style-name="WW8Num4">
      <style:paragraph-properties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fo:language="en" fo:country="US"/>
    </style:style>
    <style:style style:name="P74" style:family="paragraph" style:parent-style-name="Text_20_body">
      <style:paragraph-properties fo:margin-left="0cm" fo:margin-right="0.127cm" fo:margin-top="0cm" fo:margin-bottom="0cm" style:contextual-spacing="false" fo:text-indent="0cm" style:auto-text-indent="false"/>
      <style:text-properties fo:color="#000000" loext:opacity="100%" fo:font-size="16pt" style:font-size-asian="16pt" style:font-name-complex="Tahoma" style:font-size-complex="16pt"/>
    </style:style>
    <style:style style:name="P75" style:family="paragraph" style:parent-style-name="Text_20_body">
      <style:paragraph-properties fo:margin-left="0cm" fo:margin-right="0.127cm" fo:margin-top="0.101cm" fo:margin-bottom="0cm" style:contextual-spacing="false" fo:text-indent="0cm" style:auto-text-indent="false"/>
    </style:style>
    <style:style style:name="P76" style:family="paragraph" style:parent-style-name="Text_20_body">
      <style:paragraph-properties fo:margin-left="0cm" fo:margin-right="0.127cm" fo:margin-top="0.101cm" fo:margin-bottom="0cm" style:contextual-spacing="false" fo:text-align="justify" style:justify-single-word="false" fo:text-indent="0cm" style:auto-text-indent="false"/>
    </style:style>
    <style:style style:name="P77" style:family="paragraph" style:parent-style-name="Titre_20_3" style:list-style-name="WW8Num4">
      <style:paragraph-properties fo:margin-top="0.101cm" fo:margin-bottom="0cm" style:contextual-spacing="false" fo:text-align="justify" style:justify-single-word="false" fo:keep-with-next="auto">
        <style:tab-stops>
          <style:tab-stop style:position="0cm"/>
        </style:tab-stops>
      </style:paragraph-properties>
    </style:style>
    <style:style style:name="P78" style:family="paragraph" style:parent-style-name="Standard">
      <style:paragraph-properties fo:margin-top="0.101cm" fo:margin-bottom="0cm" style:contextual-spacing="false"/>
    </style:style>
    <style:style style:name="P79" style:family="paragraph" style:parent-style-name="Titre_20_3" style:list-style-name="WW8Num4">
      <style:paragraph-properties fo:margin-top="0.101cm" fo:margin-bottom="0cm" style:contextual-spacing="false" fo:text-align="justify" style:justify-single-word="false">
        <style:tab-stops>
          <style:tab-stop style:position="1.304cm"/>
        </style:tab-stops>
      </style:paragraph-properties>
    </style:style>
    <style:style style:name="P80" style:family="paragraph" style:parent-style-name="Titre_20_3" style:list-style-name="WW8Num4">
      <style:paragraph-properties fo:margin-top="0.101cm" fo:margin-bottom="0cm" style:contextual-spacing="false" fo:text-align="justify" style:justify-single-word="false">
        <style:tab-stops>
          <style:tab-stop style:position="1.199cm"/>
          <style:tab-stop style:position="1.309cm"/>
        </style:tab-stops>
      </style:paragraph-properties>
      <style:text-properties officeooo:paragraph-rsid="002160b5"/>
    </style:style>
    <style:style style:name="P81" style:family="paragraph" style:parent-style-name="Text_20_body">
      <style:paragraph-properties fo:margin-top="0.101cm" fo:margin-bottom="0cm" style:contextual-spacing="false"/>
      <style:text-properties fo:color="#000000" loext:opacity="100%" style:font-name="Times New Roman" fo:font-size="12pt" style:font-size-asian="12pt" style:font-size-complex="12pt"/>
    </style:style>
    <style:style style:name="P82" style:family="paragraph" style:parent-style-name="Standard">
      <style:paragraph-properties fo:margin-top="0.101cm" fo:margin-bottom="0cm" style:contextual-spacing="false" fo:text-align="justify" style:justify-single-word="false"/>
    </style:style>
    <style:style style:name="P83" style:family="paragraph" style:parent-style-name="Titre_20_3" style:list-style-name="WW8Num4">
      <style:paragraph-properties fo:margin-top="0.101cm" fo:margin-bottom="0cm" style:contextual-spacing="false" fo:text-align="justify" style:justify-single-word="false" fo:keep-with-next="auto">
        <style:tab-stops>
          <style:tab-stop style:position="0.9cm"/>
          <style:tab-stop style:position="1.296cm"/>
        </style:tab-stops>
      </style:paragraph-properties>
    </style:style>
    <style:style style:name="P84" style:family="paragraph" style:parent-style-name="Text_20_body" style:list-style-name="WW8Num4">
      <style:paragraph-properties fo:margin-top="0.101cm" fo:margin-bottom="0cm" style:contextual-spacing="false"/>
    </style:style>
    <style:style style:name="P85" style:family="paragraph" style:parent-style-name="Text_20_body">
      <style:paragraph-properties fo:margin-top="0.101cm" fo:margin-bottom="0cm" style:contextual-spacing="false" fo:text-align="justify" style:justify-single-word="false"/>
    </style:style>
    <style:style style:name="P86" style:family="paragraph" style:parent-style-name="Titre_20_3" style:list-style-name="WW8Num4">
      <style:paragraph-properties fo:margin-top="0.101cm" fo:margin-bottom="0cm" style:contextual-spacing="false" fo:text-align="justify" style:justify-single-word="false" fo:keep-with-next="auto">
        <style:tab-stops>
          <style:tab-stop style:position="1.304cm"/>
        </style:tab-stops>
      </style:paragraph-properties>
    </style:style>
    <style:style style:name="P87" style:family="paragraph" style:parent-style-name="Titre_20_3" style:list-style-name="WW8Num4">
      <style:paragraph-properties fo:margin-top="0.101cm" fo:margin-bottom="0cm" style:contextual-spacing="false" fo:text-align="justify" style:justify-single-word="false">
        <style:tab-stops>
          <style:tab-stop style:position="1.393cm"/>
        </style:tab-stops>
      </style:paragraph-properties>
    </style:style>
    <style:style style:name="P88" style:family="paragraph" style:parent-style-name="Titre_20_3" style:list-style-name="WW8Num4">
      <style:paragraph-properties fo:margin-left="0cm" fo:margin-right="0.127cm" fo:margin-top="0.101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89" style:family="paragraph" style:parent-style-name="Titre_20_3" style:list-style-name="WW8Num4">
      <style:paragraph-properties fo:margin-top="0.101cm" fo:margin-bottom="0cm" style:contextual-spacing="false" fo:text-align="justify" style:justify-single-word="false" fo:keep-with-next="auto">
        <style:tab-stops>
          <style:tab-stop style:position="0cm"/>
        </style:tab-stops>
      </style:paragraph-properties>
      <style:text-properties officeooo:paragraph-rsid="00277c10"/>
    </style:style>
    <style:style style:name="P90" style:family="paragraph" style:parent-style-name="Text_20_body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P91" style:family="paragraph" style:parent-style-name="Text_20_body" style:list-style-name="WW8Num5">
      <style:paragraph-properties fo:margin-top="0.101cm" fo:margin-bottom="0cm" style:contextual-spacing="false" fo:text-align="justify" style:justify-single-word="false"/>
    </style:style>
    <style:style style:name="P92" style:family="paragraph" style:parent-style-name="Text_20_body" style:list-style-name="WW8Num5">
      <style:paragraph-properties fo:margin-top="0.101cm" fo:margin-bottom="0cm" style:contextual-spacing="false"/>
    </style:style>
    <style:style style:name="P93" style:family="paragraph" style:parent-style-name="Text_20_body" style:list-style-name="WW8Num5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P94" style:family="paragraph" style:parent-style-name="Titre_20_3" style:list-style-name="WW8Num5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P95" style:family="paragraph" style:parent-style-name="Text_20_body" style:list-style-name="WW8Num6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P96" style:family="paragraph" style:parent-style-name="Titre_20_3" style:list-style-name="WW8Num6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P97" style:family="paragraph" style:parent-style-name="Text_20_body" style:list-style-name="WW8Num6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3647f7"/>
    </style:style>
    <style:style style:name="P98" style:family="paragraph" style:parent-style-name="Text_20_body" style:list-style-name="WW8Num6">
      <style:paragraph-properties fo:margin-right="0.101cm"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Times New Roman" fo:font-size="12pt" fo:language="en" fo:country="GB" style:font-size-asian="12pt" style:font-size-complex="12pt"/>
    </style:style>
    <style:style style:name="P99" style:family="paragraph" style:parent-style-name="Titre_20_3" style:list-style-name="WW8Num6">
      <style:paragraph-properties fo:margin-right="0.101cm" fo:margin-top="0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P100" style:family="paragraph" style:parent-style-name="Text_20_body">
      <style:paragraph-properties fo:margin-right="0.101cm" fo:margin-top="0cm" fo:margin-bottom="0cm" style:contextual-spacing="false"/>
    </style:style>
    <style:style style:name="P101" style:family="paragraph" style:parent-style-name="Titre_20_3" style:list-style-name="WW8Num6">
      <style:paragraph-properties fo:margin-top="0.101cm" fo:margin-bottom="0cm" style:contextual-spacing="false" fo:text-align="justify" style:justify-single-word="false"/>
      <style:text-properties officeooo:paragraph-rsid="001156d9"/>
    </style:style>
    <style:style style:name="P102" style:family="paragraph" style:parent-style-name="Text_20_body" style:list-style-name="WW8Num6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10e27b"/>
    </style:style>
    <style:style style:name="P103" style:family="paragraph" style:parent-style-name="Text_20_body" style:list-style-name="WW8Num6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37844d"/>
    </style:style>
    <style:style style:name="P104" style:family="paragraph" style:parent-style-name="Text_20_body" style:list-style-name="WW8Num6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339517"/>
    </style:style>
    <style:style style:name="P105" style:family="paragraph" style:parent-style-name="Text_20_body" style:list-style-name="WW8Num6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148808"/>
    </style:style>
    <style:style style:name="P106" style:family="paragraph" style:parent-style-name="Text_20_body" style:list-style-name="WW8Num6">
      <style:paragraph-properties fo:margin-top="0.101cm" fo:margin-bottom="0cm" style:contextual-spacing="false" fo:text-align="start" style:justify-single-word="false">
        <style:tab-stops>
          <style:tab-stop style:position="0cm"/>
        </style:tab-stops>
      </style:paragraph-properties>
      <style:text-properties officeooo:paragraph-rsid="003647f7"/>
    </style:style>
    <style:style style:name="P107" style:family="paragraph" style:parent-style-name="Text_20_body" style:list-style-name="WW8Num6">
      <style:paragraph-properties fo:margin-top="0.101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348143"/>
    </style:style>
    <style:style style:name="P108" style:family="paragraph" style:parent-style-name="Text_20_body" style:list-style-name="WW8Num6">
      <style:paragraph-properties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356c33"/>
    </style:style>
    <style:style style:name="P109" style:family="paragraph" style:parent-style-name="Text_20_body" style:list-style-name="WW8Num6">
      <style:paragraph-properties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Times New Roman" fo:font-size="16pt" fo:font-weight="normal" style:font-size-asian="16pt" style:font-weight-asian="normal" style:font-size-complex="16pt" style:font-weight-complex="normal"/>
    </style:style>
    <style:style style:name="P110" style:family="paragraph" style:parent-style-name="Text_20_body" style:list-style-name="WW8Num6">
      <style:paragraph-properties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11" style:family="paragraph" style:parent-style-name="Text_20_body" style:list-style-name="WW8Num6">
      <style:paragraph-properties fo:margin-top="0cm" fo:margin-bottom="0cm" style:contextual-spacing="false"/>
      <style:text-properties officeooo:paragraph-rsid="00128913"/>
    </style:style>
    <style:style style:name="P112" style:family="paragraph" style:parent-style-name="Text_20_body" style:list-style-name="WW8Num6">
      <style:paragraph-properties fo:margin-top="0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P113" style:family="paragraph" style:parent-style-name="Text_20_body" style:list-style-name="WW8Num6">
      <style:paragraph-properties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1b29ec"/>
    </style:style>
    <style:style style:name="P114" style:family="paragraph" style:parent-style-name="Titre_20_3" style:list-style-name="WW8Num6">
      <style:paragraph-properties fo:margin-top="0cm" fo:margin-bottom="0cm" style:contextual-spacing="false" fo:text-align="justify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font-size="16pt" fo:language="en" fo:country="GB" fo:font-weight="bold" style:font-size-asian="16pt" style:font-weight-asian="bold" style:font-name-complex="Tahoma" style:font-size-complex="16pt"/>
    </style:style>
    <style:style style:name="T2" style:family="text">
      <style:text-properties fo:language="en" fo:country="GB" fo:font-weight="bold" officeooo:rsid="0031d111" style:font-weight-asian="bold" style:font-name-complex="Tahoma" style:font-weight-complex="bold"/>
    </style:style>
    <style:style style:name="T3" style:family="text">
      <style:text-properties fo:language="en" fo:country="GB" fo:font-weight="bold" style:font-weight-asian="bold" style:font-name-complex="Tahoma" style:font-weight-complex="bold"/>
    </style:style>
    <style:style style:name="T4" style:family="text">
      <style:text-properties fo:language="en" fo:country="GB" style:font-name-complex="Tahoma"/>
    </style:style>
    <style:style style:name="T5" style:family="text">
      <style:text-properties fo:language="en" fo:country="GB" fo:font-weight="bold" officeooo:rsid="0024c8ce" style:font-weight-asian="bold" style:font-name-complex="Tahoma"/>
    </style:style>
    <style:style style:name="T6" style:family="text">
      <style:text-properties fo:language="en" fo:country="GB" fo:font-weight="normal" style:font-weight-asian="normal" style:font-name-complex="Tahoma" style:font-weight-complex="normal"/>
    </style:style>
    <style:style style:name="T7" style:family="text">
      <style:text-properties fo:font-size="11pt" fo:language="en" fo:country="GB" fo:font-weight="normal" officeooo:rsid="0024c8ce" style:font-size-asian="11pt" style:font-weight-asian="normal" style:font-name-complex="Tahoma" style:font-size-complex="11pt" style:font-weight-complex="normal"/>
    </style:style>
    <style:style style:name="T8" style:family="text">
      <style:text-properties fo:font-size="11pt" fo:font-weight="normal" style:font-size-asian="11pt" style:font-weight-asian="normal" style:font-name-complex="Tahoma" style:font-size-complex="11pt" style:font-weight-complex="normal"/>
    </style:style>
    <style:style style:name="T9" style:family="text">
      <style:text-properties fo:font-size="11pt" style:font-size-asian="11pt" style:font-name-complex="Tahoma" style:font-size-complex="11pt"/>
    </style:style>
    <style:style style:name="T10" style:family="text">
      <style:text-properties fo:language="en" fo:country="US" fo:font-weight="bold" style:font-weight-asian="bold" style:font-name-complex="Tahoma" style:font-weight-complex="bold"/>
    </style:style>
    <style:style style:name="T11" style:family="text">
      <style:text-properties fo:language="en" fo:country="US" style:font-name-complex="Tahoma"/>
    </style:style>
    <style:style style:name="T12" style:family="text">
      <style:text-properties fo:language="en" fo:country="US"/>
    </style:style>
    <style:style style:name="T13" style:family="text">
      <style:text-properties fo:color="#000000" loext:opacity="100%" fo:language="en" fo:country="US" style:text-underline-style="none"/>
    </style:style>
    <style:style style:name="T14" style:family="text">
      <style:text-properties fo:font-size="10pt" fo:language="en" fo:country="US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15" style:family="text">
      <style:text-properties fo:font-size="10pt" fo:language="en" fo:country="US" fo:font-style="italic" style:font-size-asian="10pt" style:font-style-asian="italic" style:font-size-complex="10pt" style:font-style-complex="italic"/>
    </style:style>
    <style:style style:name="T16" style:family="text">
      <style:text-properties fo:font-size="11pt" style:font-size-asian="11pt" style:font-size-complex="11pt"/>
    </style:style>
    <style:style style:name="T17" style:family="text">
      <style:text-properties fo:font-size="11pt" fo:font-weight="normal" style:font-size-asian="11pt" style:font-weight-asian="normal" style:font-size-complex="11pt" style:font-weight-complex="normal"/>
    </style:style>
    <style:style style:name="T18" style:family="text">
      <style:text-properties fo:font-size="11pt" style:text-underline-style="solid" style:text-underline-width="auto" style:text-underline-color="font-color" fo:font-weight="normal" style:text-underline-mode="continuous" style:text-overline-mode="continuous" style:text-line-through-mode="continuous" style:font-size-asian="11pt" style:font-weight-asian="normal" style:font-size-complex="11pt" style:font-weight-complex="normal"/>
    </style:style>
    <style:style style:name="T19" style:family="text">
      <style:text-properties fo:font-size="11pt" fo:language="en" fo:country="GB" fo:font-weight="normal" style:font-size-asian="11pt" style:font-weight-asian="normal" style:font-size-complex="11pt" style:font-weight-complex="normal"/>
    </style:style>
    <style:style style:name="T20" style:family="text">
      <style:text-properties fo:font-size="11pt" fo:language="en" fo:country="US" fo:font-weight="normal" style:font-size-asian="11pt" style:font-weight-asian="normal" style:font-size-complex="11pt" style:font-weight-complex="normal"/>
    </style:style>
    <style:style style:name="T21" style:family="text">
      <style:text-properties fo:font-size="11pt" style:text-underline-style="none" fo:font-weight="normal" style:text-underline-mode="continuous" style:text-overline-mode="continuous" style:text-line-through-mode="continuous" style:font-size-asian="11pt" style:font-weight-asian="normal" style:font-size-complex="11pt" style:font-weight-complex="normal"/>
    </style:style>
    <style:style style:name="T22" style:family="text">
      <style:text-properties fo:font-size="11pt" fo:language="en" fo:country="GB" style:font-size-asian="11pt" style:font-name-complex="Tahoma" style:font-size-complex="11pt"/>
    </style:style>
    <style:style style:name="T23" style:family="text">
      <style:text-properties style:text-position="super 64%" fo:font-size="11pt" fo:language="en" fo:country="GB" style:font-size-asian="11pt" style:font-name-complex="Tahoma" style:font-size-complex="11pt"/>
    </style:style>
    <style:style style:name="T24" style:family="text">
      <style:text-properties fo:font-size="11pt" fo:language="en" fo:country="GB" officeooo:rsid="001be0bf" style:font-size-asian="11pt" style:font-name-complex="Tahoma" style:font-size-complex="11pt"/>
    </style:style>
    <style:style style:name="T25" style:family="text">
      <style:text-properties fo:font-size="11pt" fo:language="en" fo:country="GB" fo:font-weight="bold" style:font-size-asian="11pt" style:font-weight-asian="bold" style:font-name-complex="Tahoma" style:font-size-complex="11pt" style:font-weight-complex="bold"/>
    </style:style>
    <style:style style:name="T26" style:family="text">
      <style:text-properties officeooo:rsid="001be0bf"/>
    </style:style>
    <style:style style:name="T27" style:family="text">
      <style:text-properties fo:color="#000000" loext:opacity="100%" fo:language="en" fo:country="GB" style:font-name-complex="Tahoma"/>
    </style:style>
    <style:style style:name="T28" style:family="text">
      <style:text-properties fo:color="#000000" loext:opacity="100%" fo:language="en" fo:country="GB" officeooo:rsid="001be0bf" style:font-name-complex="Tahoma"/>
    </style:style>
    <style:style style:name="T29" style:family="text">
      <style:text-properties fo:color="#000000" loext:opacity="100%" fo:font-size="12pt" fo:language="en" fo:country="GB" fo:font-weight="normal" style:font-size-asian="12pt" style:font-weight-asian="normal" style:font-size-complex="12pt" style:font-weight-complex="normal"/>
    </style:style>
    <style:style style:name="T30" style:family="text">
      <style:text-properties fo:color="#000000" loext:opacity="100%" fo:font-size="12pt" fo:language="en" fo:country="US" style:text-underline-style="none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style:text-underline-style="none" fo:font-weight="normal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language="en" fo:country="GB" style:text-underline-style="none" fo:font-weight="normal" style:font-size-asian="12pt" style:font-weight-asian="normal" style:font-size-complex="12pt" style:font-weight-complex="normal"/>
    </style:style>
    <style:style style:name="T33" style:family="text">
      <style:text-properties fo:color="#000000" loext:opacity="100%" fo:language="en" fo:country="GB" fo:font-weight="normal" style:font-weight-asian="normal" style:font-name-complex="Tahoma" style:font-weight-complex="normal"/>
    </style:style>
    <style:style style:name="T34" style:family="text">
      <style:text-properties fo:color="#000000" loext:opacity="100%" fo:language="en" fo:country="US" style:text-underline-style="none" fo:font-weight="normal" style:font-weight-asian="normal" style:font-weight-complex="normal"/>
    </style:style>
    <style:style style:name="T35" style:family="text">
      <style:text-properties fo:color="#000000" loext:opacity="100%" fo:language="en" fo:country="US" style:text-underline-style="none" fo:font-weight="normal" style:font-weight-asian="normal" style:font-name-complex="Tahoma" style:font-weight-complex="normal"/>
    </style:style>
    <style:style style:name="T36" style:family="text">
      <style:text-properties fo:color="#000000" loext:opacity="100%" fo:language="en" fo:country="US" style:text-underline-style="none" style:font-weight-complex="bold"/>
    </style:style>
    <style:style style:name="T37" style:family="text">
      <style:text-properties fo:font-size="11pt" fo:language="en" fo:country="US" style:font-size-asian="11pt" style:font-name-complex="Tahoma" style:font-size-complex="11pt"/>
    </style:style>
    <style:style style:name="T38" style:family="text">
      <style:text-properties fo:font-size="11pt" fo:language="en" fo:country="US" fo:font-weight="bold" style:font-size-asian="11pt" style:font-weight-asian="bold" style:font-name-complex="Tahoma" style:font-size-complex="11pt" style:font-weight-complex="bold"/>
    </style:style>
    <style:style style:name="T39" style:family="text">
      <style:text-properties fo:font-size="11pt" fo:language="en" fo:country="US" fo:font-style="italic" style:font-size-asian="11pt" style:font-style-asian="italic" style:font-name-complex="Tahoma" style:font-size-complex="11pt"/>
    </style:style>
    <style:style style:name="T40" style:family="text">
      <style:text-properties fo:font-size="11pt" fo:language="en" fo:country="US" fo:font-style="italic" officeooo:rsid="00278151" style:font-size-asian="11pt" style:font-style-asian="italic" style:font-name-complex="Tahoma" style:font-size-complex="11pt"/>
    </style:style>
    <style:style style:name="T41" style:family="text">
      <style:text-properties fo:font-size="11pt" fo:language="en" fo:country="US" fo:font-style="italic" style:font-size-asian="11pt" style:font-style-asian="italic" style:font-name-complex="Tahoma" style:font-size-complex="11pt" style:font-style-complex="italic"/>
    </style:style>
    <style:style style:name="T42" style:family="text">
      <style:text-properties fo:font-size="11pt" fo:language="en" fo:country="US" fo:font-style="italic" officeooo:rsid="0024c8ce" style:font-size-asian="11pt" style:font-style-asian="italic" style:font-name-complex="Tahoma" style:font-size-complex="11pt" style:font-style-complex="italic"/>
    </style:style>
    <style:style style:name="T43" style:family="text">
      <style:text-properties fo:font-size="11pt" fo:language="en" fo:country="US" officeooo:rsid="00278151" style:font-size-asian="11pt" style:font-name-complex="Tahoma" style:font-size-complex="11pt"/>
    </style:style>
    <style:style style:name="T44" style:family="text">
      <style:text-properties fo:font-size="11pt" fo:language="en" fo:country="US" fo:font-style="normal" style:font-size-asian="11pt" style:font-style-asian="normal" style:font-name-complex="Tahoma" style:font-size-complex="11pt" style:font-style-complex="normal"/>
    </style:style>
    <style:style style:name="T45" style:family="text">
      <style:text-properties fo:font-size="11pt" fo:language="en" fo:country="US" fo:font-style="normal" officeooo:rsid="00278151" style:font-size-asian="11pt" style:font-style-asian="normal" style:font-name-complex="Tahoma" style:font-size-complex="11pt" style:font-style-complex="normal"/>
    </style:style>
    <style:style style:name="T46" style:family="text">
      <style:text-properties fo:color="#000000" loext:opacity="100%" fo:font-size="11pt" fo:language="en" fo:country="US" fo:font-style="italic" style:font-size-asian="11pt" style:font-style-asian="italic" style:font-size-complex="11pt"/>
    </style:style>
    <style:style style:name="T47" style:family="text">
      <style:text-properties fo:color="#000000" loext:opacity="100%" fo:font-size="11pt" fo:language="en" fo:country="US" fo:font-style="italic" fo:font-weight="bold" style:font-size-asian="11pt" style:font-style-asian="italic" style:font-weight-asian="bold" style:font-size-complex="11pt"/>
    </style:style>
    <style:style style:name="T48" style:family="text">
      <style:text-properties fo:color="#000000" loext:opacity="100%" fo:font-size="11pt" fo:language="en" fo:country="US" fo:font-weight="bold" style:font-size-asian="11pt" style:font-weight-asian="bold" style:font-size-complex="11pt"/>
    </style:style>
    <style:style style:name="T49" style:family="text">
      <style:text-properties fo:color="#000000" loext:opacity="100%" fo:font-size="11pt" fo:language="en" fo:country="US" style:font-size-asian="11pt" style:font-size-complex="11pt"/>
    </style:style>
    <style:style style:name="T50" style:family="text">
      <style:text-properties fo:font-size="11pt" fo:language="en" fo:country="US" fo:font-style="italic" officeooo:rsid="0024c8ce" style:font-size-asian="11pt" style:font-style-asian="italic" style:font-name-complex="Tahoma" style:font-size-complex="11pt"/>
    </style:style>
    <style:style style:name="T51" style:family="text">
      <style:text-properties fo:color="#000000" loext:opacity="100%" fo:font-size="11pt" fo:language="en" fo:country="US" style:font-size-asian="11pt" style:font-name-complex="Tahoma" style:font-size-complex="11pt"/>
    </style:style>
    <style:style style:name="T52" style:family="text">
      <style:text-properties fo:font-size="11pt" fo:language="en" fo:country="US" fo:font-weight="bold" style:font-size-asian="11pt" style:font-weight-asian="bold" style:font-name-complex="Tahoma" style:font-size-complex="11pt"/>
    </style:style>
    <style:style style:name="T53" style:family="text">
      <style:text-properties fo:font-size="11pt" fo:language="en" fo:country="US" fo:font-style="italic" officeooo:rsid="0018ac3e" style:font-size-asian="11pt" style:font-style-asian="italic" style:font-name-complex="Tahoma" style:font-size-complex="11pt"/>
    </style:style>
    <style:style style:name="T54" style:family="text">
      <style:text-properties fo:font-size="11pt" fo:language="en" fo:country="US" fo:font-weight="bold" officeooo:rsid="003968a7" style:font-size-asian="11pt" style:font-weight-asian="bold" style:font-name-complex="Tahoma" style:font-size-complex="11pt" style:font-weight-complex="bold"/>
    </style:style>
    <style:style style:name="T55" style:family="text">
      <style:text-properties fo:font-size="11pt" fo:language="en" fo:country="US" fo:font-style="italic" officeooo:rsid="001b29ec" style:font-size-asian="11pt" style:font-style-asian="italic" style:font-name-complex="Tahoma" style:font-size-complex="11pt"/>
    </style:style>
    <style:style style:name="T56" style:family="text">
      <style:text-properties fo:font-size="11pt" fo:language="en" fo:country="US" fo:font-style="italic" officeooo:rsid="0031d111" style:font-size-asian="11pt" style:font-style-asian="italic" style:font-name-complex="Tahoma" style:font-size-complex="11pt"/>
    </style:style>
    <style:style style:name="T57" style:family="text">
      <style:text-properties fo:font-size="11pt" fo:language="en" fo:country="US" fo:font-weight="bold" officeooo:rsid="00278151" style:font-size-asian="11pt" style:font-weight-asian="bold" style:font-name-complex="Tahoma" style:font-size-complex="11pt" style:font-weight-complex="bold"/>
    </style:style>
    <style:style style:name="T58" style:family="text">
      <style:text-properties fo:font-size="11pt" fo:language="en" fo:country="US" fo:font-style="normal" officeooo:rsid="0031d111" style:font-size-asian="11pt" style:font-style-asian="normal" style:font-name-complex="Tahoma" style:font-size-complex="11pt" style:font-style-complex="normal"/>
    </style:style>
    <style:style style:name="T59" style:family="text">
      <style:text-properties fo:font-size="11pt" fo:language="en" fo:country="US" fo:font-style="normal" fo:font-weight="bold" officeooo:rsid="0031d111" style:font-size-asian="11pt" style:font-style-asian="normal" style:font-weight-asian="bold" style:font-name-complex="Tahoma" style:font-size-complex="11pt" style:font-style-complex="normal" style:font-weight-complex="bold"/>
    </style:style>
    <style:style style:name="T60" style:family="text">
      <style:text-properties fo:font-size="11pt" fo:language="en" fo:country="US" fo:font-style="normal" fo:font-weight="bold" officeooo:rsid="003968a7" style:font-size-asian="11pt" style:font-style-asian="normal" style:font-weight-asian="bold" style:font-name-complex="Tahoma" style:font-size-complex="11pt" style:font-style-complex="normal" style:font-weight-complex="bold"/>
    </style:style>
    <style:style style:name="T61" style:family="text">
      <style:text-properties fo:font-size="11pt" fo:language="en" fo:country="US" fo:font-style="italic" officeooo:rsid="0031d111" style:font-size-asian="11pt" style:font-style-asian="italic" style:font-name-complex="Tahoma" style:font-size-complex="11pt" style:font-style-complex="italic"/>
    </style:style>
    <style:style style:name="T62" style:family="text">
      <style:text-properties fo:font-size="16pt" fo:language="en" fo:country="US" fo:font-weight="bold" style:font-size-asian="16pt" style:font-weight-asian="bold" style:font-name-complex="Tahoma" style:font-size-complex="16pt"/>
    </style:style>
    <style:style style:name="T63" style:family="text">
      <style:text-properties fo:font-size="16pt" fo:language="en" fo:country="US" style:font-size-asian="16pt" style:font-name-complex="Tahoma" style:font-size-complex="16pt"/>
    </style:style>
    <style:style style:name="T64" style:family="text">
      <style:text-properties fo:font-size="11pt" fo:language="en" fo:country="US" style:font-size-asian="11pt" style:font-size-complex="11pt"/>
    </style:style>
    <style:style style:name="T65" style:family="text">
      <style:text-properties officeooo:rsid="0024c8ce"/>
    </style:style>
    <style:style style:name="T66" style:family="text">
      <style:text-properties fo:color="#000000" loext:opacity="100%" fo:language="en" fo:country="US" style:font-name-complex="Tahoma"/>
    </style:style>
    <style:style style:name="T67" style:family="text">
      <style:text-properties fo:color="#000000" loext:opacity="100%" style:text-position="super 67%" fo:language="en" fo:country="US" style:font-name-complex="Tahoma"/>
    </style:style>
    <style:style style:name="T68" style:family="text">
      <style:text-properties style:font-name="Times-Roman" fo:language="en" fo:country="US" style:font-name-asian="Times New Roman" style:font-name-complex="Times-Roman"/>
    </style:style>
    <style:style style:name="T69" style:family="text">
      <style:text-properties fo:color="#000000" loext:opacity="100%" fo:language="en" fo:country="US" fo:font-style="italic" style:font-style-asian="italic" style:font-name-complex="Tahoma" style:font-style-complex="italic"/>
    </style:style>
    <style:style style:name="T70" style:family="text">
      <style:text-properties fo:color="#000000" loext:opacity="100%" fo:language="en" fo:country="US" fo:font-style="italic" fo:font-weight="bold" style:font-style-asian="italic" style:font-weight-asian="bold" style:font-name-complex="Tahoma" style:font-style-complex="italic" style:font-weight-complex="bold"/>
    </style:style>
    <style:style style:name="T71" style:family="text">
      <style:text-properties fo:color="#000000" loext:opacity="100%" fo:font-size="11pt" fo:language="en" fo:country="US" fo:font-style="italic" style:font-size-asian="11pt" style:font-style-asian="italic" style:font-name-complex="Tahoma" style:font-size-complex="11pt" style:font-style-complex="italic"/>
    </style:style>
    <style:style style:name="T72" style:family="text">
      <style:text-properties fo:color="#000000" loext:opacity="100%" style:text-position="super 67%" fo:language="en" fo:country="US" fo:font-style="italic" style:font-style-asian="italic" style:font-name-complex="Tahoma" style:font-style-complex="italic"/>
    </style:style>
    <style:style style:name="T73" style:family="text">
      <style:text-properties fo:color="#000000" loext:opacity="100%" fo:font-size="9pt" fo:language="en" fo:country="US" fo:font-style="italic" style:font-size-asian="9pt" style:font-style-asian="italic" style:font-name-complex="Tahoma" style:font-size-complex="9pt" style:font-style-complex="italic"/>
    </style:style>
    <style:style style:name="T74" style:family="text">
      <style:text-properties fo:color="#000000" loext:opacity="100%" fo:font-size="11pt" fo:font-style="italic" style:font-size-asian="11pt" style:font-style-asian="italic" style:font-name-complex="Tahoma" style:font-size-complex="11pt" style:font-style-complex="italic"/>
    </style:style>
    <style:style style:name="T75" style:family="text">
      <style:text-properties fo:color="#000000" loext:opacity="100%" fo:font-size="10pt" fo:language="en" fo:country="US" fo:font-style="italic" style:font-size-asian="10pt" style:font-style-asian="italic" style:font-name-complex="Tahoma" style:font-size-complex="10pt" style:font-style-complex="italic"/>
    </style:style>
    <style:style style:name="T76" style:family="text">
      <style:text-properties fo:font-size="10pt" fo:language="en" fo:country="US" style:font-size-asian="10pt" style:font-size-complex="10pt"/>
    </style:style>
    <style:style style:name="T77" style:family="text">
      <style:text-properties fo:color="#000000" loext:opacity="100%" fo:language="en" fo:country="US" fo:font-style="italic" officeooo:rsid="00379fb6" style:font-style-asian="italic" style:font-name-complex="Tahoma" style:font-style-complex="italic"/>
    </style:style>
    <style:style style:name="T78" style:family="text">
      <style:text-properties fo:font-size="16pt" fo:language="en" fo:country="US" fo:font-weight="bold" style:font-size-asian="16pt" style:font-weight-asian="bold" style:font-name-complex="Tahoma" style:font-size-complex="16pt" style:font-weight-complex="bold"/>
    </style:style>
    <style:style style:name="T79" style:family="text">
      <style:text-properties fo:color="#000000" loext:opacity="100%" style:text-position="super 64%" fo:font-size="11pt" fo:language="en" fo:country="US" style:font-size-asian="11pt" style:font-size-complex="11pt"/>
    </style:style>
    <style:style style:name="T80" style:family="text">
      <style:text-properties fo:color="#000000" loext:opacity="100%" style:font-name="Times-Roman" fo:font-size="11pt" fo:language="en" fo:country="US" style:font-name-asian="Times New Roman" style:font-size-asian="11pt" style:font-name-complex="Times-Roman" style:font-size-complex="11pt"/>
    </style:style>
    <style:style style:name="T81" style:family="text">
      <style:text-properties officeooo:rsid="00277c10"/>
    </style:style>
    <style:style style:name="T82" style:family="text">
      <style:text-properties style:font-name="Times New Roman" style:font-name-asian="Lucida Sans Unicode" style:font-name-complex="Times New Roman" style:language-complex="ar" style:country-complex="SA"/>
    </style:style>
    <style:style style:name="T83" style:family="text">
      <style:text-properties officeooo:rsid="000f203d"/>
    </style:style>
    <style:style style:name="T84" style:family="text">
      <style:text-properties officeooo:rsid="0039f503"/>
    </style:style>
    <style:style style:name="T85" style:family="text">
      <style:text-properties fo:font-size="18pt" fo:language="en" fo:country="US" fo:font-weight="bold" style:font-size-asian="18pt" style:font-weight-asian="bold" style:font-name-complex="Tahoma"/>
    </style:style>
    <style:style style:name="T86" style:family="text">
      <style:text-properties style:text-position="27% 100%" fo:font-size="11pt" fo:language="en" fo:country="GB" style:font-size-asian="11pt" style:font-name-complex="Tahoma" style:font-size-complex="11pt"/>
    </style:style>
    <style:style style:name="T87" style:family="text">
      <style:text-properties officeooo:rsid="001b29ec"/>
    </style:style>
    <style:style style:name="T88" style:family="text">
      <style:text-properties fo:font-size="16pt" fo:font-weight="bold" style:font-size-asian="16pt" style:font-weight-asian="bold" style:font-name-complex="Tahoma" style:font-size-complex="16pt"/>
    </style:style>
    <style:style style:name="T89" style:family="text">
      <style:text-properties fo:font-size="18pt" fo:font-weight="bold" style:font-size-asian="18pt" style:font-weight-asian="bold" style:font-name-complex="Tahoma"/>
    </style:style>
    <style:style style:name="T90" style:family="text">
      <style:text-properties fo:font-size="14pt" style:font-size-asian="14pt" style:font-name-complex="Tahoma" style:font-size-complex="14pt"/>
    </style:style>
    <style:style style:name="T91" style:family="text">
      <style:text-properties fo:color="#000000" loext:opacity="100%" style:text-underline-style="none"/>
    </style:style>
    <style:style style:name="T92" style:family="text">
      <style:text-properties fo:color="#000000" loext:opacity="100%" fo:font-size="11pt" style:font-size-asian="11pt" style:font-name-complex="Tahoma" style:font-size-complex="11pt"/>
    </style:style>
    <style:style style:name="T93" style:family="text">
      <style:text-properties fo:color="#000000" loext:opacity="100%" fo:font-size="11pt" style:font-size-asian="11pt" style:font-size-complex="11pt"/>
    </style:style>
    <style:style style:name="T94" style:family="text">
      <style:text-properties fo:font-size="18pt" fo:language="en" fo:country="US" fo:font-weight="bold" style:font-size-asian="18pt" style:font-weight-asian="bold" style:font-name-complex="Tahoma" style:font-size-complex="18pt" style:font-weight-complex="bold"/>
    </style:style>
    <style:style style:name="T95" style:family="text">
      <style:text-properties fo:font-size="18pt" fo:language="en" fo:country="GB" fo:font-weight="bold" style:font-size-asian="18pt" style:font-weight-asian="bold" style:font-name-complex="Tahoma" style:font-size-complex="18pt" style:font-weight-complex="bold"/>
    </style:style>
    <style:style style:name="T96" style:family="text">
      <style:text-properties fo:color="#000000" loext:opacity="100%" fo:font-size="11pt" fo:language="en" fo:country="GB" style:font-size-asian="11pt" style:font-name-complex="Tahoma" style:font-size-complex="11pt"/>
    </style:style>
    <style:style style:name="T97" style:family="text">
      <style:text-properties fo:color="#000000" loext:opacity="100%" fo:font-size="11pt" fo:language="en" fo:country="GB" fo:font-weight="normal" style:font-size-asian="11pt" style:font-weight-asian="normal" style:font-size-complex="11pt" style:font-weight-complex="normal"/>
    </style:style>
    <style:style style:name="T98" style:family="text">
      <style:text-properties fo:color="#000000" loext:opacity="100%" fo:font-size="11pt" fo:language="en" fo:country="US" style:text-underline-style="none" fo:font-weight="normal" style:font-size-asian="11pt" style:font-weight-asian="normal" style:font-size-complex="11pt" style:font-weight-complex="normal"/>
    </style:style>
    <style:style style:name="T99" style:family="text">
      <style:text-properties fo:color="#000000" loext:opacity="100%" fo:font-size="11pt" style:text-underline-style="none" fo:font-weight="normal" style:font-size-asian="11pt" style:font-weight-asian="normal" style:font-size-complex="11pt" style:font-weight-complex="normal"/>
    </style:style>
    <style:style style:name="T100" style:family="text">
      <style:text-properties fo:color="#000000" loext:opacity="100%" fo:font-size="11pt" fo:font-weight="normal" style:font-size-asian="11pt" style:font-weight-asian="normal" style:font-size-complex="11pt" style:font-weight-complex="normal"/>
    </style:style>
    <style:style style:name="T101" style:family="text">
      <style:text-properties fo:color="#000000" loext:opacity="100%" fo:font-size="11pt" fo:language="en" fo:country="GB" style:text-underline-style="none" style:font-size-asian="11pt" style:font-name-complex="Tahoma" style:font-size-complex="11pt"/>
    </style:style>
    <style:style style:name="T102" style:family="text">
      <style:text-properties fo:color="#000000" loext:opacity="100%" fo:font-size="11pt" fo:language="en" fo:country="GB" fo:font-weight="normal" style:font-size-asian="11pt" style:font-weight-asian="normal" style:font-size-complex="11pt"/>
    </style:style>
    <style:style style:name="T103" style:family="text">
      <style:text-properties fo:font-family="Times, 'Times New Roman'" style:font-family-generic="system" style:font-pitch="variable" fo:font-size="11pt" fo:language="es" fo:country="ES" fo:font-weight="normal" style:font-name-asian="Times New Roman" style:font-size-asian="11pt" style:language-asian="es" style:country-asian="ES" style:font-weight-asian="normal" style:font-family-complex="Times, 'Times New Roman'" style:font-family-generic-complex="system" style:font-pitch-complex="variable" style:font-size-complex="11pt"/>
    </style:style>
    <style:style style:name="T104" style:family="text">
      <style:text-properties fo:color="#000000" loext:opacity="100%" fo:font-family="Times, 'Times New Roman'" style:font-family-generic="system" style:font-pitch="variable" fo:font-size="11pt" fo:language="en" fo:country="GB" fo:font-weight="normal" style:font-name-asian="Times New Roman" style:font-size-asian="11pt" style:font-weight-asian="normal" style:font-family-complex="Times, 'Times New Roman'" style:font-family-generic-complex="system" style:font-pitch-complex="variable" style:font-size-complex="11pt"/>
    </style:style>
    <style:style style:name="T105" style:family="text">
      <style:text-properties fo:color="#000000" loext:opacity="100%" style:font-name="Times New Roman" fo:font-size="12pt" style:font-size-asian="12pt" style:font-size-complex="12pt"/>
    </style:style>
    <style:style style:name="T106" style:family="text">
      <style:text-properties fo:color="#000000" loext:opacity="100%" style:text-position="sub 64%" style:font-name="Times New Roman" fo:font-size="12pt" style:font-size-asian="12pt" style:font-size-complex="12pt"/>
    </style:style>
    <style:style style:name="T107" style:family="text">
      <style:text-properties fo:color="#000000" loext:opacity="100%" style:font-name="Times New Roman" fo:font-size="12pt" fo:font-weight="normal" style:font-size-asian="12pt" style:font-weight-asian="normal" style:font-size-complex="12pt" style:font-weight-complex="normal"/>
    </style:style>
    <style:style style:name="T108" style:family="text">
      <style:text-properties fo:color="#000000" loext:opacity="100%" style:font-name="Times New Roman" fo:font-size="12pt" fo:language="en" fo:country="US" style:font-size-asian="12pt" style:font-size-complex="12pt"/>
    </style:style>
    <style:style style:name="T109" style:family="text">
      <style:text-properties fo:color="#000000" loext:opacity="100%" style:font-name="Times New Roman" fo:font-size="12pt" fo:language="en" fo:country="US" fo:font-weight="bold" style:font-size-asian="12pt" style:font-weight-asian="bold" style:font-size-complex="12pt" style:font-weight-complex="bold"/>
    </style:style>
    <style:style style:name="T110" style:family="text">
      <style:text-properties fo:color="#000000" loext:opacity="100%" style:font-name="Times New Roman" fo:font-size="12pt" fo:language="en" fo:country="GB" style:font-size-asian="12pt" style:font-size-complex="12pt"/>
    </style:style>
    <style:style style:name="T111" style:family="text">
      <style:text-properties fo:color="#000000" loext:opacity="100%" style:font-name="Times New Roman" fo:font-size="12pt" fo:language="en" fo:country="GB" fo:font-weight="bold" style:font-size-asian="12pt" style:font-weight-asian="bold" style:font-size-complex="12pt" style:font-weight-complex="bold"/>
    </style:style>
    <style:style style:name="T112" style:family="text">
      <style:text-properties fo:color="#000000" loext:opacity="100%" style:font-name="Times New Roman" fo:font-size="12pt" fo:language="en" fo:country="GB" fo:font-weight="normal" style:font-size-asian="12pt" style:font-weight-asian="normal" style:font-name-complex="Times New Roman" style:font-size-complex="12pt" style:font-weight-complex="normal"/>
    </style:style>
    <style:style style:name="T113" style:family="text">
      <style:text-properties fo:color="#000000" loext:opacity="100%" style:font-name="Times New Roman" fo:font-size="12pt" fo:language="en" fo:country="US" fo:font-weight="normal" style:font-size-asian="12pt" style:font-weight-asian="normal" style:font-name-complex="Times New Roman" style:font-size-complex="12pt" style:font-weight-complex="normal"/>
    </style:style>
    <style:style style:name="T114" style:family="text">
      <style:text-properties fo:color="#000000" loext:opacity="100%" style:font-name="Times New Roman" fo:font-size="12pt" fo:language="en" fo:country="US" style:text-underline-style="none" fo:font-weight="normal" style:font-size-asian="12pt" style:font-weight-asian="normal" style:font-size-complex="12pt" style:font-weight-complex="normal"/>
    </style:style>
    <style:style style:name="T115" style:family="text">
      <style:text-properties fo:color="#000000" loext:opacity="100%" style:font-name="Times New Roman" fo:font-size="12pt" fo:language="en" fo:country="GB" style:font-size-asian="12pt" style:font-name-complex="Times New Roman" style:font-size-complex="12pt"/>
    </style:style>
    <style:style style:name="T116" style:family="text">
      <style:text-properties fo:color="#000000" loext:opacity="100%" style:font-name="Times New Roman" fo:font-size="12pt" fo:language="en" fo:country="US" style:text-underline-style="none" style:font-size-asian="12pt" style:font-size-complex="12pt"/>
    </style:style>
    <style:style style:name="T117" style:family="text">
      <style:text-properties fo:color="#000000" loext:opacity="100%" style:font-name="Times New Roman" fo:font-size="12pt" fo:language="en" fo:country="US" fo:font-weight="normal" style:font-size-asian="12pt" style:font-weight-asian="normal" style:font-size-complex="12pt" style:font-weight-complex="normal"/>
    </style:style>
    <style:style style:name="T118" style:family="text">
      <style:text-properties fo:color="#000000" loext:opacity="100%" style:font-name="Times New Roman" fo:font-size="12pt" style:text-underline-style="none" fo:font-weight="normal" style:font-size-asian="12pt" style:font-weight-asian="normal" style:font-size-complex="12pt" style:font-weight-complex="normal"/>
    </style:style>
    <style:style style:name="T119" style:family="text">
      <style:text-properties fo:color="#000000" loext:opacity="100%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T120" style:family="text">
      <style:text-properties fo:color="#000000" loext:opacity="100%" style:font-name="Times New Roman" fo:font-size="12pt" style:text-underline-style="none" style:font-size-asian="12pt" style:font-size-complex="12pt"/>
    </style:style>
    <style:style style:name="T121" style:family="text">
      <style:text-properties fo:color="#000000" loext:opacity="100%" style:font-name="Times New Roman" fo:font-size="12pt" style:font-size-asian="12pt" style:font-name-complex="Times New Roman" style:font-size-complex="12pt"/>
    </style:style>
    <style:style style:name="T122" style:family="text">
      <style:text-properties fo:color="#000000" loext:opacity="100%" style:font-name="Times New Roman" fo:font-size="11pt" fo:language="en" fo:country="US" style:text-underline-style="none" fo:font-weight="normal" style:font-size-asian="11pt" style:font-weight-asian="normal" style:font-name-complex="Times New Roman" style:font-size-complex="11pt" style:font-weight-complex="normal"/>
    </style:style>
    <style:style style:name="T123" style:family="text">
      <style:text-properties fo:color="#000000" loext:opacity="100%" fo:font-size="11pt" style:text-underline-style="none" style:font-size-asian="11pt" style:font-size-complex="11pt"/>
    </style:style>
    <style:style style:name="T124" style:family="text">
      <style:text-properties fo:color="#000000" loext:opacity="100%" style:font-name="Times New Roman" fo:font-size="11pt" style:text-underline-style="none" fo:font-weight="normal" style:font-size-asian="11pt" style:font-weight-asian="normal" style:font-name-complex="Times New Roman" style:font-size-complex="11pt" style:font-weight-complex="normal"/>
    </style:style>
    <style:style style:name="T125" style:family="text">
      <style:text-properties fo:color="#000000" loext:opacity="100%" style:font-name="Times New Roman" fo:font-size="11pt" style:text-underline-style="none" fo:font-weight="normal" style:font-size-asian="11pt" style:font-weight-asian="normal" style:font-size-complex="11pt" style:font-weight-complex="normal"/>
    </style:style>
    <style:style style:name="T126" style:family="text"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T127" style:family="text">
      <style:text-properties fo:color="#000000" loext:opacity="100%" style:font-name="Times New Roman" fo:font-size="12pt" fo:language="en" fo:country="GB" style:font-name-asian="Times New Roman" style:font-size-asian="12pt" style:font-name-complex="Times New Roman" style:font-size-complex="12pt"/>
    </style:style>
    <style:style style:name="T128" style:family="text">
      <style:text-properties fo:color="#000000" loext:opacity="100%" style:font-name="Times New Roman" fo:font-size="12pt" fo:font-weight="bold" style:font-size-asian="12pt" style:font-weight-asian="bold" style:font-size-complex="12pt" style:font-weight-complex="bold"/>
    </style:style>
    <style:style style:name="T129" style:family="text">
      <style:text-properties fo:color="#000000" loext:opacity="100%" style:font-name="Times New Roman" fo:font-size="12pt" fo:language="en" fo:country="GB" fo:font-style="italic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130" style:family="text">
      <style:text-properties fo:color="#000000" loext:opacity="100%" style:font-name="Times New Roman" fo:font-size="12pt" fo:language="en" fo:country="US" style:font-size-asian="12pt" style:font-name-complex="Times New Roman" style:font-size-complex="12pt"/>
    </style:style>
    <style:style style:name="T131" style:family="text">
      <style:text-properties fo:color="#000000" loext:opacity="100%" style:font-name="Times New Roman" fo:font-size="12pt" fo:language="en" fo:country="US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132" style:family="text">
      <style:text-properties fo:color="#000000" loext:opacity="100%" style:font-name="Times New Roman" fo:font-size="12pt" fo:language="en" fo:country="GB" fo:font-style="normal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33" style:family="text">
      <style:text-properties fo:color="#000000" loext:opacity="100%" style:text-position="super 64%" style:font-name="Times New Roman" fo:font-size="12pt" fo:language="en" fo:country="US" style:text-underline-style="none" fo:font-weight="normal" style:font-size-asian="12pt" style:font-weight-asian="normal" style:font-size-complex="12pt" style:font-weight-complex="normal"/>
    </style:style>
    <style:style style:name="T134" style:family="text">
      <style:text-properties fo:color="#000000" loext:opacity="100%" style:font-name="Times New Roman" fo:font-size="12pt" fo:language="en" fo:country="US" style:font-name-asian="Times-Roman" style:font-size-asian="12pt" style:font-name-complex="Times New Roman" style:font-size-complex="12pt"/>
    </style:style>
    <style:style style:name="T135" style:family="text">
      <style:text-properties fo:color="#000000" loext:opacity="100%" style:font-name="Times New Roman" fo:font-size="12pt" fo:language="en" fo:country="US" fo:font-weight="normal" style:font-name-asian="Times-Roman" style:font-size-asian="12pt" style:font-weight-asian="normal" style:font-name-complex="Times New Roman" style:font-size-complex="12pt" style:font-weight-complex="normal"/>
    </style:style>
    <style:style style:name="T136" style:family="text">
      <style:text-properties style:font-name="Times New Roman" fo:font-size="12pt" fo:language="en" fo:country="US" fo:font-weight="normal" style:font-size-asian="12pt" style:font-weight-asian="normal" style:font-size-complex="12pt" style:font-weight-complex="normal"/>
    </style:style>
    <style:style style:name="T137" style:family="text">
      <style:text-properties fo:color="#000000" loext:opacity="100%"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138" style:family="text">
      <style:text-properties fo:color="#000000" loext:opacity="100%" style:font-name="Times New Roman" fo:font-size="12pt" fo:language="en" fo:country="US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39" style:family="text">
      <style:text-properties fo:color="#000000" loext:opacity="100%" style:font-name="Times New Roman" fo:font-size="12pt" fo:language="en" fo:country="GB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40" style:family="text">
      <style:text-properties fo:color="#000000" loext:opacity="100%" style:text-position="super 64%" style:font-name="Times New Roman" fo:font-size="12pt" style:font-size-asian="12pt" style:font-size-complex="12pt"/>
    </style:style>
    <style:style style:name="T141" style:family="text">
      <style:text-properties style:font-name="Times New Roman" fo:font-size="12pt" fo:language="en" fo:country="GB" style:font-size-asian="12pt" style:font-size-complex="12pt"/>
    </style:style>
    <style:style style:name="T142" style:family="text">
      <style:text-properties style:font-name="Times New Roman" fo:font-size="12pt" fo:language="en" fo:country="GB" fo:font-weight="bold" style:font-size-asian="12pt" style:font-weight-asian="bold" style:font-size-complex="12pt" style:font-weight-complex="bold"/>
    </style:style>
    <style:style style:name="T143" style:family="text">
      <style:text-properties style:text-position="super 64%" style:font-name="Times New Roman" fo:font-size="12pt" fo:language="en" fo:country="GB" style:font-size-asian="12pt" style:font-size-complex="12pt"/>
    </style:style>
    <style:style style:name="T144" style:family="text">
      <style:text-properties style:font-name="Times New Roman" fo:font-size="12pt" fo:language="en" fo:country="US" style:font-size-asian="12pt" style:font-size-complex="12pt"/>
    </style:style>
    <style:style style:name="T145" style:family="text">
      <style:text-properties style:font-name="Times New Roman" fo:font-size="12pt" fo:language="en" fo:country="US" fo:font-weight="bold" style:font-size-asian="12pt" style:font-weight-asian="bold" style:font-size-complex="12pt" style:font-weight-complex="bold"/>
    </style:style>
    <style:style style:name="T146" style:family="text">
      <style:text-properties style:font-name="Times New Roman" fo:font-size="12pt" fo:language="en" fo:country="US" style:font-size-asian="12pt" style:font-size-complex="12pt" style:font-weight-complex="bold"/>
    </style:style>
    <style:style style:name="T147" style:family="text">
      <style:text-properties style:font-name="Times New Roman" fo:font-size="12pt" fo:language="en" fo:country="GB" style:font-size-asian="12pt" style:font-size-complex="12pt" style:font-weight-complex="bold"/>
    </style:style>
    <style:style style:name="T148" style:family="text">
      <style:text-properties fo:color="#000000" loext:opacity="100%" style:font-name="Times New Roman" fo:font-size="12pt" fo:language="en" fo:country="GB" fo:font-weight="normal" style:font-size-asian="12pt" style:font-weight-asian="normal" style:font-size-complex="12pt"/>
    </style:style>
    <style:style style:name="T149" style:family="text">
      <style:text-properties style:font-name="Times New Roman" fo:font-size="12pt" fo:language="en" fo:country="US" fo:font-weight="normal" style:font-size-asian="12pt" style:font-weight-asian="normal" style:font-name-complex="Times New Roman" style:font-size-complex="12pt" style:font-weight-complex="normal"/>
    </style:style>
    <style:style style:name="T150" style:family="text">
      <style:text-properties style:font-name="Times New Roman" fo:font-size="12pt" fo:language="en" fo:country="GB" fo:font-weight="normal" style:font-size-asian="12pt" style:font-weight-asian="normal" style:font-name-complex="Times New Roman" style:font-size-complex="12pt" style:font-weight-complex="normal"/>
    </style:style>
    <style:style style:name="T151" style:family="text">
      <style:text-properties style:font-name="Times New Roman" fo:font-size="12pt" style:font-size-asian="12pt" style:font-size-complex="12pt"/>
    </style:style>
    <style:style style:name="T152" style:family="text">
      <style:text-properties fo:color="#000000" loext:opacity="100%" style:font-name="Times New Roman" fo:font-size="12pt" fo:language="en" fo:country="GB" style:font-size-asian="12pt" style:font-size-complex="12pt" style:font-weight-complex="bold"/>
    </style:style>
    <style:style style:name="T153" style:family="text">
      <style:text-properties fo:color="#000000" loext:opacity="100%" style:font-name="Times New Roman" fo:font-size="12pt" fo:language="en" fo:country="GB" style:font-name-asian="Tahoma" style:font-size-asian="12pt" style:font-size-complex="12pt"/>
    </style:style>
    <style:style style:name="T154" style:family="text">
      <style:text-properties fo:color="#353535" loext:opacity="100%" style:font-name="Times New Roman" fo:font-size="12pt" fo:language="en" fo:country="US" style:font-name-asian="Times New Roman" style:font-size-asian="12pt" style:language-asian="ar" style:country-asian="SA" style:font-size-complex="12pt"/>
    </style:style>
    <style:style style:name="T155" style:family="text">
      <style:text-properties fo:color="#000000" loext:opacity="100%" style:font-name="Times New Roman" fo:font-size="12pt" fo:language="en" fo:country="US" officeooo:rsid="003647f7" style:font-size-asian="12pt" style:font-size-complex="12pt"/>
    </style:style>
    <style:style style:name="T156" style:family="text">
      <style:text-properties fo:color="#000000" loext:opacity="100%" style:font-name="Times New Roman" fo:font-size="12pt" fo:language="en" fo:country="GB" officeooo:rsid="003b2140" style:font-size-asian="12pt" style:font-size-complex="12pt"/>
    </style:style>
    <style:style style:name="T157" style:family="text">
      <style:text-properties officeooo:rsid="003b2140"/>
    </style:style>
    <style:style style:name="T158" style:family="text">
      <style:text-properties fo:color="#000099" loext:opacity="100%" style:font-name="Times New Roman" fo:font-size="12pt" fo:language="en" fo:country="US" fo:font-style="normal" style:text-underline-style="solid" style:text-underline-width="auto" style:text-underline-color="font-color" fo:font-weight="normal" style:text-underline-mode="continuous" style:text-overline-mode="continuous" style:text-line-through-mode="continuous" style:font-size-asian="12pt" style:font-style-asian="normal" style:font-weight-asian="normal" style:font-size-complex="12pt" style:font-weight-complex="normal"/>
    </style:style>
    <style:style style:name="T159" style:family="text">
      <style:text-properties style:font-name="Times New Roman" fo:font-size="12pt" fo:language="en" fo:country="GB" fo:font-style="normal" fo:font-weight="normal" style:font-size-asian="12pt" style:font-style-asian="normal" style:font-weight-asian="normal" style:font-size-complex="12pt" style:font-weight-complex="normal"/>
    </style:style>
    <style:style style:name="T160" style:family="text">
      <style:text-properties fo:color="#212529" loext:opacity="100%" style:font-name="Times New Roman" fo:font-size="12pt" fo:language="en" fo:country="US" style:letter-kerning="false" style:font-name-asian="Times New Roman" style:font-size-asian="12pt" style:language-asian="fr" style:country-asian="FR" style:font-family-complex="'Segoe UI'" style:font-family-generic-complex="swiss" style:font-pitch-complex="variable" style:font-size-complex="12pt"/>
    </style:style>
    <style:style style:name="T161" style:family="text">
      <style:text-properties style:font-name="Times New Roman" fo:font-size="12pt" fo:language="en" fo:country="GB" fo:font-style="normal" style:font-size-asian="12pt" style:font-style-asian="normal" style:font-size-complex="12pt"/>
    </style:style>
    <style:style style:name="T162" style:family="text">
      <style:text-properties style:font-name="Times New Roman" fo:font-size="12pt" fo:language="en" fo:country="US" fo:font-weight="normal" officeooo:rsid="0010e27b" style:font-size-asian="12pt" style:font-weight-asian="normal" style:font-name-complex="Times New Roman" style:font-size-complex="12pt" style:font-weight-complex="normal"/>
    </style:style>
    <style:style style:name="T163" style:family="text">
      <style:text-properties fo:color="#000000" loext:opacity="100%" style:font-name="Times New Roman" fo:font-size="12pt" fo:language="en" fo:country="US" fo:font-weight="normal" officeooo:rsid="0010e27b" style:font-size-asian="12pt" style:font-weight-asian="normal" style:font-name-complex="Times New Roman" style:font-size-complex="12pt" style:font-weight-complex="normal"/>
    </style:style>
    <style:style style:name="T164" style:family="text">
      <style:text-properties fo:color="#000000" loext:opacity="100%" style:font-name="Times New Roman" fo:font-size="12pt" fo:language="en" fo:country="GB" fo:font-weight="normal" officeooo:rsid="0010e27b" style:font-size-asian="12pt" style:font-weight-asian="normal" style:font-name-complex="Times New Roman" style:font-size-complex="12pt" style:font-weight-complex="normal"/>
    </style:style>
    <style:style style:name="T165" style:family="text">
      <style:text-properties fo:color="#000000" loext:opacity="100%" style:font-name="Times New Roman" fo:font-size="12pt" fo:language="en" fo:country="GB" fo:font-weight="normal" officeooo:rsid="001156d9" style:font-size-asian="12pt" style:font-weight-asian="normal" style:font-name-complex="Times New Roman" style:font-size-complex="12pt" style:font-weight-complex="normal"/>
    </style:style>
    <style:style style:name="T166" style:family="text">
      <style:text-properties fo:color="#000000" loext:opacity="100%" style:font-name="Times New Roman" fo:font-size="12pt" fo:language="en" fo:country="US" fo:font-weight="normal" officeooo:rsid="00128913" style:font-size-asian="12pt" style:font-weight-asian="normal" style:font-name-complex="Times New Roman" style:font-size-complex="12pt" style:font-weight-complex="normal"/>
    </style:style>
    <style:style style:name="T167" style:family="text">
      <style:text-properties fo:color="#000000" loext:opacity="100%" style:font-name="Times New Roman" fo:font-size="12pt" fo:language="en" fo:country="US" fo:font-weight="normal" officeooo:rsid="00148808" style:font-size-asian="12pt" style:font-weight-asian="normal" style:font-name-complex="Times New Roman" style:font-size-complex="12pt" style:font-weight-complex="normal"/>
    </style:style>
    <style:style style:name="T168" style:family="text">
      <style:text-properties fo:color="#000000" loext:opacity="100%" style:font-name="Times New Roman" fo:font-size="12pt" fo:language="en" fo:country="US" fo:font-weight="normal" officeooo:rsid="001663a9" style:font-size-asian="12pt" style:font-weight-asian="normal" style:font-name-complex="Times New Roman" style:font-size-complex="12pt" style:font-weight-complex="normal"/>
    </style:style>
    <style:style style:name="T169" style:family="text">
      <style:text-properties fo:color="#000000" loext:opacity="100%" style:font-name="Times New Roman" fo:font-size="12pt" fo:language="en" fo:country="GB" fo:font-weight="normal" officeooo:rsid="00339517" style:font-size-asian="12pt" style:font-weight-asian="normal" style:font-name-complex="Times New Roman" style:font-size-complex="12pt" style:font-weight-complex="normal"/>
    </style:style>
    <style:style style:name="T170" style:family="text">
      <style:text-properties fo:color="#000000" loext:opacity="100%" style:font-name="Times New Roman" fo:font-size="12pt" fo:language="en" fo:country="GB" fo:font-weight="normal" officeooo:rsid="003647f7" style:font-size-asian="12pt" style:font-weight-asian="normal" style:font-name-complex="Times New Roman" style:font-size-complex="12pt" style:font-weight-complex="normal"/>
    </style:style>
    <style:style style:name="T171" style:family="text">
      <style:text-properties fo:color="#000000" loext:opacity="100%" style:font-name="Times New Roman" fo:font-size="12pt" fo:language="en" fo:country="GB" officeooo:rsid="003647f7" style:font-size-asian="12pt" style:font-size-complex="12pt"/>
    </style:style>
    <style:style style:name="T172" style:family="text">
      <style:text-properties fo:color="#000000" loext:opacity="100%" style:font-name="Times New Roman" fo:font-size="12pt" fo:language="en" fo:country="GB" officeooo:rsid="001b29ec" style:font-size-asian="12pt" style:font-size-complex="12pt"/>
    </style:style>
    <style:style style:name="T173" style:family="text">
      <style:text-properties fo:color="#000000" loext:opacity="100%" style:font-name="Times New Roman" fo:font-size="12pt" fo:language="en" fo:country="US" fo:font-weight="normal" officeooo:rsid="003647f7" style:font-size-asian="12pt" style:font-weight-asian="normal" style:font-name-complex="Times New Roman" style:font-size-complex="12pt" style:font-weight-complex="normal"/>
    </style:style>
    <style:style style:name="T174" style:family="text">
      <style:text-properties fo:color="#000000" loext:opacity="100%" style:font-name="Times New Roman" fo:font-size="12pt" fo:language="en" fo:country="US" officeooo:rsid="001b29ec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char" svg:x="12.845cm" svg:y="0.517cm" svg:width="4.556cm" svg:height="5.967cm" draw:z-index="0"><draw:image xlink:href="Pictures/1000000000000472000005ECD1911A51.png" xlink:type="simple" xlink:show="embed" xlink:actuate="onLoad" draw:mime-type="image/png"/></draw:frame><text:span text:style-name="Police_20_par_20_défaut"><text:span text:style-name="T1"/></text:span></text:p>
      <text:p text:style-name="Text_20_body"><text:span text:style-name="Police_20_par_20_défaut"><text:span text:style-name="T1">Paul Doukhan</text:span></text:span></text:p>
      <text:p text:style-name="P2"><text:span text:style-name="Police_20_par_20_défaut"><text:span text:style-name="T2">Emeritus </text:span></text:span><text:span text:style-name="Police_20_par_20_défaut"><text:span text:style-name="T3">Professor of Mathematics and Statistics</text:span></text:span><text:span text:style-name="Police_20_par_20_défaut"><text:span text:style-name="T4">, </text:span></text:span></text:p>
      <text:p text:style-name="P2"><text:span text:style-name="Police_20_par_20_défaut"><text:span text:style-name="T4">Exceptional class, Senior IUF honorary member, </text:span></text:span></text:p>
      <text:p text:style-name="Text_20_body"><text:span text:style-name="Police_20_par_20_défaut"><text:span text:style-name="T5">CYU </text:span></text:span><text:span text:style-name="Police_20_par_20_défaut"><text:span text:style-name="T6"><text:s/></text:span></text:span><text:span text:style-name="Police_20_par_20_défaut"><text:span text:style-name="T7">Cergy Paris University </text:span></text:span><text:span text:style-name="Strong_20_Emphasis"><text:span text:style-name="T8">Lab AGM UMR CNRS 8088. </text:span></text:span><text:span text:style-name="Police_20_par_20_défaut"><text:span text:style-name="T9">2 Avenue A. Chauvin, BP 222 Pontoise, 95302 Cergy-Pontoise cedex</text:span></text:span></text:p>
      <text:p text:style-name="P3">Born on February 7, 1955, Constantine, Algeria, <text:s/>2 children, french nationality</text:p>
      <text:p text:style-name="P4"><text:span text:style-name="Police_20_par_20_défaut"><text:span text:style-name="T10">Email</text:span></text:span><text:span text:style-name="Police_20_par_20_défaut"><text:span text:style-name="T11"> </text:span></text:span><text:a xlink:type="simple" xlink:href="mailto:doukhan@u-cergy.fr" office:target-frame-name="_top" xlink:show="replace" text:style-name="Internet_20_link" text:visited-style-name="Visited_20_Internet_20_Link"><text:span text:style-name="Internet_20_link"><text:span text:style-name="T12">doukhan@</text:span></text:span><text:span text:style-name="Internet_20_link"><text:span text:style-name="T12">cyu</text:span></text:span><text:span text:style-name="Internet_20_link"><text:span text:style-name="T12">.fr</text:span></text:span></text:a></text:p>
      <text:p text:style-name="P4"><text:span text:style-name="Police_20_par_20_défaut"><text:span text:style-name="T10">Web</text:span></text:span><text:span text:style-name="Police_20_par_20_défaut"><text:span text:style-name="T11">: http://doukhan.perso.cyu.fr/</text:span></text:span></text:p>
      <text:p text:style-name="P4"><text:span text:style-name="Internet_20_link"><text:span text:style-name="T13">http://www.iufrance.fr/les-membres-de-liuf/membre/1139-paul-doukhan.html</text:span></text:span></text:p>
      <text:p text:style-name="P5"/>
      <text:p text:style-name="P4"><text:span text:style-name="Police_20_par_20_défaut"><text:span text:style-name="T14">Abroad teaching experience, advanced courses: </text:span></text:span><text:span text:style-name="Police_20_par_20_défaut"><text:span text:style-name="T15">Belgium, Brazil, Chile, China, Colombia, Cyprus, Denmark, Ecuador, Germany, Ivory Cost, Japan, Poland, USA, Hong Kong, Switzerland, Ukraine, Uruguay, Venezuela</text:span></text:span></text:p>
      <text:p text:style-name="P6"/>
      <text:p text:style-name="P7">A. Vitae</text:p>
      <text:list text:style-name="WW8Num4">
        <text:list-item>
          <text:list>
            <text:list-item>
              <text:list>
                <text:list-item>
                  <text:p text:style-name="P8"/>
                </text:list-item>
                <text:list-item>
                  <text:p text:style-name="P9">1975-1979<text:tab/>Fellow at ENS Saint-Cloud</text:p>
                </text:list-item>
                <text:list-item>
                  <text:p text:style-name="P10">1976-1977<text:tab/>D.E.A. Statistics University Paris-Sud Orsay</text:p>
                </text:list-item>
                <text:list-item>
                  <text:p text:style-name="P10">1977-1978<text:tab/>French competition for highshool professors in Mathematics, ranking 11th</text:p>
                </text:list-item>
                <text:list-item>
                  <text:p text:style-name="P10">1979-1980<text:tab/>Fellowship D.G.R.S.T.</text:p>
                </text:list-item>
                <text:list-item>
                  <text:p text:style-name="P11"><text:span text:style-name="Police_20_par_20_défaut"><text:span text:style-name="T16">5/1980</text:span></text:span><text:span text:style-name="Police_20_par_20_défaut"><text:span text:style-name="T17"><text:tab/>PhD </text:span></text:span><text:span text:style-name="Police_20_par_20_défaut"><text:span text:style-name="T16">May 30</text:span></text:span><text:span text:style-name="Police_20_par_20_défaut"><text:span text:style-name="T17"> : </text:span></text:span><text:span text:style-name="Police_20_par_20_défaut"><text:span text:style-name="T18">Processus autorégressifs non linéaires</text:span></text:span><text:span text:style-name="Police_20_par_20_défaut"><text:span text:style-name="T17">, advisor: J. Bretagnolle, Paris-Sud Uni-<text:tab/>versity, Orsay</text:span></text:span></text:p>
                </text:list-item>
                <text:list-item>
                  <text:p text:style-name="P11"><text:span text:style-name="Police_20_par_20_défaut"><text:span text:style-name="T19">1980-1981   <text:tab/>Internship for professors in highshools</text:span></text:span><text:span text:style-name="Police_20_par_20_défaut"><text:span text:style-name="T20"> </text:span></text:span><text:span text:style-name="Police_20_par_20_défaut"><text:span text:style-name="T19">[Academy of Versailles]</text:span></text:span></text:p>
                </text:list-item>
                <text:list-item>
                  <text:p text:style-name="P10">1981-1982     <text:tab/>Assistant Professor Rouen University</text:p>
                </text:list-item>
                <text:list-item>
                  <text:p text:style-name="P10">1982-1983     <text:tab/>Researcher CNRS</text:p>
                </text:list-item>
                <text:list-item>
                  <text:p text:style-name="P10">1983-1993  <text:tab/>Full position of researcher C.N.R.S.</text:p>
                </text:list-item>
                <text:list-item>
                  <text:p text:style-name="P12"><text:span text:style-name="Police_20_par_20_défaut"><text:span text:style-name="T16">6/1986 <text:tab/></text:span></text:span><text:span text:style-name="Police_20_par_20_défaut"><text:span text:style-name="T17">Habilitation Thesis </text:span></text:span><text:span text:style-name="Police_20_par_20_défaut"><text:span text:style-name="T16">June 11</text:span></text:span><text:span text:style-name="Police_20_par_20_défaut"><text:span text:style-name="T17">: </text:span></text:span><text:span text:style-name="Police_20_par_20_défaut"><text:span text:style-name="T18">Etude de Processus mélangeants</text:span></text:span><text:span text:style-name="Police_20_par_20_défaut"><text:span text:style-name="T17">, advisor: D. Dacunha-<text:tab/>Castelle, University Paris-Sud, Orsay. Jury : J.M. Bony, J. Bretagnolle, P. Deheuvels, D. <text:tab/>Dacunha-Castelle, J.R. Leon, J.P. Raoult. Second Thesis : </text:span></text:span><text:span text:style-name="Police_20_par_20_défaut"><text:span text:style-name="T18">Systèmes hyperboliques de </text:span></text:span><text:span text:style-name="Police_20_par_20_défaut"><text:span text:style-name="T21"><text:tab/></text:span></text:span><text:span text:style-name="Police_20_par_20_défaut"><text:span text:style-name="T18">conservation de lois multidimensionnelles,</text:span></text:span><text:span text:style-name="Police_20_par_20_défaut"><text:span text:style-name="T17"> with <text:s/>J.M. Bony.</text:span></text:span></text:p>
                </text:list-item>
                <text:list-item>
                  <text:p text:style-name="P13">1987            <text:tab/>Promotion C.R.1</text:p>
                </text:list-item>
                <text:list-item>
                  <text:p text:style-name="P12"><text:span text:style-name="Police_20_par_20_défaut"><text:span text:style-name="T19">1988-1989   <text:tab/>Professor at Wuhan University,</text:span></text:span><text:bookmark text:name="_ftnref1"/><text:span text:style-name="Police_20_par_20_défaut"><text:span text:style-name="T19"> China</text:span></text:span></text:p>
                </text:list-item>
                <text:list-item>
                  <text:p text:style-name="P10">1993             <text:tab/>Professor at Cergy-Pontoise University</text:p>
                </text:list-item>
                <text:list-item>
                  <text:p text:style-name="P10">1999            <text:tab/>Promotion Pr. 1 (first class professor CNU)</text:p>
                </text:list-item>
                <text:list-item>
                  <text:p text:style-name="P10">2002              <text:tab/>Professor at ENSAE</text:p>
                </text:list-item>
              </text:list>
            </text:list-item>
          </text:list>
        </text:list-item>
      </text:list>
      <text:p text:style-name="P14">9/2008<text:tab/>Professor at Cergy-Pontoise University (Prime PEDR)</text:p>
      <text:p text:style-name="P15">9/2009<text:tab/>Promotion Pr. Ex (Exceptional class professor CNU).</text:p>
      <text:p text:style-name="P14">9/2011<text:tab/>Nomination as a Senior member of IUF (top 3% of French Academics)</text:p>
      <text:p text:style-name="P14">10/2011<text:tab/>Elected member at CNU section 26 (National council of university for applied mathematics)</text:p>
      <text:p text:style-name="P14">9/2012<text:tab/>Promotion Pr. EX 2 (highest promotion in France)</text:p>
      <text:p text:style-name="P16"><text:span text:style-name="Police_20_par_20_défaut"><text:span text:style-name="T22">6/2013<text:tab/>Member of ANR LoLiTa </text:span></text:span><text:a xlink:type="simple" xlink:href="http://lolita.isfa.fr/" office:target-frame-name="_top" xlink:show="replace" text:style-name="Internet_20_link" text:visited-style-name="Visited_20_Internet_20_Link"><text:span text:style-name="Internet_20_link"><text:span text:style-name="T22">http://lolita.isfa.fr/</text:span></text:span></text:a><text:span text:style-name="Police_20_par_20_défaut"><text:span text:style-name="T22">, Dynamic models for human Longevity with <text:tab/>Lifestyle Adjustments</text:span></text:span></text:p>
      <text:p text:style-name="P16"><text:span text:style-name="Police_20_par_20_défaut"><text:span text:style-name="T22">6/2014<text:tab/>Organization of a conference devoted to my 60</text:span></text:span><text:span text:style-name="Police_20_par_20_défaut"><text:span text:style-name="T23">th</text:span></text:span><text:span text:style-name="Police_20_par_20_défaut"><text:span text:style-name="T22"> birthday (June 3-5).</text:span></text:span></text:p>
      <text:p text:style-name="P16"><text:span text:style-name="Police_20_par_20_défaut"><text:span text:style-name="T22">6/2018<text:tab/>Organization of the nonstationary conference (June 4-6) </text:span></text:span><text:span text:style-name="Police_20_par_20_défaut"><text:span text:style-name="T24">Cergy, IEA</text:span></text:span><text:span text:style-name="Police_20_par_20_défaut"><text:span text:style-name="T22">.</text:span></text:span></text:p>
      <text:p text:style-name="P17"><text:span text:style-name="Police_20_par_20_défaut"><text:span text:style-name="T22">2018-2019<text:tab/>Organization of the nonstationary days (December 12/February 13/ March 7/June 3) </text:span></text:span><text:span text:style-name="Police_20_par_20_défaut"><text:span text:style-name="T24">Cergy, <text:tab/>IEA</text:span></text:span><text:span text:style-name="Police_20_par_20_défaut"><text:span text:style-name="T22">.</text:span></text:span></text:p>
      <text:p text:style-name="P18"><text:span text:style-name="Police_20_par_20_défaut"><text:span text:style-name="T25">2020-2024</text:span></text:span><text:span text:style-name="Police_20_par_20_défaut"><text:span text:style-name="T22"><text:tab/>Grant of AAP-CYU, EcoDep </text:span></text:span><text:a xlink:type="simple" xlink:href="https://www.researchgate.net/project/Eco-Deps" office:target-frame-name="_top" xlink:show="replace" text:style-name="Internet_20_link" text:visited-style-name="Visited_20_Internet_20_Link"><text:span text:style-name="Police_20_par_20_défaut"><text:span text:style-name="T22">https://www.researchgate.net/project/Eco-Dep</text:span></text:span></text:a><text:span text:style-name="Police_20_par_20_défaut"><text:span text:style-name="T22"> funded 400k€, <text:tab/>the project meets </text:span></text:span><text:span text:style-name="Police_20_par_20_défaut"><text:span text:style-name="T24">30</text:span></text:span><text:span text:style-name="Police_20_par_20_défaut"><text:span text:style-name="T22"> researchers spread around the world.</text:span></text:span></text:p>
      <text:p text:style-name="P14"/>
      <text:p text:style-name="P14"/>
      <text:p text:style-name="P14"/>
      <text:p text:style-name="P7"><text:soft-page-break/>B. Teaching, research and administration of research</text:p>
      <text:p text:style-name="P19"/>
      <text:p text:style-name="P20">1986-1992<text:tab/>Responsible of a <text:span text:style-name="T26">scientific</text:span> agreement Caracas-Orsay</text:p>
      <text:p text:style-name="P20">1998- 2002      Member of the Scientific committee at Cergy</text:p>
      <text:p text:style-name="P20">1999-2002       Member of the bureau of the Scientific committee at Cergy.</text:p>
      <text:p text:style-name="P21"><text:span text:style-name="Police_20_par_20_défaut"><text:span text:style-name="T4">2001</text:span></text:span><text:span text:style-name="Police_20_par_20_défaut"><text:span text:style-name="T27">-</text:span></text:span><text:span text:style-name="Police_20_par_20_défaut"><text:span text:style-name="T28">2004</text:span></text:span><text:span text:style-name="Police_20_par_20_défaut"><text:span text:style-name="T27">       Vice president of the recruiting committee Math-Info Paris 2-ASSAS commission</text:span></text:span></text:p>
      <text:list text:continue-numbering="true" text:style-name="WW8Num4">
        <text:list-item>
          <text:list>
            <text:list-item>
              <text:list>
                <text:list-item>
                  <text:p text:style-name="P22"><text:span text:style-name="Police_20_par_20_défaut"><text:span text:style-name="T29">2006-2012       Associate editor, </text:span></text:span><text:a xlink:type="simple" xlink:href="http://www.elsevier.com/wps/find/journaleditorialboard.cws_home/505572/editorialboard" office:target-frame-name="_top" xlink:show="replace" text:style-name="Internet_20_link" text:visited-style-name="Visited_20_Internet_20_Link"><text:span text:style-name="Internet_20_link"><text:span text:style-name="T30">Stochastic Processes and their Applications</text:span></text:span></text:a></text:p>
                </text:list-item>
              </text:list>
            </text:list-item>
          </text:list>
        </text:list-item>
      </text:list>
      <text:p text:style-name="P23">2009<text:tab/>Selection committee, university Cergy-Pontoise</text:p>
      <text:list text:style-name="WW8Num6">
        <text:list-item text:start-value="1">
          <text:p text:style-name="P24">2009, 2010<text:tab/>Selection committee, university Rennes.</text:p>
        </text:list-item>
        <text:list-item>
          <text:p text:style-name="P24">2009 <text:tab/>Agreement of cooperation with Polytechnic Institute Kiev</text:p>
        </text:list-item>
        <text:list-item>
          <text:p text:style-name="P24">2010<text:tab/>Selection committee, university Toulouse 3</text:p>
        </text:list-item>
      </text:list>
      <text:list text:style-name="WW8Num4">
        <text:list-item>
          <text:list>
            <text:list-item>
              <text:list>
                <text:list-item>
                  <text:p text:style-name="P22"><text:span text:style-name="Police_20_par_20_défaut"><text:span text:style-name="T29">2010-              <text:tab/>Associate editor, </text:span></text:span><text:a xlink:type="simple" xlink:href="http://www.tandf.co.uk/journals/journal.asp?issn=0233-1888&amp;linktype=1" office:target-frame-name="_top" xlink:show="replace" text:style-name="Internet_20_link" text:visited-style-name="Visited_20_Internet_20_Link"><text:span text:style-name="Internet_20_link"><text:span text:style-name="T31">Statistics</text:span></text:span></text:a></text:p>
                </text:list-item>
                <text:list-item>
                  <text:p text:style-name="P22"><text:span text:style-name="Police_20_par_20_défaut"><text:span text:style-name="T29">2010-             <text:tab/>Associate editor, </text:span></text:span><text:a xlink:type="simple" xlink:href="http://statprob.com/encyclopedia/F/" office:target-frame-name="_top" xlink:show="replace" text:style-name="Internet_20_link" text:visited-style-name="Visited_20_Internet_20_Link"><text:span text:style-name="Internet_20_link"><text:span text:style-name="T31">Stapro</text:span></text:span></text:a></text:p>
                </text:list-item>
                <text:list-item>
                  <text:p text:style-name="P22"><text:span text:style-name="Police_20_par_20_défaut"><text:span text:style-name="T29">2010-             <text:tab/>Associate editor, </text:span></text:span><text:span text:style-name="Internet_20_link"><text:span text:style-name="T32">Journal of Time Series Analysis</text:span></text:span></text:p>
                </text:list-item>
                <text:list-item>
                  <text:p text:style-name="P25">2010              <text:tab/>Direction of the master of applied Mathematics, Cergy</text:p>
                </text:list-item>
                <text:list-item>
                  <text:p text:style-name="P25">2010              <text:tab/>Participation to the Labex project MME-DII Cergy, funded to 4.5 M€</text:p>
                </text:list-item>
              </text:list>
            </text:list-item>
          </text:list>
        </text:list-item>
      </text:list>
      <text:p text:style-name="P4"><text:span text:style-name="Police_20_par_20_défaut"><text:span text:style-name="T33">2010              <text:tab/>Associate editor, Theory of </text:span></text:span><text:a xlink:type="simple" xlink:href="http://statprob.com/encyclopedia/F/" office:target-frame-name="_top" xlink:show="replace" text:style-name="Internet_20_link" text:visited-style-name="Visited_20_Internet_20_Link"><text:span text:style-name="Internet_20_link"><text:span text:style-name="T34">St</text:span></text:span></text:a><text:span text:style-name="Internet_20_link"><text:span text:style-name="T35">ochastic process</text:span></text:span><text:span text:style-name="Police_20_par_20_défaut"><text:span text:style-name="T33">es</text:span></text:span></text:p>
      <text:p text:style-name="P4"><text:span text:style-name="Police_20_par_20_défaut"><text:span text:style-name="T33">2011   </text:span></text:span><text:span text:style-name="Police_20_par_20_défaut"><text:span text:style-name="T27">           <text:tab/>Associate editor, </text:span></text:span><text:span text:style-name="Internet_20_link"><text:span text:style-name="T36">Research Bulletin of NTII (Kiev Polytechnic Institute)</text:span></text:span></text:p>
      <text:list text:style-name="WW8Num6">
        <text:list-item>
          <text:p text:style-name="P26">2013<text:tab/>Selection committee, university Cergy-Pontoise</text:p>
        </text:list-item>
        <text:list-item>
          <text:p text:style-name="P26">2015<text:tab/>Member of the network FIGURE, for the formation of masters in Engineering</text:p>
        </text:list-item>
        <text:list-item>
          <text:p text:style-name="P26">2016<text:tab/>Responsible of the mathematics commission in the Figure network.</text:p>
        </text:list-item>
        <text:list-item>
          <text:p text:style-name="P27"><text:span text:style-name="Police_20_par_20_défaut"><text:span text:style-name="T22">2020-2024<text:tab/>PI of the project EcoDep </text:span></text:span><text:a xlink:type="simple" xlink:href="https://www.researchgate.net/project/Eco-Deps" office:target-frame-name="_top" xlink:show="replace" text:style-name="Internet_20_link" text:visited-style-name="Visited_20_Internet_20_Link"><text:span text:style-name="Police_20_par_20_défaut"><text:span text:style-name="T22">https://www.researchgate.net/project/Eco-Dep</text:span></text:span></text:a></text:p>
        </text:list-item>
        <text:list-item>
          <text:p text:style-name="P26"/>
        </text:list-item>
      </text:list>
      <text:p text:style-name="P28">PhD Students</text:p>
      <text:p text:style-name="P29"><text:span text:style-name="Police_20_par_20_défaut"><text:span text:style-name="T37">1990-1993 <text:s/><text:tab/></text:span></text:span><text:span text:style-name="Police_20_par_20_défaut"><text:span text:style-name="T38">Philippe SOULIER</text:span></text:span><text:span text:style-name="Police_20_par_20_défaut"><text:span text:style-name="T37">, Some problems of functional estimation under different dependence frameworks</text:span></text:span><text:span text:style-name="Police_20_par_20_défaut"><text:span text:style-name="T39">. </text:span></text:span><text:span text:style-name="Police_20_par_20_défaut"><text:span text:style-name="T40">Orsay.</text:span></text:span><text:span text:style-name="Police_20_par_20_défaut"><text:span text:style-name="T39"> Exceptional Class Professor Univ. Paris 10.</text:span></text:span></text:p>
      <text:p text:style-name="P29"><text:span text:style-name="Police_20_par_20_défaut"><text:span text:style-name="T37">1991-1994    <text:s/><text:tab/></text:span></text:span><text:span text:style-name="Police_20_par_20_défaut"><text:span text:style-name="T38">Patrick ANGO NZE</text:span></text:span><text:span text:style-name="Police_20_par_20_défaut"><text:span text:style-name="T37">, Non-parametric estimation under mixing conditions. </text:span></text:span><text:span text:style-name="Police_20_par_20_défaut"><text:span text:style-name="T40">Orsay.</text:span></text:span><text:span text:style-name="Police_20_par_20_défaut"><text:span text:style-name="T37"> </text:span></text:span><text:span text:style-name="Police_20_par_20_défaut"><text:span text:style-name="T41">M</text:span></text:span><text:span text:style-name="Police_20_par_20_défaut"><text:span text:style-name="T42">C</text:span></text:span><text:span text:style-name="Police_20_par_20_défaut"><text:span text:style-name="T41">f. Lille.</text:span></text:span></text:p>
      <text:p text:style-name="P30"><text:span text:style-name="Police_20_par_20_défaut"><text:span text:style-name="T37">1993-1996 <text:s text:c="3"/><text:tab/></text:span></text:span><text:span text:style-name="Police_20_par_20_défaut"><text:span text:style-name="T38">Ricardo RIOS</text:span></text:span><text:span text:style-name="Police_20_par_20_défaut"><text:span text:style-name="T37">, Qualitative tests of goodness-of-fit, Estimation of functions and of their differentials under weak dependence</text:span></text:span><text:span text:style-name="Police_20_par_20_défaut"><text:span text:style-name="T39">. </text:span></text:span><text:span text:style-name="Police_20_par_20_défaut"><text:span text:style-name="T40">Orsay. </text:span></text:span><text:span text:style-name="Police_20_par_20_défaut"><text:span text:style-name="T39">Professor University Central of Venezuela, Caracas.</text:span></text:span></text:p>
      <text:p text:style-name="P30"><text:span text:style-name="Police_20_par_20_défaut"><text:span text:style-name="T37">1993-1996    <text:s text:c="2"/><text:tab/></text:span></text:span><text:span text:style-name="Police_20_par_20_défaut"><text:span text:style-name="T38">Caren LUDENA</text:span></text:span><text:span text:style-name="Police_20_par_20_défaut"><text:span text:style-name="T37">, Minimax estimation of functionals of a spectral density. </text:span></text:span><text:span text:style-name="Police_20_par_20_défaut"><text:span text:style-name="T43">Orsay </text:span></text:span><text:span text:style-name="Police_20_par_20_défaut"><text:span text:style-name="T44">codirection J. R. Léon, Caracas</text:span></text:span><text:span text:style-name="Police_20_par_20_défaut"><text:span text:style-name="T39">. <text:s/>Professor University Central of Venezuela, Caracas.</text:span></text:span></text:p>
      <text:p text:style-name="P30"><text:span text:style-name="Police_20_par_20_défaut"><text:span text:style-name="T37">1995-1997    <text:s text:c="2"/><text:tab/></text:span></text:span><text:span text:style-name="Police_20_par_20_défaut"><text:span text:style-name="T38">Samir BENHARIZ</text:span></text:span><text:span text:style-name="Police_20_par_20_défaut"><text:span text:style-name="T37">, Long range dependence and applications</text:span></text:span><text:span text:style-name="Police_20_par_20_défaut"><text:span text:style-name="T39">. </text:span></text:span><text:span text:style-name="Police_20_par_20_défaut"><text:span text:style-name="T45">Orsay.</text:span></text:span><text:span text:style-name="Police_20_par_20_défaut"><text:span text:style-name="T40"> </text:span></text:span><text:span text:style-name="Police_20_par_20_défaut"><text:span text:style-name="T39">MCf University le Mans.</text:span></text:span></text:p>
      <text:p text:style-name="P30"><text:span text:style-name="Police_20_par_20_défaut"><text:span text:style-name="T37">1995-1998    <text:s text:c="2"/><text:tab/></text:span></text:span><text:span text:style-name="Police_20_par_20_défaut"><text:span text:style-name="T38">Sana LOUHICHI</text:span></text:span><text:span text:style-name="Police_20_par_20_défaut"><text:span text:style-name="T37">, Weak and positive dependence ; properties and statistical applications</text:span></text:span><text:span text:style-name="Police_20_par_20_défaut"><text:span text:style-name="T39">. </text:span></text:span><text:span text:style-name="Police_20_par_20_défaut"><text:span text:style-name="T45">Orsay.</text:span></text:span><text:span text:style-name="Police_20_par_20_défaut"><text:span text:style-name="T44"> </text:span></text:span><text:span text:style-name="Police_20_par_20_défaut"><text:span text:style-name="T41">First class professor University Grenoble.</text:span></text:span></text:p>
      <text:p text:style-name="P30"><text:span text:style-name="Police_20_par_20_défaut"><text:span text:style-name="T37">1998-1999    <text:s text:c="3"/><text:tab/></text:span></text:span><text:span text:style-name="Police_20_par_20_défaut"><text:span text:style-name="T38">Ali KHEZOUR</text:span></text:span><text:span text:style-name="Police_20_par_20_défaut"><text:span text:style-name="T37">, Long range dependence and limit theory. </text:span></text:span><text:span text:style-name="Police_20_par_20_défaut"><text:span text:style-name="T41">Computer engineer.</text:span></text:span></text:p>
      <text:p text:style-name="P30"><text:span text:style-name="Police_20_par_20_défaut"><text:span text:style-name="T37">1998-2002     <text:tab/></text:span></text:span><text:span text:style-name="Police_20_par_20_défaut"><text:span text:style-name="T38">Clémentine PRIEUR</text:span></text:span><text:span text:style-name="Police_20_par_20_défaut"><text:span text:style-name="T37">, Weak dependence and dynamical systems; statistical applications</text:span></text:span><text:span text:style-name="Police_20_par_20_défaut"><text:span text:style-name="T39">. </text:span></text:span><text:span text:style-name="Police_20_par_20_défaut"><text:span text:style-name="T40">Cergy. </text:span></text:span><text:span text:style-name="Police_20_par_20_défaut"><text:span text:style-name="T39"><text:s/>First class professor University Grenoble.</text:span></text:span></text:p>
      <text:p text:style-name="P30"><text:span text:style-name="Police_20_par_20_défaut"><text:span text:style-name="T37">2002-2006     <text:tab/></text:span></text:span><text:span text:style-name="Police_20_par_20_défaut"><text:span text:style-name="T38">Nicolas RAGACHE</text:span></text:span><text:span text:style-name="Police_20_par_20_défaut"><text:span text:style-name="T37">, Asymptotic properties of polls under dependence.</text:span></text:span><text:span text:style-name="Police_20_par_20_défaut"><text:span text:style-name="T41"> Lawyer Vietnam.</text:span></text:span></text:p>
      <text:p text:style-name="P30"><text:span text:style-name="Police_20_par_20_défaut"><text:span text:style-name="T37">2004-2007   <text:s/><text:tab/></text:span></text:span><text:span text:style-name="Police_20_par_20_défaut"><text:span text:style-name="T38">Olivier WINTENBERGER</text:span></text:span><text:span text:style-name="Police_20_par_20_défaut"><text:span text:style-name="T37">, Weak dependence in statistics. </text:span></text:span><text:span text:style-name="Police_20_par_20_défaut"><text:span text:style-name="T43">Paris 1 </text:span></text:span><text:span text:style-name="Police_20_par_20_défaut"><text:span text:style-name="T44">cotutored with J.M Bardet.</text:span></text:span><text:span text:style-name="Police_20_par_20_défaut"><text:span text:style-name="T39"> Pr. University Paris 6.</text:span></text:span></text:p>
      <text:p text:style-name="P30"><text:span text:style-name="Police_20_par_20_défaut"><text:span text:style-name="T37">2004-2006     <text:tab/></text:span></text:span><text:span text:style-name="Police_20_par_20_défaut"><text:span text:style-name="T38">Gilles TEYSSIERE</text:span></text:span><text:span text:style-name="Police_20_par_20_défaut"><text:span text:style-name="T37">, Long range dependence and applications in statistics and in finance. </text:span></text:span><text:span text:style-name="Police_20_par_20_défaut"><text:span text:style-name="T41">Habilitation.</text:span></text:span></text:p>
      <text:p text:style-name="P30"><text:span text:style-name="Police_20_par_20_défaut"><text:span text:style-name="T37">2004-2006     <text:tab/></text:span></text:span><text:span text:style-name="Police_20_par_20_défaut"><text:span text:style-name="T38">Stéphanie DUPOIRON. </text:span></text:span><text:span text:style-name="Police_20_par_20_défaut"><text:span text:style-name="T37">Subsampling under weak dependence conditions. Hambourg</text:span></text:span><text:span text:style-name="Police_20_par_20_défaut"><text:span text:style-name="T41">.</text:span></text:span></text:p>
      <text:p text:style-name="P30"><text:span text:style-name="Police_20_par_20_défaut"><text:span text:style-name="T37">2006-2008 <text:s text:c="4"/><text:tab/></text:span></text:span><text:span text:style-name="Police_20_par_20_défaut"><text:span text:style-name="T38">Lionel TRUQUET</text:span></text:span><text:span text:style-name="Police_20_par_20_défaut"><text:span text:style-name="T37">, Weakly dependent processes and random fields. </text:span></text:span><text:span text:style-name="Police_20_par_20_défaut"><text:span text:style-name="T43">Paris 1. Pr.</text:span></text:span><text:span text:style-name="Police_20_par_20_défaut"><text:span text:style-name="T39"> ENSAI.</text:span></text:span></text:p>
      <text:p text:style-name="P30"><text:span text:style-name="Police_20_par_20_défaut"><text:span text:style-name="T37">2006-2010 <text:s text:c="3"/><text:tab/></text:span></text:span><text:span text:style-name="Police_20_par_20_défaut"><text:span text:style-name="T38">Nathanael MAYO</text:span></text:span><text:span text:style-name="Police_20_par_20_défaut"><text:span text:style-name="T37">, Monitoring execution riskon financial markets : estimation of </text:span></text:span><text:soft-page-break/><text:span text:style-name="Police_20_par_20_défaut"><text:span text:style-name="T37">correlation matrices</text:span></text:span><text:span text:style-name="Police_20_par_20_défaut"><text:span text:style-name="T39">, Cifre contract Exane-BNP-Paribas-University Paris 1 CALYON, data scientist.</text:span></text:span></text:p>
      <text:p text:style-name="P30"><text:span text:style-name="Police_20_par_20_défaut"><text:span text:style-name="T39">2009-2012<text:tab/></text:span></text:span><text:span text:style-name="Police_20_par_20_défaut"><text:span text:style-name="T38">Cai SIXIANG</text:span></text:span><text:span text:style-name="Police_20_par_20_défaut"><text:span text:style-name="T37">.</text:span></text:span><text:span text:style-name="Police_20_par_20_défaut"><text:span text:style-name="T39"> </text:span></text:span><text:span text:style-name="Police_20_par_20_défaut"><text:span text:style-name="T37">Bootstraping extreme statistics for financial applications.</text:span></text:span><text:span text:style-name="Police_20_par_20_défaut"><text:span text:style-name="T39"> Codirection with <text:s text:c="2"/>J. L. Prigent and Olivier Wintenberger. Bank accounter.</text:span></text:span></text:p>
      <text:p text:style-name="P30"><text:span text:style-name="Police_20_par_20_défaut"><text:span text:style-name="T46">2010-2014<text:tab/></text:span></text:span><text:span text:style-name="Police_20_par_20_défaut"><text:span text:style-name="T47">Xiaoyin </text:span></text:span><text:span text:style-name="Police_20_par_20_défaut"><text:span text:style-name="T48">LI.</text:span></text:span><text:span text:style-name="Police_20_par_20_défaut"><text:span text:style-name="T46"> </text:span></text:span><text:span text:style-name="Police_20_par_20_défaut"><text:span text:style-name="T49">Learning and dependence. Aggregation of estimations under dependence, application to the French economic index. Application of learning to DNA sequencing</text:span></text:span><text:span text:style-name="Police_20_par_20_défaut"><text:span text:style-name="T46">.</text:span></text:span><text:span text:style-name="Police_20_par_20_défaut"><text:span text:style-name="T39"> Cergy. Assistant Professor University of Min</text:span></text:span><text:span text:style-name="Police_20_par_20_défaut"><text:span text:style-name="T50">n</text:span></text:span><text:span text:style-name="Police_20_par_20_défaut"><text:span text:style-name="T39">esota.</text:span></text:span></text:p>
      <text:p text:style-name="P30"><text:span text:style-name="Police_20_par_20_défaut"><text:span text:style-name="T39">2012-2017<text:tab/></text:span></text:span><text:span text:style-name="Police_20_par_20_défaut"><text:span text:style-name="T38">Jose GOMEZ.</text:span></text:span><text:span text:style-name="Police_20_par_20_défaut"><text:span text:style-name="T39"> </text:span></text:span><text:span text:style-name="Police_20_par_20_défaut"><text:span text:style-name="T37">Clustering in extreme values theory for random processes</text:span></text:span><text:span text:style-name="Police_20_par_20_défaut"><text:span text:style-name="T51">. </text:span></text:span><text:span text:style-name="Police_20_par_20_défaut"><text:span text:style-name="T39"><text:s/>Cergy. PostDoc CAEN.</text:span></text:span></text:p>
      <text:p text:style-name="P30"><text:span text:style-name="Police_20_par_20_défaut"><text:span text:style-name="T39">2014-2017<text:tab/></text:span></text:span><text:span text:style-name="Police_20_par_20_défaut"><text:span text:style-name="T52">Ieva GRUBLYTE</text:span></text:span><text:span text:style-name="Police_20_par_20_défaut"><text:span text:style-name="T39">. </text:span></text:span><text:span text:style-name="Police_20_par_20_défaut"><text:span text:style-name="T37">Modeling financial time series. </text:span></text:span><text:span text:style-name="Police_20_par_20_défaut"><text:span text:style-name="T44">Cotutored</text:span></text:span><text:span text:style-name="Police_20_par_20_défaut"><text:span text:style-name="T39"> with D. Surgailis Vilnius. Data scientist Paris.</text:span></text:span></text:p>
      <text:p text:style-name="P30"><text:span text:style-name="Police_20_par_20_défaut"><text:span text:style-name="T39">2018-</text:span></text:span><text:span text:style-name="Police_20_par_20_défaut"><text:span text:style-name="T53">2021</text:span></text:span><text:span text:style-name="Police_20_par_20_défaut"><text:span text:style-name="T39"><text:tab/></text:span></text:span><text:span text:style-name="Police_20_par_20_défaut"><text:span text:style-name="T38">Remy GARNIER</text:span></text:span><text:span text:style-name="Police_20_par_20_défaut"><text:span text:style-name="T39">. Modelling stocks in online retail. </text:span></text:span><text:span text:style-name="Police_20_par_20_défaut"><text:span text:style-name="T40">Cergy. </text:span></text:span><text:span text:style-name="Police_20_par_20_défaut"><text:span text:style-name="T44">Cotutored</text:span></text:span><text:span text:style-name="Police_20_par_20_défaut"><text:span text:style-name="T39"> with J. Rynkiewicz, Cdiscount.</text:span></text:span></text:p>
      <text:p text:style-name="P30"><text:span text:style-name="Police_20_par_20_défaut"><text:span text:style-name="T39">2019-</text:span></text:span><text:span text:style-name="Police_20_par_20_défaut"><text:span text:style-name="T53">2022</text:span></text:span><text:span text:style-name="Police_20_par_20_défaut"><text:span text:style-name="T39"><text:tab/></text:span></text:span><text:span text:style-name="Police_20_par_20_défaut"><text:span text:style-name="T38">Raphaël </text:span></text:span><text:span text:style-name="Police_20_par_20_défaut"><text:span text:style-name="T54">L</text:span></text:span><text:span text:style-name="Police_20_par_20_défaut"><text:span text:style-name="T54">A</text:span></text:span><text:span text:style-name="Police_20_par_20_défaut"><text:span text:style-name="T54">NGHENDRIES</text:span></text:span><text:span text:style-name="Police_20_par_20_défaut"><text:span text:style-name="T38">.</text:span></text:span><text:span text:style-name="Police_20_par_20_défaut"><text:span text:style-name="T39"> Reliability of planes engines. </text:span></text:span><text:span text:style-name="Police_20_par_20_défaut"><text:span text:style-name="T40">Paris 1,</text:span></text:span><text:span text:style-name="Police_20_par_20_défaut"><text:span text:style-name="T44"> Cotutored</text:span></text:span><text:span text:style-name="Police_20_par_20_défaut"><text:span text:style-name="T39"> with J. Rynkiewicz, Safran.</text:span></text:span></text:p>
      <text:p text:style-name="P30"><text:span text:style-name="Police_20_par_20_défaut"><text:span text:style-name="T39">2020-</text:span></text:span><text:span text:style-name="Police_20_par_20_défaut"><text:span text:style-name="T55">2023</text:span></text:span><text:span text:style-name="Police_20_par_20_défaut"><text:span text:style-name="T39"><text:tab/></text:span></text:span><text:span text:style-name="Police_20_par_20_défaut"><text:span text:style-name="T38">Ousmane B</text:span></text:span><text:span text:style-name="Police_20_par_20_défaut"><text:span text:style-name="T54">O</text:span></text:span><text:span text:style-name="Police_20_par_20_défaut"><text:span text:style-name="T54">L</text:span></text:span><text:span text:style-name="Police_20_par_20_défaut"><text:span text:style-name="T54">Y</text:span></text:span><text:span text:style-name="Police_20_par_20_défaut"><text:span text:style-name="T38">.</text:span></text:span><text:span text:style-name="Police_20_par_20_défaut"><text:span text:style-name="T39"> Effects of Hawkes random sampling over the estimation of Lévy driven processes. </text:span></text:span><text:span text:style-name="Police_20_par_20_défaut"><text:span text:style-name="T40">Cergy </text:span></text:span><text:span text:style-name="Police_20_par_20_défaut"><text:span text:style-name="T44">Cotutored thesis with J.-L. Prigent.</text:span></text:span></text:p>
      <text:p text:style-name="P29"><text:span text:style-name="Police_20_par_20_défaut"><text:span text:style-name="T39">202</text:span></text:span><text:span text:style-name="Police_20_par_20_défaut"><text:span text:style-name="T40">1</text:span></text:span><text:span text:style-name="Police_20_par_20_défaut"><text:span text:style-name="T39">-</text:span></text:span><text:span text:style-name="Police_20_par_20_défaut"><text:span text:style-name="T56">2024</text:span></text:span><text:span text:style-name="Police_20_par_20_défaut"><text:span text:style-name="T39"><text:tab/></text:span></text:span><text:span text:style-name="Police_20_par_20_défaut"><text:span text:style-name="T57">Guillaume F</text:span></text:span><text:span text:style-name="Police_20_par_20_défaut"><text:span text:style-name="T54">RANCHI</text:span></text:span><text:span text:style-name="Police_20_par_20_défaut"><text:span text:style-name="T38">.</text:span></text:span><text:span text:style-name="Police_20_par_20_défaut"><text:span text:style-name="T39"> </text:span></text:span><text:span text:style-name="Police_20_par_20_défaut"><text:span text:style-name="T40">Dynamical modelling of abundances in ecology</text:span></text:span><text:span text:style-name="Police_20_par_20_défaut"><text:span text:style-name="T39">. </text:span></text:span><text:span text:style-name="Police_20_par_20_défaut"><text:span text:style-name="T45">ENSAI </text:span></text:span><text:span text:style-name="Police_20_par_20_défaut"><text:span text:style-name="T44">Cotutored with L. </text:span></text:span><text:span text:style-name="Police_20_par_20_défaut"><text:span text:style-name="T45">Truquet</text:span></text:span><text:span text:style-name="Police_20_par_20_défaut"><text:span text:style-name="T44">. </text:span></text:span><text:span text:style-name="Police_20_par_20_défaut"><text:span text:style-name="T58">M</text:span></text:span><text:span text:style-name="Police_20_par_20_défaut"><text:span text:style-name="T58">Cf Vvannes.</text:span></text:span></text:p>
      <text:p text:style-name="P31"><text:span text:style-name="Police_20_par_20_défaut"><text:span text:style-name="T58">2025-<text:tab/></text:span></text:span><text:span text:style-name="Police_20_par_20_défaut"><text:span text:style-name="T59">Valentin V</text:span></text:span><text:span text:style-name="Police_20_par_20_défaut"><text:span text:style-name="T60">I</text:span></text:span><text:span text:style-name="Police_20_par_20_défaut"><text:span text:style-name="T60">D</text:span></text:span><text:span text:style-name="Police_20_par_20_défaut"><text:span text:style-name="T60">RIL</text:span></text:span><text:span text:style-name="Police_20_par_20_défaut"><text:span text:style-name="T59">.</text:span></text:span><text:span text:style-name="Police_20_par_20_défaut"><text:span text:style-name="T61"> Long range dependence in Economy.</text:span></text:span><text:span text:style-name="Police_20_par_20_défaut"><text:span text:style-name="T58"> with Pierre Alquier ESSEC and James Ridgeway CFM.</text:span></text:span></text:p>
      <text:p text:style-name="P32"/>
      <text:p text:style-name="P33"><text:span text:style-name="Police_20_par_20_défaut"><text:span text:style-name="T62">Applied problems</text:span></text:span><text:span text:style-name="Police_20_par_20_défaut"><text:span text:style-name="T63"> </text:span></text:span></text:p>
      <text:p text:style-name="P34"/>
      <text:p text:style-name="P35">1981<text:tab/>Validation by simulations of kernel regression estimates.</text:p>
      <text:p text:style-name="P35">1986-1988 <text:s/><text:tab/>Work with N. Pican on reliability, IFREMER, Brest.</text:p>
      <text:p text:style-name="P35">1987-1989 <text:s/><text:tab/>Analysis-Prediction for import-export data, GEC ALSTHOM, Paris, with F. Guénard.</text:p>
      <text:p text:style-name="P35">1988 <text:tab/>Earthquakes in Venezuela with Leon and Nicolle.</text:p>
      <text:p text:style-name="P35">1992-1996 <text:tab/>Co-responsible with G. Oppenheim: contract Orsay-EDF, prediction of consumption.</text:p>
      <text:p text:style-name="P35">2006<text:tab/>Contract CIFRE EXANE BNP-Paribas with SAMOS Paris 1.</text:p>
      <text:p text:style-name="P35">2007<text:tab/>Prediction of consumption and change-points in electric consumption, EDF.</text:p>
      <text:p text:style-name="P35">2010<text:tab/>Prevision, workshop organized with Matthieu Cornec, INSEE.</text:p>
      <text:p text:style-name="P35">2016<text:tab/>Modeling mortality table in actuarial sciences, ISFA.</text:p>
      <text:p text:style-name="P35">2018<text:tab/>Prediction of Chilean fisheries.</text:p>
      <text:p text:style-name="P35">2018<text:tab/>Modeling astronomical data.</text:p>
      <text:p text:style-name="P36"><text:span text:style-name="Police_20_par_20_défaut"><text:span text:style-name="T11">2018<text:tab/></text:span></text:span><text:span text:style-name="Police_20_par_20_défaut"><text:span text:style-name="T12">Non stationary wharehouses models for online retail, Cdiscount</text:span></text:span><text:span text:style-name="Police_20_par_20_défaut"><text:span text:style-name="T64">.</text:span></text:span></text:p>
      <text:p text:style-name="P37">2020<text:tab/>PI for a project AMBITION at Paris Seine Initiative (400 000€ for 4 years). The project Eco-Dep includes a staff of 25 researchers in ecology, mathematics and statistics from France, Chile, <text:span text:style-name="T65">Germany, Italy, Japan, Mauritius, Singapore, Spain, UK, </text:span>USA.</text:p>
      <text:p text:style-name="P34"/>
      <text:p text:style-name="P4"><text:span text:style-name="Police_20_par_20_défaut"><text:span text:style-name="T62">Organization of conferences </text:span></text:span><text:span text:style-name="Police_20_par_20_défaut"><text:span text:style-name="T63">(after 2010)</text:span></text:span></text:p>
      <text:p text:style-name="P38"/>
      <text:p text:style-name="P38">1/2010<text:tab/><text:tab/>Organization of a conference on times series, Cergy.</text:p>
      <text:p text:style-name="P39"><text:span text:style-name="Police_20_par_20_défaut"><text:span text:style-name="T66">6/2010<text:tab/>Co-organization with J. M. Bardet, G. Lang, F. Merlevède of a conference dedicated <text:tab/>to the 60</text:span></text:span><text:span text:style-name="Police_20_par_20_défaut"><text:span text:style-name="T67">th</text:span></text:span><text:span text:style-name="Police_20_par_20_défaut"><text:span text:style-name="T66"> birthday of Magda Peligrad, Paris.</text:span></text:span></text:p>
      <text:p text:style-name="P40">4/2011<text:tab/><text:tab/>Co-organization of a Workshop at CIRM, Marseille on limit theorems for dependent</text:p>
      <text:p text:style-name="P41"><text:tab/>data, with Richard Bradley, Herold Dehling, Michael Neumann.</text:p>
      <text:p text:style-name="P39"><text:span text:style-name="Police_20_par_20_défaut"><text:span text:style-name="T68">6/2011<text:tab/></text:span></text:span><text:span text:style-name="Police_20_par_20_défaut"><text:span text:style-name="T66">Co-organization with K. Fokianos of a conference on times series, Cyprus.</text:span></text:span></text:p>
      <text:p text:style-name="P42">11/2011<text:tab/>Conference on nonstationarity, Cergy Pontoise (organized with EDF).</text:p>
      <text:p text:style-name="P39"><text:soft-page-break/><text:span text:style-name="Police_20_par_20_défaut"><text:span text:style-name="T69">2012<text:tab/>Organization of a thematic year Cycle at Cergy Pontoise </text:span></text:span><text:span text:style-name="Police_20_par_20_défaut"><text:span text:style-name="T70">Nonstationarity and Risks</text:span></text:span><text:span text:style-name="Police_20_par_20_défaut"><text:span text:style-name="T69"> <text:tab/>with Jean Luc Prigent and Flora Koukiou, budget 100 000 euros</text:span></text:span></text:p>
      <text:p text:style-name="P43">2013<text:tab/>Organization of the chair of Excellence “Adam Jakubowski”</text:p>
      <text:p text:style-name="P39"><text:span text:style-name="Police_20_par_20_défaut"><text:span text:style-name="T69"><text:tab/></text:span></text:span><text:span text:style-name="Police_20_par_20_défaut"><text:span text:style-name="T71">http://labex-mme-dii.u-cergy.fr/?page_id=550</text:span></text:span></text:p>
      <text:p text:style-name="P43">6/2014<text:tab/>Organization of a month of statistics in CIRM Luminy.</text:p>
      <text:p text:style-name="P39"><text:span text:style-name="Police_20_par_20_défaut"><text:span text:style-name="T69">5/2015<text:tab/>Conference for my 60</text:span></text:span><text:span text:style-name="Police_20_par_20_défaut"><text:span text:style-name="T72">th</text:span></text:span><text:span text:style-name="Police_20_par_20_défaut"><text:span text:style-name="T69"> birthday, IHP (May 11-13).</text:span></text:span></text:p>
      <text:p text:style-name="P43">8/2015<text:tab/>Conference in statistics, organization of the random fields session Loccum.</text:p>
      <text:p text:style-name="P39"><text:span text:style-name="T69">6/2018<text:tab/>Conference on nonstationarity (June 4-6) budget 20 000 €.</text:span><text:span text:style-name="Police_20_par_20_défaut"><text:span text:style-name="T73"><text:tab/></text:span></text:span></text:p>
      <text:p text:style-name="P43">5-7/2018<text:tab/>Chair of K. Fokianos at Cergy Pontoise (Isite).</text:p>
      <text:p text:style-name="P39"><text:span text:style-name="Police_20_par_20_défaut"><text:span text:style-name="T69">2018<text:tab/>Organisation Non-stationary days </text:span></text:span><text:span text:style-name="Police_20_par_20_défaut"><text:span text:style-name="T73">with O Klopp, N Marie, J-L Prigent: December 12, <text:tab/>february 13, <text:tab/>March 7, June 4.</text:span></text:span><text:span text:style-name="Police_20_par_20_défaut"><text:span text:style-name="T69"> </text:span></text:span><text:a xlink:type="simple" xlink:href="https://www.u-cergy.fr/fr/laboratoires/agm/actualites-du-laboratoire.html" office:target-frame-name="_top" xlink:show="replace" text:style-name="Internet_20_link" text:visited-style-name="Visited_20_Internet_20_Link"><text:span text:style-name="Police_20_par_20_défaut"><text:span text:style-name="T74">https://www.u-cergy.fr/fr/laboratoires/agm/actualites-du-laboratoire.html</text:span></text:span></text:a></text:p>
      <text:p text:style-name="P39"><text:span text:style-name="Police_20_par_20_défaut"><text:span text:style-name="T69">9/2020<text:tab/>CIRM Workshop, new trends of time series analysis </text:span></text:span><text:span text:style-name="Police_20_par_20_défaut"><text:span text:style-name="T73">with J-M Bardet, ​I Eckley, K Fokianos, L <text:tab/>Giraitis, MH Neumann, A Philippe, S Rao, O Winterberger.</text:span></text:span><text:span text:style-name="Police_20_par_20_défaut"><text:span text:style-name="T75"> </text:span></text:span><text:a xlink:type="simple" xlink:href="https://conferences.cirm-math.fr/2233.html" office:target-frame-name="_top" xlink:show="replace" text:style-name="Internet_20_link" text:visited-style-name="Visited_20_Internet_20_Link"><text:span text:style-name="Police_20_par_20_défaut"><text:span text:style-name="T76">https://conferences.cirm-math.fr/2233.html</text:span></text:span></text:a></text:p>
      <text:p text:style-name="P39"><text:span text:style-name="T69">2020-</text:span><text:span text:style-name="T77">2024</text:span><text:span text:style-name="T69"><text:tab/>Organisation of the </text:span><text:span text:style-name="T77">8 </text:span><text:span text:style-name="T69">conference</text:span><text:span text:style-name="T77">s</text:span><text:span text:style-name="T69"> </text:span><text:span text:style-name="T77">for the project </text:span><text:span text:style-name="T69">Ecodep</text:span><text:span text:style-name="Police_20_par_20_défaut"><text:span text:style-name="T69"> </text:span></text:span><text:a xlink:type="simple" xlink:href="http://doukhan.perso.cyu.fr/onlineconference.html" text:style-name="Internet_20_link" text:visited-style-name="Visited_20_Internet_20_Link"><text:span text:style-name="Police_20_par_20_défaut">http://doukhan.perso.cyu.fr</text:span></text:a></text:p>
      <text:p text:style-name="P39"><text:span text:style-name="Police_20_par_20_défaut"><text:span text:style-name="T73"><text:s/></text:span></text:span></text:p>
      <text:p text:style-name="P44">Besides those activities I was refereing several national and international projects, e.g. in Germany, USA, Poland, Brazil and Chile.</text:p>
      <text:p text:style-name="P45"/>
      <text:p text:style-name="P4"><text:span text:style-name="Police_20_par_20_défaut"><text:span text:style-name="T78">Invitations</text:span></text:span><text:span text:style-name="Police_20_par_20_défaut"><text:span text:style-name="T63"> (after 2010)</text:span></text:span></text:p>
      <text:p text:style-name="P46"/>
      <text:p text:style-name="P39"><text:span text:style-name="Police_20_par_20_défaut"><text:span text:style-name="T49">8/2010<text:tab/>28</text:span></text:span><text:span text:style-name="Police_20_par_20_défaut"><text:span text:style-name="T79">th</text:span></text:span><text:span text:style-name="Police_20_par_20_défaut"><text:span text:style-name="T49">-European Meeting of Statistics, Piraeus, Greece</text:span></text:span></text:p>
      <text:p text:style-name="P47">9/2010<text:tab/>Prague Stochastics, Prague.</text:p>
      <text:p text:style-name="P47">9/2010<text:tab/>Modern Stochastics, theory and applications II, Kiev, Ukraine</text:p>
      <text:p text:style-name="P39"><text:span text:style-name="Police_20_par_20_défaut"><text:span text:style-name="T80">6/2011<text:tab/>Second </text:span></text:span><text:span text:style-name="Police_20_par_20_défaut"><text:span text:style-name="T51">Conference on integer valued times series, Cyprus</text:span></text:span></text:p>
      <text:p text:style-name="P47">9/2011<text:tab/>Number Theory and probability, theory and applications II, Kiev, Ukraine</text:p>
      <text:p text:style-name="P47">11/2011<text:tab/>Conference on non stationarity, Cergy Pontoise</text:p>
      <text:p text:style-name="P39"><text:span text:style-name="Police_20_par_20_défaut"><text:span text:style-name="T49">11/2011<text:tab/>Conference for the 60</text:span></text:span><text:span text:style-name="Police_20_par_20_défaut"><text:span text:style-name="T79">th</text:span></text:span><text:span text:style-name="Police_20_par_20_défaut"><text:span text:style-name="T49"> Birthday of Jose Leon (main lecture)</text:span></text:span></text:p>
      <text:p text:style-name="P48">12/2011<text:tab/>Lectures on weak dependence, Louvain la Neuve.</text:p>
      <text:p text:style-name="P47">02/2012<text:tab/>CLAPEM Vina del MAR (Chile)</text:p>
      <text:p text:style-name="P47">06/2012<text:tab/>RATS (keynote speaker) Protaras, Cyprus.</text:p>
      <text:p text:style-name="P47">12/2012<text:tab/>Lectures on dependence, Porto Alegre (Brazil)</text:p>
      <text:p text:style-name="P47">06/2013<text:tab/>Lectures on time series, Bogota (Colombia)</text:p>
      <text:p text:style-name="P47">08/2013<text:tab/>Lectures on weak dependence, Valparaiso (Chile)</text:p>
      <text:p text:style-name="P47">02/2014<text:tab/>Lectures on time series, Torun (Poland)</text:p>
      <text:p text:style-name="P47">05/2014<text:tab/>Lectures on weak dependence Hong Kong University</text:p>
      <text:p text:style-name="P47">12/2014<text:tab/>Lecture in PUCV, Santiago, Chile</text:p>
      <text:p text:style-name="P47">02/2015<text:tab/>Seminars and joint work in Wroclaw, Torun and Varsaw</text:p>
      <text:p text:style-name="P39"><text:span text:style-name="Police_20_par_20_défaut"><text:span text:style-name="T49">02/2015<text:tab/>Conference in honor of Herold Dehling 60</text:span></text:span><text:span text:style-name="Police_20_par_20_défaut"><text:span text:style-name="T79">th</text:span></text:span><text:span text:style-name="Police_20_par_20_défaut"><text:span text:style-name="T49"> birthday. Bochum</text:span></text:span></text:p>
      <text:p text:style-name="P47">03/2015<text:tab/>Seminar and joint work, Columbia, NYU</text:p>
      <text:p text:style-name="P39"><text:span text:style-name="Police_20_par_20_défaut"><text:span text:style-name="T49">05/2015<text:tab/>Conference for my 60</text:span></text:span><text:span text:style-name="Police_20_par_20_défaut"><text:span text:style-name="T79">th</text:span></text:span><text:span text:style-name="Police_20_par_20_défaut"><text:span text:style-name="T49"> Birthday, IHP, Paris</text:span></text:span></text:p>
      <text:p text:style-name="P39"><text:span text:style-name="Police_20_par_20_défaut"><text:span text:style-name="T49">06/2015<text:tab/>Conference in honor of Thomas Mikosch 60</text:span></text:span><text:span text:style-name="Police_20_par_20_défaut"><text:span text:style-name="T79">th</text:span></text:span><text:span text:style-name="Police_20_par_20_défaut"><text:span text:style-name="T49"> birthday, Copenhagen</text:span></text:span></text:p>
      <text:p text:style-name="P47">07/2015<text:tab/>Lectures at IMPA (Rio)</text:p>
      <text:p text:style-name="P47">08/2015<text:tab/>Conference in Econometrics (Campos de Jordao, Brazil)</text:p>
      <text:p text:style-name="P47">07/2015<text:tab/>Research work: integer valued LRD models (Porto Alegre, Brazil)</text:p>
      <text:p text:style-name="P47">05/2016-<text:span text:style-name="T81">2020</text:span><text:tab/>Workshop on stochastic dependence, organized at IHP</text:p>
      <text:p text:style-name="P39"><text:span text:style-name="Police_20_par_20_défaut"><text:span text:style-name="T49"><text:tab/></text:span></text:span><text:a xlink:type="simple" xlink:href="http://www.ihp.fr/fr/activites/seminaires_groupes_de_travail#mardi" office:target-frame-name="_top" xlink:show="replace" text:style-name="Internet_20_link" text:visited-style-name="Visited_20_Internet_20_Link"><text:span text:style-name="Internet_20_link"><text:span text:style-name="T49">http://www.ihp.fr/fr/activites/seminaires_groupes_de_travail#mardi</text:span></text:span></text:a></text:p>
      <text:p text:style-name="P47">06/2016<text:tab/>KPI Kiev.</text:p>
      <text:p text:style-name="P47">07/2016<text:tab/>University Heidelberg</text:p>
      <text:p text:style-name="P47">7-8/2016<text:tab/>Universidad de la Republica, Montevideo</text:p>
      <text:p text:style-name="P47">08/2016<text:tab/>UFRGS, Porto Alegre. Brazil.</text:p>
      <text:p text:style-name="P47">10/2016<text:tab/>Conference to the memory of V. Buldygin, Kiev</text:p>
      <text:p text:style-name="P47">02/2017<text:tab/>KPI Kiev</text:p>
      <text:p text:style-name="P47">04/2017<text:tab/>CIMFAV, Valparaiso</text:p>
      <text:p text:style-name="P47">12/2017 <text:tab/>Charles University, Prague</text:p>
      <text:p text:style-name="P47">01/2018<text:tab/>Tianjin University</text:p>
      <text:p text:style-name="P47">01/2018<text:tab/>Aahrus University</text:p>
      <text:p text:style-name="P47">02/2018<text:tab/>Ulm University</text:p>
      <text:p text:style-name="P47"><text:soft-page-break/>03-04/2018<text:tab/>CIMFAV, Valparaiso</text:p>
      <text:p text:style-name="P47">07-09/2018<text:tab/>CIMFAV, Valparaiso</text:p>
      <text:p text:style-name="P47">02/2019<text:tab/>Lectures on time series, Uzhgorod (Ukraine)</text:p>
      <text:p text:style-name="P47">03-05/2019<text:tab/>CIMFAV, Valparaiso</text:p>
      <text:p text:style-name="P47">06/2019<text:tab/>Riken AIP, Tokyo</text:p>
      <text:p text:style-name="P47">07/2019<text:tab/>Columbia, NY</text:p>
      <text:p text:style-name="P47">09/2019<text:tab/>UQAM Montreal</text:p>
      <text:p text:style-name="P47">01/2020<text:tab/>PUCV Valparaiso</text:p>
      <text:p text:style-name="P47">01/2020<text:tab/>HEC Lausanne</text:p>
      <text:p text:style-name="P49">11/2021<text:tab/>Berlin</text:p>
      <text:p text:style-name="P49">12/2021<text:tab/>Rome Torre Vergata</text:p>
      <text:p text:style-name="P49">03/2022<text:tab/>Valparaiso PUCV</text:p>
      <text:p text:style-name="P49">05/2022<text:tab/>Montr<text:span text:style-name="T82">éal</text:span></text:p>
      <text:p text:style-name="P50">08/2021<text:tab/>Cologne</text:p>
      <text:p text:style-name="P49">08/2022<text:tab/>Barcelone, UAB</text:p>
      <text:p text:style-name="P51"><text:span text:style-name="T83">11/</text:span>202<text:span text:style-name="T83">2</text:span><text:tab/>Columbia, <text:span text:style-name="T83">NY</text:span></text:p>
      <text:p text:style-name="P52"><text:span text:style-name="T84">06</text:span>/2023<text:tab/><text:span text:style-name="T84">Bamberg</text:span></text:p>
      <text:p text:style-name="P53">10/2023<text:tab/>Cornell, Ithaca</text:p>
      <text:p text:style-name="P53">10/2023<text:tab/><text:span text:style-name="T84">Luxembourg</text:span></text:p>
      <text:p text:style-name="P53">10/2023<text:tab/><text:span text:style-name="T84">Warwick</text:span></text:p>
      <text:p text:style-name="P54">12/2023<text:tab/>Hambourg</text:p>
      <text:p text:style-name="P55"><text:span text:style-name="T84">06/2024<text:tab/>Qinhuandao</text:span></text:p>
      <text:p text:style-name="P55">06/2024<text:tab/>Recife</text:p>
      <text:p text:style-name="P54">07/2024<text:tab/>Seoul</text:p>
      <text:p text:style-name="P54">10/2024<text:tab/>Amsterdam</text:p>
      <text:p text:style-name="P54">11/2024<text:tab/>Tartu</text:p>
      <text:p text:style-name="P52">11/2024<text:tab/>Chemnitz</text:p>
      <text:p text:style-name="P56">12/2024<text:tab/>Osaka</text:p>
      <text:p text:style-name="P56">05/2025<text:tab/>Vienna</text:p>
      <text:p text:style-name="P56">07/2025<text:tab/>Bochum</text:p>
      <text:p text:style-name="P56">08/2025<text:tab/>Copenhagen</text:p>
      <text:p text:style-name="P57"/>
      <text:p text:style-name="P58"><text:span text:style-name="Police_20_par_20_défaut"><text:span text:style-name="T85">C. Academics</text:span></text:span></text:p>
      <text:p text:style-name="P59">Teaching</text:p>
      <text:p text:style-name="P19"/>
      <text:p text:style-name="P60">1980-1981 <text:s text:c="6"/><text:tab/>Internship in highschools, Versailles</text:p>
      <text:p text:style-name="P60">1980-1986       <text:tab/>Preparation to the competition for highschool professors: Analysis, ENS St-Cloud</text:p>
      <text:p text:style-name="P60">1988-1989       <text:tab/>Direction of the program of applied mathematics: Wuhan, China</text:p>
      <text:p text:style-name="P60">1990-1992  <text:s text:c="5"/><text:tab/>PhD course M.A.S.E. University Paris 9: Stochastic Calculus</text:p>
      <text:p text:style-name="P60">1992-1993    <text:s text:c="3"/><text:tab/>PhD course, Bordeaux 1 University Functional Estimation</text:p>
      <text:p text:style-name="P60">1993                <text:tab/>Preparation to CAPES competition, University Paris 13: Probability</text:p>
      <text:p text:style-name="P21"><text:span text:style-name="Police_20_par_20_défaut"><text:span text:style-name="T22">1993-2002      <text:tab/>Direction of undergraduate courses (mathematics applied to economy) Cergy</text:span></text:span><text:span text:style-name="Police_20_par_20_défaut"><text:span text:style-name="T37"> </text:span></text:span><text:span text:style-name="Police_20_par_20_défaut"><text:span text:style-name="T22">Pontoise <text:tab/>University; courses of calculus and probability</text:span></text:span></text:p>
      <text:p text:style-name="P60">1993-1996      <text:tab/>PhD course, Orsay, Dependence and mixing</text:p>
      <text:p text:style-name="P60">1994-1997      <text:tab/>Graduate course, probability at Cergy Pontoise University</text:p>
      <text:p text:style-name="P21"><text:span text:style-name="Police_20_par_20_défaut"><text:span text:style-name="T22">2002               <text:tab/>Graduate course: Introduction to inference and tests, ENSAE, 2</text:span></text:span><text:span text:style-name="Police_20_par_20_défaut"><text:span text:style-name="T23">nd</text:span></text:span><text:span text:style-name="Police_20_par_20_défaut"><text:span text:style-name="T86"> </text:span></text:span><text:span text:style-name="Police_20_par_20_défaut"><text:span text:style-name="T22">year</text:span></text:span></text:p>
      <text:p text:style-name="P21"><text:span text:style-name="Police_20_par_20_défaut"><text:span text:style-name="T22">2002               <text:tab/>Graduate course: Using empirical processes in statistics, ENSAE, 3</text:span></text:span><text:span text:style-name="Police_20_par_20_défaut"><text:span text:style-name="T23">rd</text:span></text:span><text:span text:style-name="Police_20_par_20_défaut"><text:span text:style-name="T22"> year</text:span></text:span></text:p>
      <text:p text:style-name="P60">2008 <text:s text:c="9"/><text:tab/>Direction of undergraduate courses (mathematics applied to economy) Cergy;</text:p>
      <text:p text:style-name="P60"><text:tab/>Lectures in Licence Cergy</text:p>
      <text:p text:style-name="P60">2009<text:tab/>Master LSTA, Paris 6 M2, lectures on dependence on non linear times series</text:p>
      <text:p text:style-name="P60">2009-<text:tab/>Master GRFA Cergy (lectures on mathematical background of finance M2)</text:p>
      <text:p text:style-name="P60">2010-<text:tab/>Master Mathematics Cergy, course of Statistics M1<text:tab/></text:p>
      <text:p text:style-name="P61">2010<text:tab/><text:tab/>Master of Mathematics Cergy, courses for the preparation Aggregation</text:p>
      <text:p text:style-name="P61">2010-<text:tab/><text:tab/>Direction of MAM (Master of Applied Mathematics Cergy)</text:p>
      <text:p text:style-name="P61">2010-2011<text:tab/>Lectures on times series, M1, MAM Cergy</text:p>
      <text:p text:style-name="P61">2010-<text:span text:style-name="T87">2020</text:span><text:tab/>Lectures on non linear times series, M2, MAM Cergy</text:p>
      <text:p text:style-name="P61"><text:soft-page-break/>2010-<text:span text:style-name="T87">2020</text:span><text:tab/>Lectures on stochastic processes, M2, MAM Cergy</text:p>
      <text:p text:style-name="P61">2011-<text:span text:style-name="T87">2023</text:span><text:tab/>Mathematics for finance, M2, GRFI Cergy</text:p>
      <text:p text:style-name="P62"/>
      <text:p text:style-name="P4"><text:span text:style-name="Police_20_par_20_défaut"><text:span text:style-name="T88">Teaching publications</text:span></text:span><text:span text:style-name="Police_20_par_20_défaut"><text:span text:style-name="T89"> </text:span></text:span><text:span text:style-name="Police_20_par_20_défaut"><text:span text:style-name="T90">(in French)</text:span></text:span></text:p>
      <text:p text:style-name="P63"/>
      <text:p text:style-name="P63">Corrigés de concours d'entrée aux grandes écoles scientifiques (Séries M' et P'), M. Dourakine, collectif. D.I.A., Editions Belin 1978</text:p>
      <text:p text:style-name="P63">Problèmes corrigés Baccalauréat (Série D) M. Dourakine, collectif. D.I.A., Editions Belin, 1978</text:p>
      <text:p text:style-name="P63">Analyse réelle. Préparation à l'agrégation: ENS Saint-Cloud (60 pages), 1980</text:p>
      <text:p text:style-name="P63">Théorie de l'Approximation. Préparation à l'agrégation: ENS Saint-Cloud (20 pages), 1982</text:p>
      <text:p text:style-name="P63">Calcul Stochastique élémentaire, Master. Université Paris 9, Dauphine (100 pages), 1985</text:p>
      <text:p text:style-name="P63">Estimation Fonctionnelle. Cours de troisième cycle, Université Bordeaux 2 (120 pages), 1987</text:p>
      <text:p text:style-name="P63">Cours de mathématiques. Premier cycle MASS. Université de Cergy Pontoise. (160 pages), 1994</text:p>
      <text:p text:style-name="P64">Course of mathematical analysis with Jean Claude Sifre (2002, see reference [3])</text:p>
      <text:p text:style-name="P4"><text:a xlink:type="simple" xlink:href="http://www.crest.fr/pageperso/doukhan/SE203.pdf" office:target-frame-name="_top" xlink:show="replace" text:style-name="Internet_20_link" text:visited-style-name="Visited_20_Internet_20_Link"><text:span text:style-name="Internet_20_link"><text:span text:style-name="T13">Course of Statistics at ENSAE </text:span></text:span></text:a><text:span text:style-name="Police_20_par_20_défaut"><text:span text:style-name="T51">(2002) 95 pages</text:span></text:span></text:p>
      <text:p text:style-name="P4"><text:a xlink:type="simple" xlink:href="http://www.crest.fr/pageperso/doukhan/SE328.pdf" office:target-frame-name="_top" xlink:show="replace" text:style-name="Internet_20_link" text:visited-style-name="Visited_20_Internet_20_Link"><text:span text:style-name="Internet_20_link"><text:span text:style-name="T91">A course on empirical processes</text:span></text:span></text:a><text:span text:style-name="Police_20_par_20_défaut"><text:span text:style-name="T92"> (2003) 55 pages</text:span></text:span></text:p>
      <text:p text:style-name="P4"><text:a xlink:type="simple" xlink:href="http://www.crest.fr/pageperso/doukhan/seriestemp.pdf" office:target-frame-name="_top" xlink:show="replace" text:style-name="Internet_20_link" text:visited-style-name="Visited_20_Internet_20_Link"><text:span text:style-name="Internet_20_link"><text:span text:style-name="T91">A course on time series</text:span></text:span></text:a><text:span text:style-name="Police_20_par_20_défaut"><text:span text:style-name="T92"> (2003) 62 pages</text:span></text:span></text:p>
      <text:p text:style-name="P4"><text:a xlink:type="simple" xlink:href="http://www.crest.fr/pageperso/doukhan/Statistiques2.pdf" office:target-frame-name="_top" xlink:show="replace" text:style-name="Internet_20_link" text:visited-style-name="Visited_20_Internet_20_Link"><text:span text:style-name="Internet_20_link"><text:span text:style-name="T91">Estimation 2</text:span></text:span></text:a><text:span text:style-name="Police_20_par_20_défaut"><text:span text:style-name="T93">, ENSAE</text:span></text:span><text:span text:style-name="Police_20_par_20_défaut"><text:span text:style-name="T92"> (2006) 87 pages</text:span></text:span></text:p>
      <text:p text:style-name="P65">Real Analysis, 1rst Term of the Licence Eco-Math, 85 pages</text:p>
      <text:p text:style-name="P4"><text:span text:style-name="Police_20_par_20_défaut"><text:span text:style-name="T93">Statistics, Cergy, M1</text:span></text:span><text:span text:style-name="Police_20_par_20_défaut"><text:span text:style-name="T92"> (2009) 87 pages</text:span></text:span></text:p>
      <text:p text:style-name="P4"><text:span text:style-name="Police_20_par_20_défaut"><text:span text:style-name="T93">Non linear time series, Paris 6, M2</text:span></text:span><text:span text:style-name="Police_20_par_20_défaut"><text:span text:style-name="T92"> (2009) 120 pages</text:span></text:span></text:p>
      <text:p text:style-name="P4"><text:span text:style-name="Police_20_par_20_défaut"><text:span text:style-name="T49">Mathematical tools for finance, Cergy, M2</text:span></text:span><text:span text:style-name="Police_20_par_20_défaut"><text:span text:style-name="T51"> (2009) 125 pages</text:span></text:span></text:p>
      <text:p text:style-name="P4"><text:span text:style-name="Police_20_par_20_défaut"><text:span text:style-name="T94">D.     P</text:span></text:span><text:span text:style-name="Police_20_par_20_défaut"><text:span text:style-name="T95">ublications</text:span></text:span></text:p>
      <text:p text:style-name="P66">Books</text:p>
      <text:p text:style-name="P67"><text:span text:style-name="Police_20_par_20_défaut"><text:span text:style-name="T96">[B1]     <text:tab/></text:span></text:span><text:a xlink:type="simple" xlink:href="http://www.allbookstores.com/book/0387942149" office:target-frame-name="_top" xlink:show="replace" text:style-name="Internet_20_link" text:visited-style-name="Visited_20_Internet_20_Link"><text:span text:style-name="Internet_20_link"><text:span text:style-name="T13">Mixing: properties and examples,</text:span></text:span></text:a><text:span text:style-name="Police_20_par_20_défaut"><text:span text:style-name="T96"> Lecture Notes in St</text:span></text:span><text:bookmark text:name="OLE_LINK1"/><text:span text:style-name="Police_20_par_20_défaut"><text:span text:style-name="T96">atistics 85, Springer-Verlag (1994).</text:span></text:span></text:p>
      <text:list text:style-name="WW8Num4">
        <text:list-item>
          <text:list>
            <text:list-item>
              <text:list>
                <text:list-item>
                  <text:p text:style-name="P68"><text:span text:style-name="Police_20_par_20_défaut"><text:span text:style-name="T97">[B2]     <text:tab/></text:span></text:span><text:a xlink:type="simple" xlink:href="http://www.allbookstores.com/book/0817641688" office:target-frame-name="_top" xlink:show="replace" text:style-name="Internet_20_link" text:visited-style-name="Visited_20_Internet_20_Link"><text:span text:style-name="Internet_20_link"><text:span text:style-name="T98">Theory and Applications of Long-range Dependence,</text:span></text:span></text:a><text:span text:style-name="Police_20_par_20_défaut"><text:span text:style-name="T97"> Paul Doukhan, Georges Oppenheim and <text:tab/>Murad S. Taqqu editors (718 pages) Birkhaüser, Boston (2003).</text:span></text:span></text:p>
                </text:list-item>
                <text:list-item>
                  <text:p text:style-name="P69">[B3]     <text:tab/>Course of Mathematical Analysis with Jean Claude Sifre in French, Editions Dunod</text:p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70"><text:a xlink:type="simple" xlink:href="http://www.dunod.com/pages/ouvrages/ficheouvrage.asp?Pro_Code_GPE=44724" office:target-frame-name="_top" xlink:show="replace" text:style-name="Internet_20_link" text:visited-style-name="Visited_20_Internet_20_Link"><text:span text:style-name="Internet_20_link"><text:span text:style-name="T99">« Analyse réelle et intégration »,</text:span></text:span></text:a><text:span text:style-name="Police_20_par_20_défaut"><text:span text:style-name="T100"> (380 pages) (2001),</text:span>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  <text:list-item>
                  <text:p text:style-name="P71"><text:span text:style-name="Police_20_par_20_défaut"><text:span text:style-name="T100"> </text:span></text:span><text:a xlink:type="simple" xlink:href="http://www.dunod.com/pages/ouvrages/ficheouvrage.asp?Pro_Code_GPE=45318" office:target-frame-name="_top" xlink:show="replace" text:style-name="Internet_20_link" text:visited-style-name="Visited_20_Internet_20_Link"><text:span text:style-name="Internet_20_link"><text:span text:style-name="T99">« Calcul différentiel, intégration et probabilités »,</text:span></text:span></text:a><text:span text:style-name="Police_20_par_20_défaut"><text:span text:style-name="T100"> (486 pages) (2002).</text:span></text:span></text:p>
                </text:list-item>
              </text:list>
            </text:list-item>
          </text:list>
        </text:list-item>
      </text:list>
      <text:p text:style-name="P67"><text:span text:style-name="Police_20_par_20_défaut"><text:span text:style-name="T96">[B4]    <text:tab/></text:span></text:span><text:a xlink:type="simple" xlink:href="http://www.eyrolles.com/Sciences/Livre/9780387317410/livre-dependence-in-probability-and-statistics.php" office:target-frame-name="_top" xlink:show="replace" text:style-name="Internet_20_link" text:visited-style-name="Visited_20_Internet_20_Link"><text:span text:style-name="Internet_20_link"><text:span text:style-name="T13">Dependence in Probability and Statistics</text:span></text:span></text:a><text:span text:style-name="Police_20_par_20_défaut"><text:span text:style-name="T96">, Patrice Bertail, Paul Doukhan, and Philippe Soulier <text:tab/>(Editors) LNS 187, Springer, New York (500 pages) (2006).</text:span></text:span></text:p>
      <text:p text:style-name="P67"><text:span text:style-name="Police_20_par_20_défaut"><text:span text:style-name="T96">[B5]    <text:tab/></text:span></text:span><text:a xlink:type="simple" xlink:href="http://www.springer.com/west/home/statistics?SGWID=4-10128-22-173717917-0" office:target-frame-name="_top" xlink:show="replace" text:style-name="Internet_20_link" text:visited-style-name="Visited_20_Internet_20_Link"><text:span text:style-name="Internet_20_link"><text:span text:style-name="T13">Weak dependence: models, theory and applications</text:span></text:span></text:a><text:span text:style-name="Police_20_par_20_défaut"><text:span text:style-name="T96"> (350 pages), Lecture Notes 190 in Statistics, <text:tab/>Springer-Verlag, with  G. Lang, C. Prieur, S. Louhichi, J. Dedecker, J. R. Leon (2007).</text:span></text:span></text:p>
      <text:p text:style-name="P67"><text:span text:style-name="Police_20_par_20_défaut"><text:span text:style-name="T96">[B6]  <text:tab/></text:span></text:span><text:span text:style-name="Internet_20_link"><text:span text:style-name="T101">Dependence in Statistics and Econometry</text:span></text:span><text:span text:style-name="Police_20_par_20_défaut"><text:span text:style-name="T96">, Gabriel Lang, Paul Doukhan, Donatas Surgailis and <text:s text:c="5"/><text:tab/>Gilles Teyssière (Editors). LNS 200, Springer New York (2010).</text:span></text:span></text:p>
      <text:list text:continue-numbering="true" text:style-name="WW8Num4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72"><text:span text:style-name="Police_20_par_20_défaut"><text:span text:style-name="T102">[B7]<text:tab/></text:span></text:span><text:span text:style-name="Police_20_par_20_défaut"><text:span text:style-name="T103">Modeling nonlinear time series. 276 pages. Lecture notes at IMPA (2015).</text:span></text:span></text:p>
                        </text:list-item>
                        <text:list-item>
                          <text:p text:style-name="P72"><text:span text:style-name="Police_20_par_20_défaut"><text:span text:style-name="T102">[B8]<text:tab/></text:span></text:span><text:span text:style-name="Police_20_par_20_défaut"><text:span text:style-name="T104">Stochastic Models for Time Serie</text:span></text:span><text:span text:style-name="Police_20_par_20_défaut"><text:span text:style-name="T103">s. 330 pages. Springer, Mathematics and Applications 80 (2018).</text:span>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73"/>
        </text:list-item>
      </text:list>
      <text:p text:style-name="P74">Papers</text:p>
      <text:p text:style-name="P75"><text:span text:style-name="Police_20_par_20_défaut"><text:span text:style-name="T105">[1]     <text:tab/>with M. Ghindes. Etude du processus X</text:span></text:span><text:span text:style-name="Police_20_par_20_défaut"><text:span text:style-name="T106">n+1</text:span></text:span><text:span text:style-name="Police_20_par_20_défaut"><text:span text:style-name="T105">= f(X</text:span></text:span><text:span text:style-name="Police_20_par_20_défaut"><text:span text:style-name="T106">n</text:span></text:span><text:span text:style-name="Police_20_par_20_défaut"><text:span text:style-name="T105">) + ξ</text:span></text:span><text:span text:style-name="Police_20_par_20_défaut"><text:span text:style-name="T106">n+1</text:span></text:span><text:span text:style-name="Police_20_par_20_défaut"><text:span text:style-name="T105">. CRAS Série A, </text:span></text:span><text:span text:style-name="Police_20_par_20_défaut"><text:span text:style-name="T107">290</text:span></text:span><text:span text:style-name="Police_20_par_20_défaut"><text:span text:style-name="T105">-19, 921-923 <text:tab/>(1980).</text:span></text:span></text:p>
      <text:p text:style-name="P75"><text:span text:style-name="Police_20_par_20_défaut"><text:span text:style-name="T105">[2]     <text:tab/>with M. Ghindes. Estimations dans le processus X</text:span></text:span><text:span text:style-name="Police_20_par_20_défaut"><text:span text:style-name="T106">n+1</text:span></text:span><text:span text:style-name="Police_20_par_20_défaut"><text:span text:style-name="T105">= f(X</text:span></text:span><text:span text:style-name="Police_20_par_20_défaut"><text:span text:style-name="T106">n</text:span></text:span><text:span text:style-name="Police_20_par_20_défaut"><text:span text:style-name="T105">) + ξ</text:span></text:span><text:span text:style-name="Police_20_par_20_défaut"><text:span text:style-name="T106">n+1</text:span></text:span><text:span text:style-name="Police_20_par_20_défaut"><text:span text:style-name="T105">. </text:span></text:span><text:span text:style-name="Police_20_par_20_défaut"><text:span text:style-name="T108">CRAS Série A, </text:span></text:span><text:span text:style-name="Police_20_par_20_défaut"><text:span text:style-name="T109">291</text:span></text:span><text:span text:style-name="Police_20_par_20_défaut"><text:span text:style-name="T108">-1, <text:tab/>61-64 <text:tab/>(1980).</text:span></text:span></text:p>
      <text:p text:style-name="P76"><text:span text:style-name="Police_20_par_20_défaut"><text:span text:style-name="T108">[3]     <text:tab/>with M. Ghindes. Estimation of the transition probability of a Doeblin-recurrent Markov <text:tab/>chain. Study of the case of the general autoregressive process of order 1. </text:span></text:span><text:span text:style-name="Police_20_par_20_défaut"><text:span text:style-name="T110">Stochastic <text:tab/>Processes and their Applications </text:span></text:span><text:span text:style-name="Police_20_par_20_défaut"><text:span text:style-name="T111">15</text:span></text:span><text:span text:style-name="Police_20_par_20_défaut"><text:span text:style-name="T110">-3, 271-293 (1983).</text:span></text:span></text:p>
      <text:list text:continue-numbering="true" text:style-name="WW8Num4">
        <text:list-item>
          <text:list>
            <text:list-item>
              <text:list>
                <text:list-item>
                  <text:p text:style-name="P77"><text:span text:style-name="Police_20_par_20_défaut"><text:span text:style-name="T112">[4]  </text:span></text:span><text:span text:style-name="Police_20_par_20_défaut"><text:span text:style-name="T113">  </text:span></text:span><text:span text:style-name="Police_20_par_20_défaut"><text:span text:style-name="T112"> <text:tab/></text:span></text:span><text:a xlink:type="simple" xlink:href="http://www.crest.fr/pageperso/doukhan/simulations.pdf" office:target-frame-name="_top" xlink:show="replace" text:style-name="Internet_20_link" text:visited-style-name="Visited_20_Internet_20_Link"><text:span text:style-name="Internet_20_link"><text:span text:style-name="T114">Simulations in the general first order autoregressive process</text:span></text:span></text:a><text:span text:style-name="Police_20_par_20_défaut"><text:span text:style-name="T112">. Specifying statistical models, <text:tab/>Louvain 1982, Lecture Notes in Statistics </text:span></text:span><text:span text:style-name="Police_20_par_20_défaut"><text:span text:style-name="T115">16</text:span></text:span><text:span text:style-name="Police_20_par_20_défaut"><text:span text:style-name="T112">, Springer, 50-68, (1983).</text:span></text:span></text:p>
                </text:list-item>
              </text:list>
            </text:list-item>
          </text:list>
        </text:list-item>
      </text:list>
      <text:p text:style-name="P78"><text:a xlink:type="simple" xlink:href="https://webmail.math.cnrs.fr/cgi-bin/nph-revues.cgi/010110A/http/ams.u-strasbg.fr/mathscinet/pdf/765429.pdf?extend=1&amp;pg1=INDI&amp;s1=59445&amp;vfpref=html&amp;r=64" office:target-frame-name="_top" xlink:show="replace" text:style-name="Internet_20_link" text:visited-style-name="Visited_20_Internet_20_Link"><text:soft-page-break/><text:span text:style-name="Internet_20_link"><text:span text:style-name="T116">[5]     <text:tab/>with F. Portal.</text:span></text:span></text:a><text:span text:style-name="Police_20_par_20_défaut"><text:span text:style-name="T108"> Moments of mixing random variables. CRAS Série I </text:span></text:span><text:span text:style-name="Police_20_par_20_défaut"><text:span text:style-name="T117">297</text:span></text:span><text:span text:style-name="Police_20_par_20_défaut"><text:span text:style-name="T108">-2, 129-132 (1983).</text:span></text:span></text:p>
      <text:list text:continue-numbering="true" text:style-name="WW8Num4">
        <text:list-item>
          <text:list>
            <text:list-item>
              <text:list>
                <text:list-item>
                  <text:p text:style-name="P79"><text:span text:style-name="Police_20_par_20_défaut"><text:span text:style-name="T113">[6]     <text:tab/>with G. Collomb. Non-parametric estimation of auto-regression function of stationary φ-<text:tab/>mixing processes: quadratic risks of a kernel estimate. CRAS Série 1, 296-20, 859-863 <text:tab/>(1983).</text:span></text:span></text:p>
                </text:list-item>
                <text:list-item>
                  <text:p text:style-name="P77"><text:span text:style-name="Police_20_par_20_défaut"><text:span text:style-name="T112">[7]   </text:span></text:span><text:span text:style-name="Police_20_par_20_défaut"><text:span text:style-name="T113">  <text:tab/></text:span></text:span><text:span text:style-name="Police_20_par_20_défaut"><text:span text:style-name="T112">with F. Portal, J.R. Leon. </text:span></text:span><text:a xlink:type="simple" xlink:href="http://www.crest.fr/pageperso/doukhan/cras84.pdf" office:target-frame-name="_top" xlink:show="replace" text:style-name="Internet_20_link" text:visited-style-name="Visited_20_Internet_20_Link"><text:span text:style-name="Internet_20_link"><text:span text:style-name="T118">Vitesse de convergence dans le théorème central limite pour des <text:tab/>variables aléatoires mélangeantes à valeurs dans un espace de Hilbert</text:span></text:span></text:a><text:span text:style-name="Police_20_par_20_défaut"><text:span text:style-name="T119">. CRAS Série 1 291-<text:tab/>38, 305-308 (1984).</text:span></text:span></text:p>
                </text:list-item>
                <text:list-item>
                  <text:p text:style-name="P80"><text:span text:style-name="Police_20_par_20_défaut"><text:span text:style-name="T112">[8]  </text:span></text:span><text:span text:style-name="Police_20_par_20_défaut"><text:span text:style-name="T113">  </text:span></text:span><text:span text:style-name="Police_20_par_20_défaut"><text:span text:style-name="T112"> <text:tab/>with F. Portal, J. R. Leon. </text:span></text:span><text:a xlink:type="simple" xlink:href="http://www.crest.fr/pageperso/doukhan/pms85.pdf" office:target-frame-name="_top" xlink:show="replace" text:style-name="Internet_20_link" text:visited-style-name="Visited_20_Internet_20_Link"><text:span text:style-name="Internet_20_link"><text:span text:style-name="T118">Calcul de la vitesse de convergence dans le théorème central <text:tab/>limite vis à vis des distances de Dudley, Lévy et Prokhorov</text:span></text:span></text:a><text:span text:style-name="Police_20_par_20_défaut"><text:span text:style-name="T119">. Probability and Mathematical <text:tab/>Statistics 6.1, 19-27 (1985).</text:span></text:span></text:p>
                </text:list-item>
                <text:list-item>
                  <text:p text:style-name="P77"><text:span text:style-name="Police_20_par_20_défaut"><text:span text:style-name="T113">[9]     <text:tab/>Hermite functions and statistics of mixing processes. Bruxelles 1985. Review of C.E.R.O., <text:tab/>Bruxelles 28:1-3, 99-115 (1986).</text:span></text:span></text:p>
                </text:list-item>
                <text:list-item>
                  <text:p text:style-name="P77"><text:span text:style-name="Police_20_par_20_défaut"><text:span text:style-name="T112">[10]</text:span></text:span><text:span text:style-name="Police_20_par_20_défaut"><text:span text:style-name="T113">  </text:span></text:span><text:span text:style-name="Police_20_par_20_défaut"><text:span text:style-name="T112"> <text:tab/>with F. Portal, J. R. Leon. </text:span></text:span><text:span text:style-name="Police_20_par_20_défaut"><text:span text:style-name="T113">A measure of the quadratic deviation of nonparametric estimators. <text:tab/></text:span></text:span><text:span text:style-name="Police_20_par_20_défaut"><text:span text:style-name="T119">Annales Institut H. Poincaré Series B. 22-1, 37-66 (1986).</text:span></text:span></text:p>
                  <text:list>
                    <text:list-item>
                      <text:p text:style-name="P72"><text:span text:style-name="Police_20_par_20_défaut"><text:span text:style-name="T113">[11]   <text:tab/>with J. R. Leon. </text:span></text:span><text:a xlink:type="simple" xlink:href="http://www.crest.fr/pageperso/doukhan/LNM86.pdf" office:target-frame-name="_top" xlink:show="replace" text:style-name="Internet_20_link" text:visited-style-name="Visited_20_Internet_20_Link"><text:span text:style-name="Internet_20_link"><text:span text:style-name="T114">Invariance principles for the empirical measure of a mixing sequence and <text:tab/>for the <text:tab/>local time of a Markov process</text:span></text:span></text:a><text:span text:style-name="Police_20_par_20_défaut"><text:span text:style-name="T112">. Geometrical and statistical aspects of probability in <text:tab/>Banach spaces, Strasbourg 1985; LNM.1993, 4-21, Springer (1986).</text:span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81">[12]   <text:tab/>with F. Portal. Principe d'invariance faible pour la fonction de répartition empirique dans un <text:tab/>cadre <text:tab/>multidimensionnel et mélangeant. Probability and Mathematical Statistics 8.2, 117-<text:tab/>132 (1987).</text:p>
      <text:p text:style-name="P82"><text:a xlink:type="simple" xlink:href="https://webmail.math.cnrs.fr/cgi-bin/nph-revues.cgi/010110A/http/ams.u-strasbg.fr/mathscinet/pdf/1122439.pdf?extend=1&amp;pg1=INDI&amp;s1=59445&amp;vfpref=html&amp;r=56" office:target-frame-name="_top" xlink:show="replace" text:style-name="Internet_20_link" text:visited-style-name="Visited_20_Internet_20_Link"><text:span text:style-name="Internet_20_link"><text:span text:style-name="T120">[</text:span></text:span></text:a><text:span text:style-name="Police_20_par_20_défaut"><text:span text:style-name="T105">13]   <text:tab/>with A. Bulinskii. </text:span></text:span><text:a xlink:type="simple" xlink:href="http://www.crest.fr/pageperso/doukhan/cras87.pdf" office:target-frame-name="_top" xlink:show="replace" text:style-name="Internet_20_link" text:visited-style-name="Visited_20_Internet_20_Link"><text:span text:style-name="Internet_20_link"><text:span text:style-name="T120">Inégalités de mélange fort utilisant des normes d'Orlicz</text:span></text:span></text:a><text:span text:style-name="Police_20_par_20_défaut"><text:span text:style-name="T105">. CRAS Série 1 <text:tab/></text:span></text:span><text:span text:style-name="Police_20_par_20_défaut"><text:span text:style-name="T107">305-</text:span></text:span><text:span text:style-name="Police_20_par_20_défaut"><text:span text:style-name="T105">19, 827-830 (1987).</text:span></text:span></text:p>
      <text:p text:style-name="P82"><text:span text:style-name="Police_20_par_20_défaut"><text:span text:style-name="T105">[14]   <text:tab/>with F. Portal, J. R. Leon. Principe d'invariance faible pour la mesure empirique d'une suite <text:tab/>de variables aléatoires dépendantes. </text:span></text:span><text:span text:style-name="Police_20_par_20_défaut"><text:span text:style-name="T110">Probability Theory and Related Fields </text:span></text:span><text:span text:style-name="Police_20_par_20_défaut"><text:span text:style-name="T111">76</text:span></text:span><text:span text:style-name="Police_20_par_20_défaut"><text:span text:style-name="T110">-1, 51-70 <text:tab/>(1987).</text:span></text:span></text:p>
      <text:list text:continue-numbering="true" text:style-name="WW8Num4">
        <text:list-item>
          <text:list>
            <text:list-item>
              <text:list>
                <text:list-item>
                  <text:p text:style-name="P77"><text:span text:style-name="Police_20_par_20_défaut"><text:span text:style-name="T112">[15] </text:span></text:span><text:span text:style-name="Police_20_par_20_défaut"><text:span text:style-name="T113">  <text:tab/></text:span></text:span><text:a xlink:type="simple" xlink:href="http://www.crest.fr/pageperso/doukhan/acv98.pdf" office:target-frame-name="_top" xlink:show="replace" text:style-name="Internet_20_link" text:visited-style-name="Visited_20_Internet_20_Link"><text:span text:style-name="Internet_20_link"><text:span text:style-name="T114">Non parametric estimation of a regression function in a mixing framework.</text:span></text:span></text:a><text:span text:style-name="Police_20_par_20_défaut"><text:span text:style-name="T112"> Caracas, Acta <text:tab/>Cientifica Venezolana 38, 5-6, 585-590 (1987).</text:span></text:span></text:p>
                </text:list-item>
                <text:list-item>
                  <text:p text:style-name="P72"><text:span text:style-name="Police_20_par_20_défaut"><text:span text:style-name="T112">[16]</text:span></text:span><text:span text:style-name="Police_20_par_20_défaut"><text:span text:style-name="T113">  </text:span></text:span><text:span text:style-name="Police_20_par_20_défaut"><text:span text:style-name="T112"> <text:tab/>with J. R. Leon, J. L. Nicolle. </text:span></text:span><text:a xlink:type="simple" xlink:href="http://www.crest.fr/pageperso/doukhan/RTintevep88.pdf" office:target-frame-name="_top" xlink:show="replace" text:style-name="Internet_20_link" text:visited-style-name="Visited_20_Internet_20_Link"><text:span text:style-name="Internet_20_link"><text:span text:style-name="T118">Metodologia para evaluar la sismicidad cuando la base de <text:tab/>datos es incompleta</text:span></text:span></text:a><text:span text:style-name="Police_20_par_20_défaut"><text:span text:style-name="T119">. Revista Tecnica INTEVEP</text:span></text:span><text:span text:style-name="Police_20_par_20_défaut"><text:span text:style-name="T121"> </text:span></text:span><text:span text:style-name="Police_20_par_20_défaut"><text:span text:style-name="T119">8.1, 13-22 (1988).</text:span></text:span></text:p>
                </text:list-item>
                <text:list-item>
                  <text:p text:style-name="P77"><text:span text:style-name="Police_20_par_20_défaut"><text:span text:style-name="T119">[17]   <text:tab/></text:span></text:span><text:a xlink:type="simple" xlink:href="http://www.crest.fr/pageperso/doukhan/cras88.pdf" office:target-frame-name="_top" xlink:show="replace" text:style-name="Internet_20_link" text:visited-style-name="Visited_20_Internet_20_Link"><text:span text:style-name="Internet_20_link"><text:span text:style-name="T118">Formes de Toëplitz associées à une analyse multi-échelle</text:span></text:span></text:a><text:span text:style-name="Police_20_par_20_défaut"><text:span text:style-name="T119">. CRAS Série 1 306-5, 663-666 <text:tab/>(1988).</text:span></text:span></text:p>
                </text:list-item>
                <text:list-item>
                  <text:p text:style-name="P77"><text:span text:style-name="Police_20_par_20_défaut"><text:span text:style-name="T119">[18]   <text:tab/>with A. Bulinskii. </text:span></text:span><text:span text:style-name="Internet_20_link"><text:span text:style-name="T118">Vitesse dans le théorème de limite centrale pour des champs mélangeants <text:tab/>satisfaisant des hypothèses de moments faibles</text:span></text:span><text:span text:style-name="Police_20_par_20_défaut"><text:span text:style-name="T119">. CRAS Série 1 311-12, 801-805 (1990).</text:span></text:span></text:p>
                </text:list-item>
                <text:list-item>
                  <text:p text:style-name="P72"><text:span text:style-name="Police_20_par_20_défaut"><text:span text:style-name="T113">[19]   <text:tab/>with J. R. Leon. </text:span></text:span><text:span text:style-name="Police_20_par_20_défaut"><text:span text:style-name="T112">Cumulants</text:span></text:span><text:span text:style-name="Police_20_par_20_défaut"><text:span text:style-name="T113"> </text:span></text:span><text:span text:style-name="Police_20_par_20_défaut"><text:span text:style-name="T112">for mixing sequences and applications to empirical spectral <text:tab/>density. Probability and Mathematical Statistics </text:span></text:span><text:span text:style-name="Police_20_par_20_défaut"><text:span text:style-name="T115">10,</text:span></text:span><text:span text:style-name="Police_20_par_20_défaut"><text:span text:style-name="T112"> 1, 11-26 (1989).</text:span></text:span></text:p>
                </text:list-item>
                <text:list-item>
                  <text:p text:style-name="P72"><text:span text:style-name="Police_20_par_20_défaut"><text:span text:style-name="T113">[20]   <text:tab/>with J. R. Leon. Quadratic deviation of projection density estimates.</text:span></text:span><text:span text:style-name="Police_20_par_20_défaut"><text:span text:style-name="T122"> </text:span></text:span><text:span text:style-name="Internet_20_link"><text:span text:style-name="T99">CRAS Série I </text:span></text:span><text:span text:style-name="Internet_20_link"><text:span text:style-name="T99">Math </text:span></text:span><text:span text:style-name="Internet_20_link"><text:span text:style-name="T123">6</text:span></text:span><text:span text:style-name="Internet_20_link"><text:span text:style-name="T93">,</text:span></text:span><text:span text:style-name="Police_20_par_20_défaut"><text:span text:style-name="T124"> </text:span></text:span><text:a xlink:type="simple" xlink:href="https://webmail.math.cnrs.fr/cgi-bin/nph-revues.cgi/010110A/http/ams.u-strasbg.fr/mathscinet/search/publications.html?pg1=ISSI&amp;s1=81511" office:target-frame-name="_top" xlink:show="replace" text:style-name="Internet_20_link" text:visited-style-name="Visited_20_Internet_20_Link"><text:span text:style-name="Internet_20_link"><text:span text:style-name="T125">310,</text:span></text:span></text:a><text:span text:style-name="Police_20_par_20_défaut"><text:span text:style-name="T124"> 425-430</text:span></text:span><text:a xlink:type="simple" xlink:href="https://webmail.math.cnrs.fr/cgi-bin/nph-revues.cgi/010110A/http/ams.u-strasbg.fr/mathscinet/search/mscdoc.html?code=62G07" office:target-frame-name="_top" xlink:show="replace" text:style-name="Internet_20_link" text:visited-style-name="Visited_20_Internet_20_Link"><text:span text:style-name="Internet_20_link"><text:span text:style-name="T125"> (1990).</text:span></text:span></text:a><text:a xlink:type="simple" xlink:href="https://webmail.math.cnrs.fr/cgi-bin/nph-revues.cgi/010110A/http/ams.u-strasbg.fr/mathscinet/search/journaldoc.html?cn=C_R_Acad_Sci_Paris_Ser_I_Math" office:target-frame-name="_top" xlink:show="replace" text:style-name="Internet_20_link" text:visited-style-name="Visited_20_Internet_20_Link"><text:span text:style-name="Internet_20_link"><text:span text:style-name="T126">310</text:span></text:span></text:a></text:p>
                </text:list-item>
                <text:list-item>
                  <text:p text:style-name="P77"><text:span text:style-name="Police_20_par_20_défaut"><text:span text:style-name="T119">[21]   <text:tab/></text:span></text:span><text:a xlink:type="simple" xlink:href="http://www.crest.fr/pageperso/doukhan/orsay91.pdf" office:target-frame-name="_top" xlink:show="replace" text:style-name="Internet_20_link" text:visited-style-name="Visited_20_Internet_20_Link"><text:span text:style-name="Internet_20_link"><text:span text:style-name="T118">Consistency of δ-estimates for a regression or a density in a dependent framework</text:span></text:span></text:a><text:span text:style-name="Police_20_par_20_défaut"><text:span text:style-name="T119"> in <text:tab/>Séminaire de <text:tab/>Statistiques d'Orsay 1989-1990: Estimation Fonctionnelle. </text:span></text:span><text:span text:style-name="Police_20_par_20_défaut"><text:span text:style-name="T112">Preprint Orsay</text:span></text:span><text:span text:style-name="Police_20_par_20_défaut"><text:span text:style-name="T115"> </text:span></text:span><text:span text:style-name="Police_20_par_20_défaut"><text:span text:style-name="T112">91-<text:tab/>55, 121-141 (1991).</text:span></text:span></text:p>
                </text:list-item>
                <text:list-item>
                  <text:p text:style-name="P77"><text:span text:style-name="Police_20_par_20_défaut"><text:span text:style-name="T112">[22] </text:span></text:span><text:span text:style-name="Police_20_par_20_défaut"><text:span text:style-name="T113">  <text:tab/></text:span></text:span><text:span text:style-name="Police_20_par_20_défaut"><text:span text:style-name="T112">with E. Gassiat. Quadratic deviation of penalized mean square regression estimates. Journal <text:tab/>of Multivariate Analysis</text:span></text:span><text:span text:style-name="Police_20_par_20_défaut"><text:span text:style-name="T127"> </text:span></text:span><text:span text:style-name="Police_20_par_20_défaut"><text:span text:style-name="T112">41-1, 89-101 (1992).</text:span></text:span></text:p>
                </text:list-item>
              </text:list>
            </text:list-item>
          </text:list>
        </text:list-item>
      </text:list>
      <text:p text:style-name="P82"><text:a xlink:type="simple" xlink:href="https://webmail.math.cnrs.fr/cgi-bin/nph-revues.cgi/010110A/http/ams.u-strasbg.fr/mathscinet/pdf/1156683.pdf?extend=1&amp;pg1=INDI&amp;s1=59445&amp;vfpref=html&amp;r=49" office:target-frame-name="_top" xlink:show="replace" text:style-name="Internet_20_link" text:visited-style-name="Visited_20_Internet_20_Link"><text:span text:style-name="Internet_20_link"><text:span text:style-name="T116">[23]   <text:tab/>with J. R. Leon.</text:span></text:span></text:a><text:span text:style-name="Police_20_par_20_défaut"><text:span text:style-name="T110"> Spectral estimation for strongly dependent stationary Gaussian processes. <text:tab/>CRAS <text:tab/>Série </text:span></text:span><text:span text:style-name="Police_20_par_20_défaut"><text:span text:style-name="T105">I </text:span></text:span><text:span text:style-name="Police_20_par_20_défaut"><text:span text:style-name="T128">313</text:span></text:span><text:span text:style-name="Police_20_par_20_défaut"><text:span text:style-name="T105">-8</text:span></text:span><text:a xlink:type="simple" xlink:href="https://webmail.math.cnrs.fr/cgi-bin/nph-revues.cgi/010110A/http/ams.u-strasbg.fr/mathscinet/search/publications.html?pg1=ISSI&amp;s1=111969" office:target-frame-name="_top" xlink:show="replace" text:style-name="Internet_20_link" text:visited-style-name="Visited_20_Internet_20_Link"><text:span text:style-name="Internet_20_link"><text:span text:style-name="T120">,</text:span></text:span></text:a><text:span text:style-name="Police_20_par_20_défaut"><text:span text:style-name="T105"> 523-526 (1991).</text:span></text:span></text:p>
      <text:list text:continue-numbering="true" text:style-name="WW8Num4">
        <text:list-item>
          <text:list>
            <text:list-item>
              <text:list>
                <text:list-item>
                  <text:p text:style-name="P72"><text:span text:style-name="Police_20_par_20_défaut"><text:span text:style-name="T119">[24]   <text:tab/>with X. Guyon. </text:span></text:span><text:a xlink:type="simple" xlink:href="http://www.crest.fr/pageperso/doukhan/cras91.pdf" office:target-frame-name="_top" xlink:show="replace" text:style-name="Internet_20_link" text:visited-style-name="Visited_20_Internet_20_Link"><text:span text:style-name="Internet_20_link"><text:span text:style-name="T118">Mélange pour des processus linéaires spatiaux</text:span></text:span></text:a><text:span text:style-name="Police_20_par_20_défaut"><text:span text:style-name="T119">. CRAS Série 1 313-7, 465-<text:tab/>470 (1991).</text:span></text:span></text:p>
                </text:list-item>
                <text:list-item>
                  <text:p text:style-name="P77"><text:span text:style-name="Police_20_par_20_défaut"><text:span text:style-name="T112">[25] </text:span></text:span><text:span text:style-name="Police_20_par_20_défaut"><text:span text:style-name="T113">  <text:tab/></text:span></text:span><text:span text:style-name="Police_20_par_20_défaut"><text:span text:style-name="T112">with J. R. Leon. </text:span></text:span><text:a xlink:type="simple" xlink:href="http://www.crest.fr/pageperso/doukhan/rebrape93.pdf" office:target-frame-name="_top" xlink:show="replace" text:style-name="Internet_20_link" text:visited-style-name="Visited_20_Internet_20_Link"><text:span text:style-name="Internet_20_link"><text:span text:style-name="T114">Quadratic deviation of projection density estimates</text:span></text:span></text:a><text:span text:style-name="Police_20_par_20_défaut"><text:span text:style-name="T112">. Revista brasileira de <text:tab/>probabilidade e estatística : REBRAPE</text:span></text:span><text:span text:style-name="Police_20_par_20_défaut"><text:span text:style-name="T115"> 7</text:span></text:span><text:span text:style-name="Police_20_par_20_défaut"><text:span text:style-name="T112">-1, 37-63 (1993).</text:span></text:span></text:p>
                </text:list-item>
              </text:list>
            </text:list-item>
          </text:list>
        </text:list-item>
      </text:list>
      <text:p text:style-name="P82"><text:a xlink:type="simple" xlink:href="https://webmail.math.cnrs.fr/cgi-bin/nph-revues.cgi/010110A/http/ams.u-strasbg.fr/mathscinet/search/publications.html?pg1=IID&amp;s1=59445" office:target-frame-name="_top" xlink:show="replace" text:style-name="Internet_20_link" text:visited-style-name="Visited_20_Internet_20_Link"><text:soft-page-break/><text:span text:style-name="Internet_20_link"><text:span text:style-name="T116">[26]   <text:tab/>with P. Ango Nze.</text:span></text:span></text:a><text:span text:style-name="Police_20_par_20_défaut"><text:span text:style-name="T108"> Functional estimation for mixing time series. </text:span></text:span><text:span text:style-name="Police_20_par_20_défaut"><text:span text:style-name="T105">CRAS Série 1 </text:span></text:span><text:span text:style-name="Police_20_par_20_défaut"><text:span text:style-name="T128">317</text:span></text:span><text:span text:style-name="Police_20_par_20_défaut"><text:span text:style-name="T105">-4, 405-<text:tab/>408 (1993).</text:span></text:span></text:p>
      <text:p text:style-name="P78"><text:span text:style-name="Police_20_par_20_défaut"><text:span text:style-name="T105">[27]   <text:tab/>with F. Gamboa. Vitesses de superrésolution en distance de Prokhorov. CRAS Série 1 </text:span></text:span><text:span text:style-name="Police_20_par_20_défaut"><text:span text:style-name="T128">318</text:span></text:span><text:span text:style-name="Police_20_par_20_défaut"><text:span text:style-name="T105">-<text:tab/>12</text:span></text:span><text:a xlink:type="simple" xlink:href="https://webmail.math.cnrs.fr/cgi-bin/nph-revues.cgi/010110A/http/ams.u-strasbg.fr/mathscinet/search/publications.html?pg1=ISSI&amp;s1=133547" office:target-frame-name="_top" xlink:show="replace" text:style-name="Internet_20_link" text:visited-style-name="Visited_20_Internet_20_Link"><text:span text:style-name="Internet_20_link"><text:span text:style-name="T120">,</text:span></text:span></text:a><text:span text:style-name="Police_20_par_20_défaut"><text:span text:style-name="T105"> 1143-1148 (1994).</text:span></text:span><text:a xlink:type="simple" xlink:href="https://webmail.math.cnrs.fr/cgi-bin/nph-revues.cgi/010110A/http/ams.u-strasbg.fr/mathscinet/pdf/1282360.pdf?extend=1&amp;pg1=INDI&amp;s1=59445&amp;vfpref=html&amp;r=44" office:target-frame-name="_top" xlink:show="replace" text:style-name="Internet_20_link" text:visited-style-name="Visited_20_Internet_20_Link"><text:span text:style-name="Internet_20_link"><text:span text:style-name="T120"> </text:span></text:span></text:a></text:p>
      <text:list text:continue-numbering="true" text:style-name="WW8Num4">
        <text:list-item>
          <text:list>
            <text:list-item>
              <text:list>
                <text:list-item>
                  <text:p text:style-name="P77"><text:span text:style-name="Police_20_par_20_défaut"><text:span text:style-name="T112">[28] </text:span></text:span><text:span text:style-name="Police_20_par_20_défaut"><text:span text:style-name="T113">  <text:tab/></text:span></text:span><text:span text:style-name="Police_20_par_20_défaut"><text:span text:style-name="T112">with P. Massart, E. Rio. </text:span></text:span><text:a xlink:type="simple" xlink:href="http://www.crest.fr/pageperso/doukhan/AIHP94.pdf" office:target-frame-name="_top" xlink:show="replace" text:style-name="Internet_20_link" text:visited-style-name="Visited_20_Internet_20_Link"><text:span text:style-name="Internet_20_link"><text:span text:style-name="T114">The functional central limit theorem for weakly dependent <text:tab/>processes</text:span></text:span></text:a><text:span text:style-name="Police_20_par_20_défaut"><text:span text:style-name="T112">. Annales Institut Henri Poincaré Series B 30-1, 63-82 (1994).</text:span></text:span></text:p>
                </text:list-item>
                <text:list-item>
                  <text:p text:style-name="P77"><text:span text:style-name="Police_20_par_20_défaut"><text:span text:style-name="T112">[29]</text:span></text:span><text:span text:style-name="Police_20_par_20_défaut"><text:span text:style-name="T113">  </text:span></text:span><text:span text:style-name="Police_20_par_20_défaut"><text:span text:style-name="T112"> <text:tab/>with A. Tsybakov. </text:span></text:span><text:a xlink:type="simple" xlink:href="http://www.crest.fr/pageperso/doukhan/pti94.pdf" office:target-frame-name="_top" xlink:show="replace" text:style-name="Internet_20_link" text:visited-style-name="Visited_20_Internet_20_Link"><text:span text:style-name="Internet_20_link"><text:span text:style-name="T114">Estimation in non parametric A.R.X. models</text:span></text:span></text:a><text:span text:style-name="Police_20_par_20_défaut"><text:span text:style-name="T113">  </text:span></text:span><text:span text:style-name="Police_20_par_20_défaut"><text:span text:style-name="T112">in Russian: Problemy <text:tab/>Peredachi Informatsii, 24-34, 1993-</text:span></text:span><text:span text:style-name="Police_20_par_20_défaut"><text:span text:style-name="T113"> </text:span></text:span><text:span text:style-name="Police_20_par_20_défaut"><text:span text:style-name="T112">Problems of Transmission of Information 29-4, 318-327 <text:tab/>(1994).</text:span></text:span></text:p>
                </text:list-item>
                <text:list-item>
                  <text:p text:style-name="P77"><text:span text:style-name="Police_20_par_20_défaut"><text:span text:style-name="T112">[30] </text:span></text:span><text:span text:style-name="Police_20_par_20_défaut"><text:span text:style-name="T113">  <text:tab/></text:span></text:span><text:span text:style-name="Police_20_par_20_défaut"><text:span text:style-name="T112">with P. Massart, E. Rio. </text:span></text:span><text:a xlink:type="simple" xlink:href="http://www.crest.fr/pageperso/doukhan/AIHP95.pdf" office:target-frame-name="_top" xlink:show="replace" text:style-name="Internet_20_link" text:visited-style-name="Visited_20_Internet_20_Link"><text:span text:style-name="Internet_20_link"><text:span text:style-name="T114">Invariance principle for the empirical measure of a weakly <text:tab/>dependent process</text:span></text:span></text:a><text:span text:style-name="Police_20_par_20_défaut"><text:span text:style-name="T112">. Annales Institut Henri Poincaré Series B 31-2, 393-427 (1995).</text:span></text:span></text:p>
                </text:list-item>
                <text:list-item>
                  <text:p text:style-name="P72"><text:span text:style-name="Police_20_par_20_défaut"><text:span text:style-name="T112">[31] </text:span></text:span><text:span text:style-name="Police_20_par_20_défaut"><text:span text:style-name="T113">  <text:tab/></text:span></text:span><text:span text:style-name="Police_20_par_20_défaut"><text:span text:style-name="T112">with P. Ango Nze. Non parametric Minimax estimation in a weakly dependent framework I: <text:tab/>Quadratic properties. Mathematical Methods of Statistics 5-4, 404-423 (1996).</text:span></text:span></text:p>
                </text:list-item>
                <text:list-item>
                  <text:p text:style-name="P77"><text:span text:style-name="Police_20_par_20_défaut"><text:span text:style-name="T112">[32] </text:span></text:span><text:span text:style-name="Police_20_par_20_défaut"><text:span text:style-name="T113">  <text:tab/></text:span></text:span><text:span text:style-name="Police_20_par_20_défaut"><text:span text:style-name="T112">with J. R. Leon and P. Soulier. </text:span></text:span><text:a xlink:type="simple" xlink:href="http://www.crest.fr/pageperso/doukhan/rebrape96.pdf" office:target-frame-name="_top" xlink:show="replace" text:style-name="Internet_20_link" text:visited-style-name="Visited_20_Internet_20_Link"><text:span text:style-name="Internet_20_link"><text:span text:style-name="T114">Empirical periodogramm of a long range dependent <text:tab/>stationary Gaussian random fields</text:span></text:span></text:a><text:span text:style-name="Police_20_par_20_défaut"><text:span text:style-name="T112">. Revista brasileira de probabilidade e estatística : <text:tab/>REBRAPE 10-2, 205-223 (1996).</text:span></text:span></text:p>
                </text:list-item>
                <text:list-item>
                  <text:p text:style-name="P77"><text:span text:style-name="Police_20_par_20_défaut"><text:span text:style-name="T112">[33] </text:span></text:span><text:span text:style-name="Police_20_par_20_défaut"><text:span text:style-name="T113">  <text:tab/></text:span></text:span><text:span text:style-name="Police_20_par_20_défaut"><text:span text:style-name="T112">with F. Gamboa. Prohorov rates in super-resolution. Canad. J. of Math. 48-2, 316-329, <text:tab/>(1996).</text:span></text:span></text:p>
                </text:list-item>
                <text:list-item>
                  <text:p text:style-name="P77"><text:span text:style-name="Police_20_par_20_défaut"><text:span text:style-name="T112">[34] </text:span></text:span><text:span text:style-name="Police_20_par_20_défaut"><text:span text:style-name="T113">  <text:tab/></text:span></text:span><text:span text:style-name="Police_20_par_20_défaut"><text:span text:style-name="T112">with J. Leon. Asymptotics for the local time of a Gaussian random field. Acta Mathematica <text:tab/>Hungarica 70-4, 329-351 (1996).</text:span></text:span></text:p>
                </text:list-item>
                <text:list-item>
                  <text:p text:style-name="P72"><text:span text:style-name="Police_20_par_20_défaut"><text:span text:style-name="T112">[35] </text:span></text:span><text:span text:style-name="Police_20_par_20_défaut"><text:span text:style-name="T113">  <text:tab/></text:span></text:span><text:span text:style-name="Police_20_par_20_défaut"><text:span text:style-name="T112">with P. Ango Nze. <text:s/>Functional estimation for time series: uniform convergence properties. <text:tab/>Journal of Statistical Planning and Inference 68-1, 5-29 (1998).</text:span></text:span></text:p>
                </text:list-item>
                <text:list-item>
                  <text:p text:style-name="P72"><text:span text:style-name="Police_20_par_20_défaut"><text:span text:style-name="T112">[36] </text:span></text:span><text:span text:style-name="Police_20_par_20_défaut"><text:span text:style-name="T113">  <text:tab/></text:span></text:span><text:span text:style-name="Police_20_par_20_défaut"><text:span text:style-name="T112">An overview on weak dependence conditions of stationary sequences. Acta Cientifica <text:tab/>Venezolana 49-2, 78-93 (1998).</text:span></text:span></text:p>
                </text:list-item>
                <text:list-item>
                  <text:p text:style-name="P83"><text:span text:style-name="Police_20_par_20_défaut"><text:span text:style-name="T112">[37] </text:span></text:span><text:span text:style-name="Police_20_par_20_défaut"><text:span text:style-name="T113">  <text:tab/></text:span></text:span><text:span text:style-name="Police_20_par_20_défaut"><text:span text:style-name="T112">with D. Surgailis. </text:span></text:span><text:a xlink:type="simple" xlink:href="http://www.crest.fr/pageperso/doukhan/cras98.pdf" office:target-frame-name="_top" xlink:show="replace" text:style-name="Internet_20_link" text:visited-style-name="Visited_20_Internet_20_Link"><text:span text:style-name="Internet_20_link"><text:span text:style-name="T114">Functional Central Limit Theorem for the empirical process of a short <text:tab/><text:tab/><text:tab/>memory linear process</text:span></text:span></text:a><text:span text:style-name="Police_20_par_20_défaut"><text:span text:style-name="T112">. </text:span></text:span><text:span text:style-name="Police_20_par_20_défaut"><text:span text:style-name="T119">CRAS Série 1 326-1, 87-92 (1998).</text:span></text:span></text:p>
                </text:list-item>
                <text:list-item>
                  <text:p text:style-name="P77"><text:span text:style-name="Police_20_par_20_défaut"><text:span text:style-name="T112">[38] </text:span></text:span><text:span text:style-name="Police_20_par_20_défaut"><text:span text:style-name="T113">  <text:tab/></text:span></text:span><text:span text:style-name="Police_20_par_20_défaut"><text:span text:style-name="T112">with S. Louhichi. A new weak dependence condition and applications to moment <text:tab/>inequalities. Stochastic Processes and their Applications </text:span></text:span><text:span text:style-name="Police_20_par_20_défaut"><text:span text:style-name="T115">84</text:span></text:span><text:span text:style-name="Police_20_par_20_défaut"><text:span text:style-name="T112">-2, 313-342 (1999).</text:span></text:span></text:p>
                </text:list-item>
                <text:list-item>
                  <text:p text:style-name="P77"><text:span text:style-name="Police_20_par_20_défaut"><text:span text:style-name="T112">[39]</text:span></text:span><text:span text:style-name="Police_20_par_20_défaut"><text:span text:style-name="T113">  </text:span></text:span><text:span text:style-name="Police_20_par_20_défaut"><text:span text:style-name="T112"> <text:tab/>with J. R. Leon, S. Ben Hariz. Central Limit Theorem for the local time of a Gaussian <text:tab/>random process. Dalang, Robert C. </text:span></text:span><text:span text:style-name="Police_20_par_20_défaut"><text:span text:style-name="T129">et al.</text:span></text:span><text:span text:style-name="Police_20_par_20_défaut"><text:span text:style-name="T112"> (ed.), Seminar on Stochastic analysis, random <text:tab/>fields and applications. Centro Stefano Franscini, Ascona, Italy, September 1996. Basel: <text:tab/>Birkhäuser. Progresses in Probability </text:span></text:span><text:span text:style-name="Police_20_par_20_défaut"><text:span text:style-name="T115">45</text:span></text:span><text:span text:style-name="Police_20_par_20_défaut"><text:span text:style-name="T112">, 25-37 (1999).</text:span></text:span></text:p>
                </text:list-item>
                <text:list-item>
                  <text:p text:style-name="P77"><text:span text:style-name="Police_20_par_20_défaut"><text:span text:style-name="T112">[40] </text:span></text:span><text:span text:style-name="Police_20_par_20_défaut"><text:span text:style-name="T113">  <text:tab/></text:span></text:span><text:span text:style-name="Police_20_par_20_défaut"><text:span text:style-name="T112">with C. Coulon-Prieur. A CLT for triangular arrays of weakly dependent sequences. <text:tab/>Statistics and Probability Letters</text:span></text:span><text:span text:style-name="Police_20_par_20_défaut"><text:span text:style-name="T115"> 47</text:span></text:span><text:span text:style-name="Police_20_par_20_défaut"><text:span text:style-name="T112">-1, 61-68 (2000).</text:span></text:span></text:p>
                </text:list-item>
                <text:list-item>
                  <text:p text:style-name="P77"><text:span text:style-name="Police_20_par_20_défaut"><text:span text:style-name="T112">[41] </text:span></text:span><text:span text:style-name="Police_20_par_20_défaut"><text:span text:style-name="T113">  <text:tab/></text:span></text:span><text:span text:style-name="Police_20_par_20_défaut"><text:span text:style-name="T112">with S. Louhichi. Functional estimation for weakly dependent stationary time series. <text:tab/>Scandinavian Journal of Statistics </text:span></text:span><text:span text:style-name="Police_20_par_20_défaut"><text:span text:style-name="T115">28</text:span></text:span><text:span text:style-name="Police_20_par_20_défaut"><text:span text:style-name="T112">-2, 325-342 (2001).</text:span></text:span></text:p>
                </text:list-item>
                <text:list-item>
                  <text:p text:style-name="P77"><text:span text:style-name="Police_20_par_20_défaut"><text:span text:style-name="T112">[42] </text:span></text:span><text:span text:style-name="Police_20_par_20_défaut"><text:span text:style-name="T113">  <text:tab/></text:span></text:span><text:span text:style-name="Police_20_par_20_défaut"><text:span text:style-name="T112">with P. Ango Nze, P. Bühlmann. </text:span></text:span><text:span text:style-name="Police_20_par_20_défaut"><text:span text:style-name="T113">Weak dependence beyond mixing and asymptotics for non <text:tab/>parametric regression. Annals of Statistics </text:span></text:span><text:span text:style-name="Police_20_par_20_défaut"><text:span text:style-name="T130">30</text:span></text:span><text:span text:style-name="Police_20_par_20_défaut"><text:span text:style-name="T113">-2, 397-430 (2002).</text:span></text:span></text:p>
                </text:list-item>
                <text:list-item>
                  <text:p text:style-name="P77"><text:span text:style-name="Police_20_par_20_défaut"><text:span text:style-name="T113">[43]   <text:tab/>with P. Ango Nze. Weak dependence: models and applications, Dehling W. </text:span></text:span><text:span text:style-name="Police_20_par_20_défaut"><text:span text:style-name="T112">et al. (ed.), <text:tab/></text:span></text:span><text:a xlink:type="simple" xlink:href="http://www.math.ku.dk/~michael/dynstoch/MikoschXEmpirical.doc" office:target-frame-name="_top" xlink:show="replace" text:style-name="Internet_20_link" text:visited-style-name="Visited_20_Internet_20_Link"><text:span text:style-name="Internet_20_link"><text:span text:style-name="T118">Empirical Processes Techniques for Dependent Data</text:span></text:span></text:a><text:span text:style-name="Police_20_par_20_défaut"><text:span text:style-name="T113">, 117-137 </text:span></text:span><text:span text:style-name="Accentuation"><text:span text:style-name="T113">Birkhäuser, Boston</text:span></text:span><text:span text:style-name="Police_20_par_20_défaut"><text:span text:style-name="T113"> (2002).</text:span></text:span></text:p>
                </text:list-item>
                <text:list-item>
                  <text:p text:style-name="P72"><text:span text:style-name="Police_20_par_20_défaut"><text:span text:style-name="T112">[44] </text:span></text:span><text:span text:style-name="Police_20_par_20_défaut"><text:span text:style-name="T113">  <text:tab/></text:span></text:span><text:span text:style-name="Police_20_par_20_défaut"><text:span text:style-name="T112">with G. Lang. </text:span></text:span><text:span text:style-name="Police_20_par_20_défaut"><text:span text:style-name="T113">Rates of convergence in the weak invariance principle for the empirical <text:tab/>repartition process of weakly dependent sequences. Statistical Inference for Stochastic <text:tab/>Processes</text:span></text:span><text:span text:style-name="Police_20_par_20_défaut"><text:span text:style-name="T130"> 5</text:span></text:span><text:span text:style-name="Police_20_par_20_défaut"><text:span text:style-name="T113">, 199-228 (2002).</text:span></text:span></text:p>
                </text:list-item>
                <text:list-item>
                  <text:p text:style-name="P77"><text:span text:style-name="Police_20_par_20_défaut"><text:span text:style-name="T112">[45] </text:span></text:span><text:span text:style-name="Police_20_par_20_défaut"><text:span text:style-name="T113">  <text:tab/></text:span></text:span><text:span text:style-name="Police_20_par_20_défaut"><text:span text:style-name="T112">with G. Lang, D. Surgailis. Functional CLTs for short or long memory linear sequences. </text:span></text:span><text:span text:style-name="Police_20_par_20_défaut"><text:span text:style-name="T119">En <text:tab/>l'honneur de J. Bretagnolle, D. Dacunha-Castelle, I. Ibragimov. </text:span></text:span><text:span text:style-name="Police_20_par_20_défaut"><text:span text:style-name="T112">Annales Institut Henri <text:tab/>Poincaré, series B </text:span></text:span><text:span text:style-name="Police_20_par_20_défaut"><text:span text:style-name="T115">38</text:span></text:span><text:span text:style-name="Police_20_par_20_défaut"><text:span text:style-name="T112">-6, 879-896 (2002).</text:span></text:span></text:p>
                </text:list-item>
                <text:list-item>
                  <text:p text:style-name="P77"><text:span text:style-name="Police_20_par_20_défaut"><text:span text:style-name="T112">[46] </text:span></text:span><text:span text:style-name="Police_20_par_20_défaut"><text:span text:style-name="T113">  <text:tab/></text:span></text:span><text:span text:style-name="Police_20_par_20_défaut"><text:span text:style-name="T112">Models Inequalities and Limit Theorems for Stationary Sequences. </text:span></text:span><text:span text:style-name="Internet_20_link"><text:span text:style-name="T131">Theory and Applications <text:tab/>of Long-range Dependence</text:span></text:span><text:span text:style-name="Accentuation"><text:span text:style-name="T112"> </text:span></text:span><text:span text:style-name="Accentuation"><text:span text:style-name="T132">41</text:span></text:span><text:span text:style-name="Police_20_par_20_défaut"><text:span text:style-name="T112">-100, </text:span></text:span><text:span text:style-name="Accentuation"><text:span text:style-name="T112">Birkhäuser Boston, Boston</text:span></text:span><text:span text:style-name="Police_20_par_20_défaut"><text:span text:style-name="T112"> (2003).</text:span></text:span></text:p>
                </text:list-item>
                <text:list-item>
                  <text:p text:style-name="P77"><text:soft-page-break/><text:span text:style-name="Police_20_par_20_défaut"><text:span text:style-name="T112">[47] </text:span></text:span><text:span text:style-name="Police_20_par_20_défaut"><text:span text:style-name="T113">  <text:tab/></text:span></text:span><text:span text:style-name="Police_20_par_20_défaut"><text:span text:style-name="T112">with A. Khezour, G. Lang. Non-parametric estimation for LRD sequences. </text:span></text:span><text:a xlink:type="simple" xlink:href="http://www.allbookstores.com/book/0817641688" office:target-frame-name="_top" xlink:show="replace" text:style-name="Internet_20_link" text:visited-style-name="Visited_20_Internet_20_Link"><text:span text:style-name="Internet_20_link"><text:span text:style-name="T114">Theory and <text:tab/>Applications of Long-range Dependence </text:span></text:span></text:a><text:span text:style-name="Police_20_par_20_défaut"><text:span text:style-name="T112">303-311, </text:span></text:span><text:span text:style-name="Accentuation"><text:span text:style-name="T112">Birkhäuser Boston, Boston </text:span></text:span><text:span text:style-name="Police_20_par_20_défaut"><text:span text:style-name="T112">(2003).</text:span></text:span></text:p>
                </text:list-item>
                <text:list-item>
                  <text:p text:style-name="P77"><text:span text:style-name="Police_20_par_20_défaut"><text:span text:style-name="T113">[48]   <text:tab/>with J. Dedecker. </text:span></text:span><text:a xlink:type="simple" xlink:href="http://www.crest.fr/doctravail/document/2002-25.pdf" office:target-frame-name="_top" xlink:show="replace" text:style-name="Internet_20_link" text:visited-style-name="Visited_20_Internet_20_Link"><text:span text:style-name="Internet_20_link"><text:span text:style-name="T114">A new covariance inequality and applications</text:span></text:span></text:a><text:span text:style-name="Police_20_par_20_défaut"><text:span text:style-name="T113">. </text:span></text:span><text:span text:style-name="Police_20_par_20_défaut"><text:span text:style-name="T112">Stochastic Processes and <text:tab/>their Applications </text:span></text:span><text:span text:style-name="Police_20_par_20_défaut"><text:span text:style-name="T115">106</text:span></text:span><text:span text:style-name="Police_20_par_20_défaut"><text:span text:style-name="T112">-1, 63-80 (2003).</text:span></text:span></text:p>
                </text:list-item>
                <text:list-item>
                  <text:p text:style-name="P72"><text:span text:style-name="Police_20_par_20_défaut"><text:span text:style-name="T119">[49]   <text:tab/>with O. Brandière. Algorithmes stochastiques à bruit dépendant. </text:span></text:span><text:bookmark text:name="OLE_LINK2"/><text:span text:style-name="Police_20_par_20_défaut"><text:span text:style-name="T112">CRAS Série</text:span></text:span><text:span text:style-name="Police_20_par_20_défaut"><text:span text:style-name="T119"> </text:span></text:span><text:span text:style-name="Police_20_par_20_défaut"><text:span text:style-name="T112">1, </text:span></text:span><text:span text:style-name="Police_20_par_20_défaut"><text:span text:style-name="T115">337</text:span></text:span><text:span text:style-name="Police_20_par_20_défaut"><text:span text:style-name="T112">-7, 473-<text:tab/>476 (2003).</text:span></text:span></text:p>
                </text:list-item>
                <text:list-item>
                  <text:p text:style-name="P77"><text:span text:style-name="Police_20_par_20_défaut"><text:span text:style-name="T112">[50] </text:span></text:span><text:span text:style-name="Police_20_par_20_défaut"><text:span text:style-name="T113">  <text:tab/></text:span></text:span><text:span text:style-name="Police_20_par_20_défaut"><text:span text:style-name="T112">with P. Ango Nze, </text:span></text:span><text:a xlink:type="simple" xlink:href="http://www.crest.fr/pageperso/doukhan/AN-D.pdf" office:target-frame-name="_top" xlink:show="replace" text:style-name="Internet_20_link" text:visited-style-name="Visited_20_Internet_20_Link"><text:span text:style-name="Internet_20_link"><text:span text:style-name="T114">Weak dependence, models and applications to econometrics</text:span></text:span></text:a><text:span text:style-name="Police_20_par_20_défaut"><text:span text:style-name="T112">.</text:span></text:span><text:span text:style-name="Police_20_par_20_défaut"><text:span text:style-name="T113"> Econometric <text:tab/>Theory 20-6, 995-1045 (2004)</text:span></text:span><text:span text:style-name="Police_20_par_20_défaut"><text:span text:style-name="T112">.</text:span></text:span></text:p>
                </text:list-item>
                <text:list-item>
                  <text:p text:style-name="P77"><text:span text:style-name="Police_20_par_20_défaut"><text:span text:style-name="T113">[51]   <text:tab/>with J. Leon. </text:span></text:span><text:a xlink:type="simple" xlink:href="http://www.crest.fr/doctravail/document/2002-26.pdf" office:target-frame-name="_top" xlink:show="replace" text:style-name="Internet_20_link" text:visited-style-name="Visited_20_Internet_20_Link"><text:span text:style-name="Internet_20_link"><text:span text:style-name="T114">Asymptotics for L</text:span></text:span></text:a><text:span text:style-name="Internet_20_link"><text:span text:style-name="T133">p</text:span></text:span><text:a xlink:type="simple" xlink:href="http://www.crest.fr/doctravail/document/2002-26.pdf" office:target-frame-name="_top" xlink:show="replace" text:style-name="Internet_20_link" text:visited-style-name="Visited_20_Internet_20_Link"><text:span text:style-name="Internet_20_link"><text:span text:style-name="T114">-deviation of a variance estimator under diffusion</text:span></text:span></text:a><text:span text:style-name="Police_20_par_20_défaut"><text:span text:style-name="T113">. ESAIM <text:tab/>P&amp;S </text:span></text:span><text:span text:style-name="Police_20_par_20_défaut"><text:span text:style-name="T130">8</text:span></text:span><text:span text:style-name="Police_20_par_20_défaut"><text:span text:style-name="T113">, 132-149 (2004).</text:span></text:span></text:p>
                </text:list-item>
                <text:list-item>
                  <text:p text:style-name="P72"><text:span text:style-name="Police_20_par_20_défaut"><text:span text:style-name="T113">[52]   <text:tab/></text:span></text:span><text:span text:style-name="Police_20_par_20_défaut"><text:span text:style-name="T112">with O. Brandière.</text:span></text:span><text:span text:style-name="Police_20_par_20_défaut"><text:span text:style-name="T113"> </text:span></text:span><text:a xlink:type="simple" xlink:href="http://www.crest.fr/pageperso/doukhan/BDart2.pdf" office:target-frame-name="_top" xlink:show="replace" text:style-name="Internet_20_link" text:visited-style-name="Visited_20_Internet_20_Link"><text:span text:style-name="Internet_20_link"><text:span text:style-name="T114">Dependent noise for stochastic algorithms.</text:span></text:span></text:a><text:span text:style-name="Police_20_par_20_défaut"><text:span text:style-name="T112"> Probability and Mathematical <text:tab/>Statistics </text:span></text:span><text:span text:style-name="Police_20_par_20_défaut"><text:span text:style-name="T115">24</text:span></text:span><text:span text:style-name="Police_20_par_20_défaut"><text:span text:style-name="T112">-2,</text:span></text:span><text:span text:style-name="Police_20_par_20_défaut"><text:span text:style-name="T119"> 381-399</text:span></text:span><text:span text:style-name="Police_20_par_20_défaut"><text:span text:style-name="T112"> (2004)</text:span></text:span><text:span text:style-name="Police_20_par_20_défaut"><text:span text:style-name="T113">.</text:span></text:span></text:p>
                </text:list-item>
                <text:list-item>
                  <text:p text:style-name="P77"><text:span text:style-name="Police_20_par_20_défaut"><text:span text:style-name="T112">[53] </text:span></text:span><text:span text:style-name="Police_20_par_20_défaut"><text:span text:style-name="T113">  <text:tab/>with G. Lang, D. Surgailis, M. C. Viano. </text:span></text:span><text:a xlink:type="simple" xlink:href="http://www.crest.fr/pageperso/ls/doukhan/donataslast.pdf" office:target-frame-name="_top" xlink:show="replace" text:style-name="Internet_20_link" text:visited-style-name="Visited_20_Internet_20_Link"><text:span text:style-name="Internet_20_link"><text:span text:style-name="T114">Functional limit theorem for the empirical process <text:tab/>shifts with long memory</text:span></text:span></text:a><text:span text:style-name="Police_20_par_20_défaut"><text:span text:style-name="T113">. Journal of Theoretical Probability </text:span></text:span><text:span text:style-name="Police_20_par_20_défaut"><text:span text:style-name="T130">18</text:span></text:span><text:span text:style-name="Police_20_par_20_défaut"><text:span text:style-name="T113">-1, <text:s/>161-186 (2005)</text:span></text:span></text:p>
                </text:list-item>
                <text:list-item>
                  <text:p text:style-name="P77"><text:span text:style-name="Police_20_par_20_défaut"><text:span text:style-name="T113">[54]   <text:tab/>with B. Ycart, Y. Coupier. </text:span></text:span><text:a xlink:type="simple" xlink:href="http://www.crest.fr/pageperso/doukhan/02-06.pdf" office:target-frame-name="_top" xlink:show="replace" text:style-name="Internet_20_link" text:visited-style-name="Visited_20_Internet_20_Link"><text:span text:style-name="Internet_20_link"><text:span text:style-name="T114">0-1 laws for dependent images</text:span></text:span></text:a><text:span text:style-name="Police_20_par_20_défaut"><text:span text:style-name="T113">, </text:span></text:span><text:span text:style-name="Police_20_par_20_défaut"><text:span text:style-name="T112">Alea Latin American Journal of <text:tab/>Probability and Statistics</text:span></text:span><text:span text:style-name="Police_20_par_20_défaut"><text:span text:style-name="T113"> </text:span></text:span><text:span text:style-name="Police_20_par_20_défaut"><text:span text:style-name="T134">2</text:span></text:span><text:span text:style-name="Police_20_par_20_défaut"><text:span text:style-name="T135">, 157-175</text:span></text:span><text:span text:style-name="Police_20_par_20_défaut"><text:span text:style-name="T113"> (2006).</text:span></text:span></text:p>
                </text:list-item>
                <text:list-item>
                  <text:p text:style-name="P77"><text:span text:style-name="Police_20_par_20_défaut"><text:span text:style-name="T112">[55</text:span></text:span><text:span text:style-name="Police_20_par_20_défaut"><text:span text:style-name="T113">]   <text:tab/></text:span></text:span><text:span text:style-name="Police_20_par_20_défaut"><text:span text:style-name="T112">with A. Latour and D. Oraichi.</text:span></text:span><text:span text:style-name="Police_20_par_20_défaut"><text:span text:style-name="T113"> </text:span></text:span><text:span text:style-name="Police_20_par_20_défaut"><text:span text:style-name="T112">Simple integer-valued bilinear time series model. Advances <text:tab/>in Applied Probability </text:span></text:span><text:span text:style-name="Police_20_par_20_défaut"><text:span text:style-name="T115">3</text:span></text:span><text:span text:style-name="Police_20_par_20_défaut"><text:span text:style-name="T112">-28, 559-578 (2006).</text:span></text:span></text:p>
                </text:list-item>
                <text:list-item>
                  <text:p text:style-name="P84"><text:span text:style-name="Police_20_par_20_défaut"><text:span text:style-name="T108">[55]   <text:tab/>with G. Teyssière, P. Winant. </text:span></text:span><text:span text:style-name="Internet_20_link"><text:span text:style-name="T116">Vector valued ARCH infinity processes.</text:span></text:span><text:span text:style-name="Police_20_par_20_défaut"><text:span text:style-name="T110"> In </text:span></text:span><text:span text:style-name="Police_20_par_20_défaut"><text:span text:style-name="T108">Lecture Notes in <text:tab/>Statistics 187, </text:span></text:span><text:span text:style-name="Police_20_par_20_défaut"><text:span text:style-name="T110">Dependence in Probability and Statistics,</text:span></text:span><text:span text:style-name="Police_20_par_20_défaut"><text:span text:style-name="T108"> Springer (2006).</text:span></text:span></text:p>
                </text:list-item>
                <text:list-item>
                  <text:p text:style-name="P77"><text:span text:style-name="Police_20_par_20_défaut"><text:span text:style-name="T113">[56]   <text:tab/>with H. Madré, M. Rosenbaum. </text:span></text:span><text:a xlink:type="simple" xlink:href="http://www.crest.fr/pageperso/doukhan/revision2doukmadrosen_2593.pdf" office:target-frame-name="_top" xlink:show="replace" text:style-name="Internet_20_link" text:visited-style-name="Visited_20_Internet_20_Link"><text:span text:style-name="Internet_20_link"><text:span text:style-name="T118">ARCH type bilinear weakly dependent models</text:span></text:span></text:a><text:span text:style-name="Police_20_par_20_défaut"><text:span text:style-name="T113">, Statistics</text:span></text:span><text:span text:style-name="Police_20_par_20_défaut"><text:span text:style-name="T130"> <text:tab/>41</text:span></text:span><text:span text:style-name="Police_20_par_20_défaut"><text:span text:style-name="T113">-1, 31-45 (2007).</text:span></text:span></text:p>
                </text:list-item>
                <text:list-item>
                  <text:p text:style-name="P77"><text:span text:style-name="Police_20_par_20_défaut"><text:span text:style-name="T113">[57]   <text:tab/>with M. Neumann. </text:span></text:span><text:a xlink:type="simple" xlink:href="http://www.crest.fr/pageperso/doukhan/dou_neu_SPA_06_12_2005.pdf" office:target-frame-name="_top" xlink:show="replace" text:style-name="Internet_20_link" text:visited-style-name="Visited_20_Internet_20_Link"><text:span text:style-name="Internet_20_link"><text:span text:style-name="T114">A Bernstein type inequality for times series</text:span></text:span></text:a><text:span text:style-name="Police_20_par_20_défaut"><text:span text:style-name="T112">, Stochastic Processes and <text:tab/>their Applications</text:span></text:span><text:span text:style-name="Police_20_par_20_défaut"><text:span text:style-name="T113"> </text:span></text:span><text:span text:style-name="Police_20_par_20_défaut"><text:span text:style-name="T115">117</text:span></text:span><text:span text:style-name="Police_20_par_20_défaut"><text:span text:style-name="T112">-7, 878-903</text:span></text:span><text:span text:style-name="Police_20_par_20_défaut"><text:span text:style-name="T113"> </text:span></text:span><text:span text:style-name="Police_20_par_20_défaut"><text:span text:style-name="T112">(2007).</text:span></text:span></text:p>
                </text:list-item>
                <text:list-item>
                  <text:p text:style-name="P77"><text:span text:style-name="Police_20_par_20_défaut"><text:span text:style-name="T112">[58] </text:span></text:span><text:span text:style-name="Police_20_par_20_défaut"><text:span text:style-name="T113">  <text:tab/></text:span></text:span><text:span text:style-name="Police_20_par_20_défaut"><text:span text:style-name="T112">with O. Wintenberger. </text:span></text:span><text:a xlink:type="simple" xlink:href="http://www.crest.fr/pageperso/doukhan/CLT2111.pdf" office:target-frame-name="_top" xlink:show="replace" text:style-name="Internet_20_link" text:visited-style-name="Visited_20_Internet_20_Link"><text:span text:style-name="Internet_20_link"><text:span text:style-name="T114">A central limit theorem under non causal weak dependence and sharp <text:tab/>moment assumptions</text:span></text:span></text:a><text:span text:style-name="Police_20_par_20_défaut"><text:span text:style-name="T112">, Probability and Mathematical Statistics</text:span></text:span><text:span text:style-name="Police_20_par_20_défaut"><text:span text:style-name="T115"> 27</text:span></text:span><text:span text:style-name="Police_20_par_20_défaut"><text:span text:style-name="T112">, 45-73 (2007).</text:span></text:span></text:p>
                </text:list-item>
                <text:list-item>
                  <text:p text:style-name="P77"><text:span text:style-name="Police_20_par_20_défaut"><text:span text:style-name="T112">[59] </text:span></text:span><text:span text:style-name="Police_20_par_20_défaut"><text:span text:style-name="T113">  <text:tab/></text:span></text:span><text:span text:style-name="Police_20_par_20_défaut"><text:span text:style-name="T112">with </text:span></text:span><text:span text:style-name="Police_20_par_20_défaut"><text:span text:style-name="T113">J. M. Bardet, G. Lang, N. Ragache</text:span></text:span><text:span text:style-name="Police_20_par_20_défaut"><text:span text:style-name="T112">. </text:span></text:span><text:span text:style-name="Internet_20_link"><text:span text:style-name="T114">A Lindeberg central limit theorem for dependent <text:tab/>processes and its statistical applications</text:span></text:span><text:span text:style-name="Police_20_par_20_défaut"><text:span text:style-name="T112">, ESAIM P&amp;S </text:span></text:span><text:span text:style-name="Police_20_par_20_défaut"><text:span text:style-name="T115">12</text:span></text:span><text:span text:style-name="Police_20_par_20_défaut"><text:span text:style-name="T112">, 154-172 (2008).</text:span></text:span></text:p>
                </text:list-item>
                <text:list-item>
                  <text:p text:style-name="P77"><text:span text:style-name="Police_20_par_20_défaut"><text:span text:style-name="T113">[60]   <text:tab/>with G. Lang, D. Surgailis. Limit theorems for sums of non linear function of ARFIMA <text:tab/>processes with random Hurst exponents and Gaussian innovations.</text:span></text:span><text:span text:style-name="Police_20_par_20_défaut"><text:span text:style-name="T112"> Lithuanian Mathematic <text:tab/>Journal </text:span></text:span><text:span text:style-name="Police_20_par_20_défaut"><text:span text:style-name="T115">47</text:span></text:span><text:span text:style-name="Police_20_par_20_défaut"><text:span text:style-name="T112">-1, 1-25 (2007).</text:span></text:span></text:p>
                </text:list-item>
                <text:list-item>
                  <text:p text:style-name="P77"><text:span text:style-name="Police_20_par_20_défaut"><text:span text:style-name="T113">[61]   <text:tab/>with J. M. Bardet and J. R. Leon. </text:span></text:span><text:a xlink:type="simple" xlink:href="http://www.crest.fr/pageperso/doukhan/theobdl.pdf" office:target-frame-name="_top" xlink:show="replace" text:style-name="Internet_20_link" text:visited-style-name="Visited_20_Internet_20_Link"><text:span text:style-name="Internet_20_link"><text:span text:style-name="T114">A functional limit theorem for weakly dependent processes <text:tab/>and its <text:tab/>applications</text:span></text:span></text:a><text:span text:style-name="Police_20_par_20_défaut"><text:span text:style-name="T112">. Statistical Inference for Stochastic Processes </text:span></text:span><text:span text:style-name="Police_20_par_20_défaut"><text:span text:style-name="T115">11</text:span></text:span><text:span text:style-name="Police_20_par_20_défaut"><text:span text:style-name="T112">-3</text:span></text:span><text:a xlink:type="simple" xlink:href="https://webmail.math.cnrs.fr/cgi-bin/nph-revues.cgi/010110A/http/ams.u-strasbg.fr/mathscinet/search/publications.html?pg1=ISSI&amp;s1=266185" office:target-frame-name="_top" xlink:show="replace" text:style-name="Internet_20_link" text:visited-style-name="Visited_20_Internet_20_Link"><text:span text:style-name="Internet_20_link"><text:span text:style-name="T118">,</text:span></text:span></text:a><text:span text:style-name="Police_20_par_20_défaut"><text:span text:style-name="T112"> 265--280.(2008).</text:span></text:span></text:p>
                </text:list-item>
                <text:list-item>
                  <text:p text:style-name="P77"><text:span text:style-name="Police_20_par_20_défaut"><text:span text:style-name="T113">[62]   <text:tab/>with J. M. Bardet, J. R. Leon. </text:span></text:span><text:span text:style-name="Internet_20_link"><text:span text:style-name="T114">A uniform central limit theorem for the periodogram and its <text:tab/>applications to Whittle parametric estimation for weakly dependent time series</text:span></text:span><text:span text:style-name="Internet_20_link"><text:span text:style-name="T136">.</text:span></text:span><text:span text:style-name="Police_20_par_20_défaut"><text:span text:style-name="T113"> Journal of <text:tab/>Time Series </text:span></text:span><text:span text:style-name="Police_20_par_20_défaut"><text:span text:style-name="T119">Analysis </text:span></text:span><text:span text:style-name="Police_20_par_20_défaut"><text:span text:style-name="T121">29</text:span></text:span><text:span text:style-name="Police_20_par_20_défaut"><text:span text:style-name="T119">-5, 906-945 </text:span></text:span><text:span text:style-name="Police_20_par_20_défaut"><text:span text:style-name="T112">(2008).</text:span></text:span></text:p>
                </text:list-item>
              </text:list>
            </text:list-item>
          </text:list>
        </text:list-item>
      </text:list>
      <text:p text:style-name="P85"><text:span text:style-name="Police_20_par_20_défaut"><text:span text:style-name="T108">[63]   <text:tab/>with G. Lang, S. Louhichi, B. Ycart. </text:span></text:span><text:a xlink:type="simple" xlink:href="http://fr.arxiv.org/PS_cache/math-ph/pdf/0509/0509041v3.pdf" office:target-frame-name="_top" xlink:show="replace" text:style-name="Internet_20_link" text:visited-style-name="Visited_20_Internet_20_Link"><text:span text:style-name="Internet_20_link"><text:span text:style-name="T116">A functional central limit theorem for interacting <text:tab/>particle systems on transitive graphs.</text:span></text:span></text:a><text:span text:style-name="Police_20_par_20_défaut"><text:span text:style-name="T108"> </text:span></text:span><text:span text:style-name="Police_20_par_20_défaut"><text:span text:style-name="T110">Markov Processes and Related Fields 14-1, 79-114 <text:tab/>(2008).</text:span></text:span></text:p>
      <text:list text:continue-numbering="true" text:style-name="WW8Num4">
        <text:list-item>
          <text:list>
            <text:list-item>
              <text:list>
                <text:list-item>
                  <text:p text:style-name="P77"><text:span text:style-name="Police_20_par_20_défaut"><text:span text:style-name="T112">[64] </text:span></text:span><text:span text:style-name="Police_20_par_20_défaut"><text:span text:style-name="T113">  <text:tab/></text:span></text:span><text:span text:style-name="Police_20_par_20_défaut"><text:span text:style-name="T112">with L. Truquet. </text:span></text:span><text:a xlink:type="simple" xlink:href="http://www.crest.fr/pageperso/doukhan/2007alea.pdf" office:target-frame-name="_top" xlink:show="replace" text:style-name="Internet_20_link" text:visited-style-name="Visited_20_Internet_20_Link"><text:span text:style-name="Internet_20_link"><text:span text:style-name="T114">A fixed point approach to model random fields</text:span></text:span></text:a><text:span text:style-name="Police_20_par_20_défaut"><text:span text:style-name="T112">. Alea Latin American <text:tab/>Journal of Probability and Statistics </text:span></text:span><text:span text:style-name="Police_20_par_20_défaut"><text:span text:style-name="T115">2</text:span></text:span><text:span text:style-name="Police_20_par_20_défaut"><text:span text:style-name="T112">, 111-132 (2007).</text:span></text:span></text:p>
                </text:list-item>
                <text:list-item>
                  <text:p text:style-name="P86"><text:span text:style-name="Police_20_par_20_défaut"><text:span text:style-name="T112">[65] </text:span></text:span><text:span text:style-name="Police_20_par_20_défaut"><text:span text:style-name="T113">   <text:s/></text:span></text:span><text:span text:style-name="Police_20_par_20_défaut"><text:span text:style-name="T112">with O. Wintenberger. </text:span></text:span><text:a xlink:type="simple" xlink:href="http://hal-paris1.archives-ouvertes.fr/docs/00/19/98/90/PDF/DoukhanWintenberger9.pdf" office:target-frame-name="_top" xlink:show="replace" text:style-name="Internet_20_link" text:visited-style-name="Visited_20_Internet_20_Link"><text:span text:style-name="Internet_20_link"><text:span text:style-name="T114">Weakly dependent chains with infinite memory</text:span></text:span></text:a><text:span text:style-name="Police_20_par_20_défaut"><text:span text:style-name="T112">, Stochastic Processes <text:tab/>and their Applications</text:span></text:span><text:span text:style-name="Police_20_par_20_défaut"><text:span text:style-name="T113"> </text:span></text:span><text:span text:style-name="Police_20_par_20_défaut"><text:span text:style-name="T130">118</text:span></text:span><text:span text:style-name="Police_20_par_20_défaut"><text:span text:style-name="T113">, 1997-2013 </text:span></text:span><text:span text:style-name="Police_20_par_20_défaut"><text:span text:style-name="T112">(2008).</text:span></text:span></text:p>
                </text:list-item>
                <text:list-item>
                  <text:p text:style-name="P87"><text:span text:style-name="Police_20_par_20_défaut"><text:span text:style-name="T113">[66]   <text:tab/>with J. D. Fermanian, G. Lang. </text:span></text:span><text:a xlink:type="simple" xlink:href="http://www.crest.fr/pageperso/doukhan/empc602_JTSA.pdf" office:target-frame-name="_top" xlink:show="replace" text:style-name="Internet_20_link" text:visited-style-name="Visited_20_Internet_20_Link"><text:span text:style-name="Internet_20_link"><text:span text:style-name="T114">Copula of a stationary vector valued weakly dependent <text:tab/>process</text:span></text:span></text:a><text:span text:style-name="Police_20_par_20_défaut"><text:span text:style-name="T113">, Statistical Inference for Stochastic Processes</text:span></text:span><text:span text:style-name="Internet_20_link"><text:span text:style-name="T114">.</text:span></text:span><text:span text:style-name="Police_20_par_20_défaut"><text:span text:style-name="T112"> </text:span></text:span><text:span text:style-name="Internet_20_link"><text:span text:style-name="T120">12-1,</text:span></text:span><text:span text:style-name="Police_20_par_20_défaut"><text:span text:style-name="T112"> 65-87.</text:span></text:span><text:span text:style-name="Police_20_par_20_défaut"><text:span text:style-name="T113"> (2009).</text:span></text:span></text:p>
                </text:list-item>
                <text:list-item>
                  <text:p text:style-name="P77"><text:span text:style-name="Police_20_par_20_défaut"><text:span text:style-name="T113">[67]   <text:tab/>with M. Neumann. </text:span></text:span><text:a xlink:type="simple" xlink:href="http://hal-paris1.archives-ouvertes.fr/docs/00/14/15/89/PDF/douneu_bootstrap.pdf" office:target-frame-name="_top" xlink:show="replace" text:style-name="Internet_20_link" text:visited-style-name="Visited_20_Internet_20_Link"><text:span text:style-name="Internet_20_link"><text:span text:style-name="T114">The notion of weak dependence and its applications to bootstrapping <text:tab/>time series</text:span></text:span></text:a><text:span text:style-name="Police_20_par_20_défaut"><text:span text:style-name="T112">, Probability Surveys </text:span></text:span><text:span text:style-name="Police_20_par_20_défaut"><text:span text:style-name="T115">5</text:span></text:span><text:span text:style-name="Police_20_par_20_défaut"><text:span text:style-name="T112">, 146-168 (2008)</text:span></text:span><text:span text:style-name="Police_20_par_20_défaut"><text:span text:style-name="T113">.</text:span></text:span></text:p>
                </text:list-item>
                <text:list-item>
                  <text:p text:style-name="P77"><text:span text:style-name="Police_20_par_20_défaut"><text:span text:style-name="T113">[68]   <text:tab/>with N. Mayo, L. Truquet. Weak dependence, models and some applications. </text:span></text:span><text:span text:style-name="Police_20_par_20_défaut"><text:span text:style-name="T112">Metrika </text:span></text:span><text:span text:style-name="Police_20_par_20_défaut"><text:span text:style-name="T137">69</text:span></text:span><text:span text:style-name="Police_20_par_20_défaut"><text:span text:style-name="T119">:2-</text:span></text:span><text:soft-page-break/><text:span text:style-name="Police_20_par_20_défaut"><text:span text:style-name="T119"><text:tab/>3, 199-<text:tab/>225</text:span></text:span><text:span text:style-name="Police_20_par_20_défaut"><text:span text:style-name="T112"> (2009)</text:span></text:span><text:span text:style-name="Police_20_par_20_défaut"><text:span text:style-name="T113">.</text:span></text:span></text:p>
                </text:list-item>
                <text:list-item>
                  <text:p text:style-name="P77"><text:span text:style-name="Police_20_par_20_défaut"><text:span text:style-name="T113">[69]   <text:tab/>with G. Lang. </text:span></text:span><text:a xlink:type="simple" xlink:href="http://hal-paris1.archives-ouvertes.fr/docs/00/27/68/81/PDF/ratio.pdf" office:target-frame-name="_top" xlink:show="replace" text:style-name="Internet_20_link" text:visited-style-name="Visited_20_Internet_20_Link"><text:span text:style-name="Internet_20_link"><text:span text:style-name="T114">Evaluation for moments of a ratio with application to regression estimation</text:span></text:span></text:a><text:span text:style-name="Police_20_par_20_défaut"><text:span text:style-name="T113">, <text:tab/></text:span></text:span><text:span text:style-name="Police_20_par_20_défaut"><text:span text:style-name="T138">Bernoulli </text:span></text:span><text:span text:style-name="Police_20_par_20_défaut"><text:span text:style-name="T127">15</text:span></text:span><text:span text:style-name="Police_20_par_20_défaut"><text:span text:style-name="T139">-4, 1259-1286</text:span></text:span><text:span text:style-name="Police_20_par_20_défaut"><text:span text:style-name="T113"> (2009)</text:span></text:span><text:span text:style-name="Police_20_par_20_défaut"><text:span text:style-name="T112">.</text:span></text:span></text:p>
                </text:list-item>
                <text:list-item>
                  <text:p text:style-name="P72"><text:span text:style-name="Police_20_par_20_défaut"><text:span text:style-name="T113">[70]   <text:tab/>with J. Jakubowicz, J. Leon. Subsampling an asymptotic variance</text:span></text:span><text:span text:style-name="Police_20_par_20_défaut"><text:span text:style-name="T112">. Special volume dedicated <text:tab/>to the memory of Walter Philipp. Kendricks Press </text:span></text:span><text:span text:style-name="Police_20_par_20_défaut"><text:span text:style-name="T113">(2009)</text:span></text:span><text:span text:style-name="Police_20_par_20_défaut"><text:span text:style-name="T112">.</text:span></text:span></text:p>
                </text:list-item>
                <text:list-item>
                  <text:p text:style-name="P77"><text:span text:style-name="Police_20_par_20_défaut"><text:span text:style-name="T113">[71]   <text:tab/>with G. Lang, O., Klesov. Rates in strong laws of large numbers in nonparametric statistics. <text:tab/></text:span></text:span><text:span text:style-name="Police_20_par_20_défaut"><text:span text:style-name="T138">Acta Scientiarum Matematicarum, Szeged</text:span></text:span><text:span text:style-name="Police_20_par_20_défaut"><text:span text:style-name="T113"> (2010)</text:span></text:span><text:span text:style-name="Police_20_par_20_défaut"><text:span text:style-name="T112">.</text:span></text:span></text:p>
                </text:list-item>
                <text:list-item>
                  <text:p text:style-name="P72"><text:span text:style-name="Police_20_par_20_défaut"><text:span text:style-name="T113">[72] <text:tab/>with P. Alquier. </text:span></text:span><text:a xlink:type="simple" xlink:href="http://projecteuclid.org/DPubS?service=UI&amp;version=1.0&amp;verb=Display&amp;handle=euclid.ejs/1312818917" office:target-frame-name="_top" xlink:show="replace" text:style-name="Internet_20_link" text:visited-style-name="Visited_20_Internet_20_Link"><text:span text:style-name="Internet_20_link"><text:span text:style-name="T114">Sparsity considerations for dependent variables</text:span></text:span></text:a><text:span text:style-name="Police_20_par_20_défaut"><text:span text:style-name="T113">. Electronic Journal of <text:tab/>Statistics </text:span></text:span><text:span text:style-name="Police_20_par_20_défaut"><text:span text:style-name="T130">5</text:span></text:span><text:span text:style-name="Police_20_par_20_défaut"><text:span text:style-name="T113">, 750-774 (2011).</text:span></text:span></text:p>
                </text:list-item>
                <text:list-item>
                  <text:p text:style-name="P88"><text:span text:style-name="Police_20_par_20_défaut"><text:span text:style-name="T113">[73] <text:tab/>with S. Prohl, C. Y. Robert. Extremes of weakly dependent times series</text:span></text:span><text:span text:style-name="Police_20_par_20_défaut"><text:span text:style-name="T112">, discussion paper <text:tab/>TEST </text:span></text:span><text:span text:style-name="Police_20_par_20_défaut"><text:span text:style-name="T115">20</text:span></text:span><text:span text:style-name="Police_20_par_20_défaut"><text:span text:style-name="T112">-3, 447-502 </text:span></text:span><text:span text:style-name="Police_20_par_20_défaut"><text:span text:style-name="T113">(2011)</text:span></text:span><text:span text:style-name="Police_20_par_20_défaut"><text:span text:style-name="T112">.</text:span></text:span></text:p>
                </text:list-item>
                <text:list-item>
                  <text:p text:style-name="P77"><text:span text:style-name="Police_20_par_20_défaut"><text:span text:style-name="T113">[74]<text:tab/></text:span></text:span><text:span text:style-name="Police_20_par_20_défaut"><text:span text:style-name="T112">with J. Dedecker, F. Merlevède. Rates of convergence in the strong invariance principle <text:tab/>under projective criteria. Electronic Journal of Probability </text:span></text:span><text:span text:style-name="Police_20_par_20_défaut"><text:span text:style-name="T115">17</text:span></text:span><text:span text:style-name="Police_20_par_20_défaut"><text:span text:style-name="T112">-16, 1-31 (2012).</text:span></text:span></text:p>
                </text:list-item>
                <text:list-item>
                  <text:p text:style-name="P89"><text:span text:style-name="Police_20_par_20_défaut"><text:span text:style-name="T112">[75</text:span></text:span><text:span text:style-name="Police_20_par_20_défaut"><text:span text:style-name="T113">]<text:tab/>with K. Fokianos, D. Tjøstheim. On weak dependence conditions for Poisson auto-<text:tab/>regressions. Statistics and Probability Letters </text:span></text:span><text:span text:style-name="Police_20_par_20_défaut"><text:span text:style-name="T130">82</text:span></text:span><text:span text:style-name="Police_20_par_20_défaut"><text:span text:style-name="T113">-5, 942–948 (2012).</text:span></text:span></text:p>
                </text:list-item>
              </text:list>
            </text:list-item>
          </text:list>
        </text:list-item>
      </text:list>
      <text:p text:style-name="P90"><text:span text:style-name="Police_20_par_20_défaut"><text:span text:style-name="T108">[76]<text:tab/>with K. Fokianos, X. Li. On weak dependence conditions: the case of discrete valued <text:tab/>processes. Statistics and Probability Letters </text:span></text:span><text:span text:style-name="Police_20_par_20_défaut"><text:span text:style-name="T109">82-</text:span></text:span><text:span text:style-name="Police_20_par_20_défaut"><text:span text:style-name="T108">11, 1941–1948 (2012).</text:span></text:span></text:p>
      <text:p text:style-name="P90"><text:span text:style-name="Police_20_par_20_défaut"><text:span text:style-name="T108">[77]<text:tab/>Comments on: Some recent theory for autoregressive count time series. TEST </text:span></text:span><text:span text:style-name="Police_20_par_20_défaut"><text:span text:style-name="T109">21</text:span></text:span><text:span text:style-name="Police_20_par_20_défaut"><text:span text:style-name="T108">-3, 447–<text:tab/>450 (2012).</text:span></text:span></text:p>
      <text:p text:style-name="P90"><text:span text:style-name="Police_20_par_20_défaut"><text:span text:style-name="T108">[78]<text:tab/>with O. Klesov, A. Pakes and J. Steinebach. Limit theorems for record counts and times in <text:tab/>the F</text:span></text:span><text:span text:style-name="Police_20_par_20_défaut"><text:span text:style-name="T140">α</text:span></text:span><text:span text:style-name="Police_20_par_20_défaut"><text:span text:style-name="T108">-<text:tab/>scheme. </text:span></text:span><text:span text:style-name="Police_20_par_20_défaut"><text:span text:style-name="T105">Extremes </text:span></text:span><text:span text:style-name="Police_20_par_20_défaut"><text:span text:style-name="T128">16</text:span></text:span><text:span text:style-name="Police_20_par_20_défaut"><text:span text:style-name="T105">, 147–171 (2012).</text:span></text:span></text:p>
      <text:list text:continue-numbering="true" text:style-name="WW8Num4">
        <text:list-item>
          <text:list>
            <text:list-item>
              <text:list>
                <text:list-item>
                  <text:p text:style-name="P72"><text:span text:style-name="Police_20_par_20_défaut"><text:span text:style-name="T113">[79]<text:tab/>with R. Douc, E. Moulines. Ergodicity of observation-driven time series models and <text:tab/>consistency of the maximum likelihood estimator. Stochastic Processes and their <text:tab/>Applications </text:span></text:span><text:span text:style-name="Police_20_par_20_défaut"><text:span text:style-name="T130">123</text:span></text:span><text:span text:style-name="Police_20_par_20_défaut"><text:span text:style-name="T113">-7, 2620–2647 (2013).</text:span></text:span></text:p>
                </text:list-item>
              </text:list>
            </text:list-item>
          </text:list>
        </text:list-item>
      </text:list>
      <text:list text:style-name="WW8Num5">
        <text:list-item text:start-value="1">
          <text:p text:style-name="P91"><text:span text:style-name="Police_20_par_20_défaut"><text:span text:style-name="T141">[80]<text:tab/>with G. Lang, Anne Leucht, M. Neumann. Dependent wild bootstrap for the empirical <text:tab/>process. Journal of Time Series Analysis </text:span></text:span><text:span text:style-name="Police_20_par_20_défaut"><text:span text:style-name="T142">36</text:span></text:span><text:span text:style-name="Police_20_par_20_défaut"><text:span text:style-name="T141">-3, 290–314 (2015).</text:span></text:span></text:p>
        </text:list-item>
        <text:list-item>
          <text:p text:style-name="P92"><text:span text:style-name="Police_20_par_20_défaut"><text:span text:style-name="T141">[81]<text:tab/>with O. Klesov, J. Steinebach. Strong Laws of Large Numbers in an F</text:span></text:span><text:span text:style-name="Police_20_par_20_défaut"><text:span text:style-name="T143">α</text:span></text:span><text:span text:style-name="Police_20_par_20_défaut"><text:span text:style-name="T141">-Scheme. Special <text:tab/>issue. Statistical Inference for Stochastic Processes 287-303 (2015).</text:span></text:span></text:p>
        </text:list-item>
      </text:list>
      <text:p text:style-name="P67"><text:span text:style-name="Police_20_par_20_défaut"><text:span text:style-name="T144">[82]<text:tab/>with D. Pommeret, L. Reboul. Data driven smooth test of comparison for dependent <text:tab/>sequences, Journal of Multivariate Analysis </text:span></text:span><text:span text:style-name="Police_20_par_20_défaut"><text:span text:style-name="T145">139</text:span></text:span><text:span text:style-name="Police_20_par_20_défaut"><text:span text:style-name="T144">, 147–165 (2015).</text:span></text:span></text:p>
      <text:p text:style-name="P67"><text:span text:style-name="Police_20_par_20_défaut"><text:span text:style-name="T146">[83]<text:tab/>with W. Kengne. Change point analysis of Poisson autoregressions</text:span></text:span><text:span text:style-name="Police_20_par_20_défaut"><text:span text:style-name="T147">. </text:span></text:span><text:span text:style-name="Police_20_par_20_défaut"><text:span text:style-name="T108">Electronic Journal of <text:tab/>Statistics 9(1), 1267-1314</text:span></text:span><text:span text:style-name="Police_20_par_20_défaut"><text:span text:style-name="T147"> (2015).</text:span></text:span></text:p>
      <text:list text:style-name="WW8Num4">
        <text:list-item>
          <text:list>
            <text:list-item>
              <text:p text:style-name="P72"><text:span text:style-name="Police_20_par_20_défaut"><text:span text:style-name="T148">[84]<text:tab/>with A. Jakubows</text:span></text:span><text:span text:style-name="Police_20_par_20_défaut"><text:span text:style-name="T112">ki, G. Lang. Phantom distribution functions for some stationary sequences</text:span></text:span><text:span text:style-name="Police_20_par_20_défaut"><text:span text:style-name="T148">. <text:tab/>Extremes 16, 147–171 (2015).</text:span></text:span></text:p>
              <text:list>
                <text:list-item>
                  <text:p text:style-name="P72"><text:span text:style-name="Police_20_par_20_défaut"><text:span text:style-name="T149">[85]<text:tab/>with I. Grublyte, D. Surgailis. A nonlinear model for long memory conditional hetero-<text:tab/>scedasticity. </text:span></text:span><text:span text:style-name="Police_20_par_20_défaut"><text:span text:style-name="T150">Lithuanian Journal of Mathematics 56 (2), 164-188 (2015).</text:span></text:span></text:p>
                </text:list-item>
                <text:list-item>
                  <text:p text:style-name="P72"><text:span text:style-name="Police_20_par_20_défaut"><text:span text:style-name="T149">[86]<text:tab/></text:span></text:span><text:span text:style-name="Police_20_par_20_défaut"><text:span text:style-name="T150">with G. Lang. Weak dependence of point processes and application to second order <text:tab/>statistics. Statistics 50 (6), 1221-1235 (2016).</text:span></text:span></text:p>
                </text:list-item>
              </text:list>
            </text:list-item>
          </text:list>
        </text:list-item>
      </text:list>
      <text:list text:style-name="WW8Num5">
        <text:list-item>
          <text:p text:style-name="P91"><text:span text:style-name="Police_20_par_20_défaut"><text:span text:style-name="T141">[87]<text:tab/></text:span></text:span><text:span text:style-name="Police_20_par_20_défaut"><text:span text:style-name="T146">with N. Bahamonde. Spectral estimation in the presence of missing data</text:span></text:span><text:span text:style-name="Police_20_par_20_défaut"><text:span text:style-name="T147">. Theory of <text:tab/>Probability and Mathematical Statistics 95, 55-74 (2016)</text:span></text:span><text:span text:style-name="Police_20_par_20_défaut"><text:span text:style-name="T151">.</text:span></text:span></text:p>
        </text:list-item>
        <text:list-item>
          <text:p text:style-name="P91"><text:span text:style-name="Police_20_par_20_défaut"><text:span text:style-name="T146">[88]<text:tab/></text:span></text:span><text:span text:style-name="Police_20_par_20_défaut"><text:span text:style-name="T152">with N. Mtibaa. Weak dependence: an approach through the asymmetric ARCH models. In <text:tab/>Chaari, Leskow, Napolitano, Sanchez. Cyclo-stationarity II, Lecture Notes in engineering. <text:tab/>Springer (2016).</text:span></text:span></text:p>
        </text:list-item>
        <text:list-item>
          <text:p text:style-name="P93"><text:span text:style-name="Police_20_par_20_défaut"><text:span text:style-name="T110">[89]<text:tab/>with J.-P. Feugeas, X. Li. Statistical inference for DNA sequences of promoters, a non <text:tab/>stationary qualitative model. Statistics, 51-1, 154-166 (2017).</text:span></text:span></text:p>
        </text:list-item>
        <text:list-item>
          <text:p text:style-name="P93"><text:span text:style-name="Police_20_par_20_défaut"><text:span text:style-name="T110">[90]<text:tab/>with D. Pommeret, J. Rynkiewicz, Y. Sahli. AR-ARCH random fields for modelling life <text:tab/>table. Insurance Mathematics and Economics </text:span></text:span><text:span text:style-name="Police_20_par_20_défaut"><text:span text:style-name="T153">77, 97-110 </text:span></text:span><text:span text:style-name="Police_20_par_20_défaut"><text:span text:style-name="T110">(2017).</text:span></text:span></text:p>
        </text:list-item>
        <text:list-item>
          <text:p text:style-name="P93"><text:span text:style-name="Police_20_par_20_défaut"><text:span text:style-name="T110">[91]<text:tab/></text:span></text:span><text:span text:style-name="Police_20_par_20_défaut"><text:span text:style-name="T108">with J. M. Bardet. Estimation of AR(1)-non stationary models. Electronic Journal of </text:span></text:span><text:soft-page-break/><text:span text:style-name="Police_20_par_20_défaut"><text:span text:style-name="T108"><text:tab/>Statistics</text:span></text:span><text:span text:style-name="Police_20_par_20_défaut"><text:span text:style-name="T154"> 12-2, 2323-2354</text:span></text:span><text:span text:style-name="Police_20_par_20_défaut"><text:span text:style-name="T108"> (2018).</text:span></text:span></text:p>
        </text:list-item>
        <text:list-item>
          <text:p text:style-name="P93"><text:span text:style-name="Police_20_par_20_défaut"><text:span text:style-name="T110">[92]<text:tab/>with A. Jakubowski, S. Lopes, D. Surgailis. Discrete time trawl processes. </text:span></text:span><text:span text:style-name="Police_20_par_20_défaut"><text:span text:style-name="T108">Stochastic <text:tab/>Processes and <text:tab/>Applications </text:span></text:span><text:span text:style-name="Police_20_par_20_défaut"><text:span text:style-name="T110">129- 4, 1326-1348 (2019).</text:span></text:span></text:p>
        </text:list-item>
        <text:list-item>
          <text:p text:style-name="P93"><text:span text:style-name="Police_20_par_20_défaut"><text:span text:style-name="T108">[93]<text:tab/>with J. Gomez. On Extreme Values in Stationary Weakly Dependent Random Fields. </text:span></text:span><text:span text:style-name="Police_20_par_20_défaut"><text:span text:style-name="T110">In<text:tab/>Chaari, Leskow, Napolitano, Sanchez. Cyclostationarity IV, Lecture Notes in Engineering. <text:tab/>Springer 92-110 (2019).</text:span></text:span>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94"><text:span text:style-name="Police_20_par_20_défaut"><text:span text:style-name="T112">[94]<text:tab/>with M. Neumann. Absolute regularity of semi-contractive GARCH(p,q)-models; threshold <text:tab/>models and subgeometric rates. Journal of Applied Probability 56-1, 91-115 (2019).</text:span>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text:style-name="WW8Num6">
        <text:list-item>
          <text:p text:style-name="P95"><text:span text:style-name="Police_20_par_20_défaut"><text:span text:style-name="T110">[95]<text:tab/></text:span></text:span><text:span text:style-name="Police_20_par_20_défaut"><text:span text:style-name="T108">with J. Dedecker, X. Fan. </text:span></text:span><text:span text:style-name="Police_20_par_20_défaut"><text:span text:style-name="T144">Deviation inequalities for separately Lipschitz functionals of <text:tab/>composition of random functions. </text:span></text:span><text:span text:style-name="T151">Journal of Mathematical Analysis and Applications 479, <text:tab/>1549–1568</text:span><text:span text:style-name="Police_20_par_20_défaut"><text:span text:style-name="T108"> (2019).</text:span></text:span></text:p>
          <text:list>
            <text:list-item>
              <text:list>
                <text:list-item>
                  <text:p text:style-name="P96"><text:span text:style-name="Police_20_par_20_défaut"><text:span text:style-name="T113">[96]<text:tab/>with P. Alquier, X. Fan, Exponential inequalities for nonstationary Markov Chains. <text:tab/>Dependence Modeling 7, 150-168 (2019).</text:span></text:span></text:p>
                </text:list-item>
              </text:list>
            </text:list-item>
          </text:list>
        </text:list-item>
        <text:list-item>
          <text:p text:style-name="P97"><text:span text:style-name="Police_20_par_20_défaut"><text:span text:style-name="T108">[97]<text:tab/>with I Grublyte, D Pommeret, L Reboul. Comparing the marginal densities of two strictly <text:tab/>stationary linear processes. Annals of the Institute of Statistical Mathematics. </text:span></text:span></text:p>
        </text:list-item>
        <text:list-item>
          <text:p text:style-name="P97"><text:span text:style-name="Police_20_par_20_défaut"><text:span text:style-name="T155"><text:tab/>Doi: 10.1007/s10463-019-00730-6</text:span></text:span><text:span text:style-name="Police_20_par_20_défaut"><text:span text:style-name="T108"> (2019).</text:span></text:span></text:p>
        </text:list-item>
        <text:list-item>
          <text:p text:style-name="P95"><text:span text:style-name="Police_20_par_20_défaut"><text:span text:style-name="T108">[98]<text:tab/>with K Fokianos, B Stove, D Tjøstheim. Approximate Multivariate Poisson <text:tab/>Autoregression. Bernoulli Volume 26, Number 1, 471-499 (2020).</text:span></text:span></text:p>
        </text:list-item>
        <text:list-item>
          <text:p text:style-name="P95"><text:span text:style-name="Police_20_par_20_défaut"><text:span text:style-name="T110">[99]<text:tab/>with </text:span></text:span><text:span text:style-name="Police_20_par_20_défaut"><text:span text:style-name="T156">P </text:span></text:span><text:span text:style-name="Police_20_par_20_défaut"><text:span text:style-name="T110">Alquier, </text:span></text:span><text:span text:style-name="Police_20_par_20_défaut"><text:span text:style-name="T156">K</text:span></text:span><text:span text:style-name="Police_20_par_20_défaut"><text:span text:style-name="T110"> Bertin, </text:span></text:span><text:span text:style-name="Police_20_par_20_défaut"><text:span text:style-name="T156">R</text:span></text:span><text:span text:style-name="Police_20_par_20_défaut"><text:span text:style-name="T110"> Garnier. High dimensional VAR with low rank transition. <text:tab/>Statistics and Computing, vol 30, 1139-1153 (2020).</text:span></text:span></text:p>
        </text:list-item>
        <text:list-item>
          <text:p text:style-name="P98">[100]<text:tab/>with <text:span text:style-name="T157">F </text:span>Roueff, <text:span text:style-name="T157">J</text:span> Rynkiewicz. Estimation of discrete time long memory trawl models. <text:tab/>Electronic Journal of Statistics, vol 14-2, 3157-3191 (2020).</text:p>
          <text:list>
            <text:list-item>
              <text:list>
                <text:list-item>
                  <text:p text:style-name="P99"><text:span text:style-name="Police_20_par_20_défaut"><text:span text:style-name="T112">[101]<text:tab/></text:span></text:span><text:span text:style-name="Police_20_par_20_défaut"><text:span text:style-name="T113">with K Fokianos, J Rynkiewic. Mixtures of Nonlinear Poisson Autoregressions. Journal of <text:tab/>Time Series Analysis. </text:span></text:span><text:a xlink:type="simple" xlink:href="https://arxiv.org/pdf/1704.02097" office:target-frame-name="_top" xlink:show="replace" text:style-name="Internet_20_link" text:visited-style-name="Visited_20_Internet_20_Link"><text:span text:style-name="Citation1"><text:span text:style-name="T158">https://arxiv.org/pdf/1704.02097</text:span></text:span></text:a><text:span text:style-name="Citation1"><text:span text:style-name="T159"> (2020).</text:span></text:span></text:p>
                </text:list-item>
              </text:list>
            </text:list-item>
          </text:list>
        </text:list-item>
      </text:list>
      <text:p text:style-name="P100"><text:span text:style-name="Police_20_par_20_défaut"><text:span text:style-name="T110">[102]<text:tab/>with N Mamode Khan, MH Neumann (2021) </text:span></text:span><text:span text:style-name="Police_20_par_20_défaut"><text:span text:style-name="T160">Mixing properties of integer-valued <text:tab/>Skellam <text:tab/>GARCH processes.</text:span></text:span><text:span text:style-name="Police_20_par_20_défaut"><text:span text:style-name="T110"> </text:span></text:span><text:span text:style-name="Police_20_par_20_défaut"><text:span text:style-name="T160">ALEA, Lat. Am. J. Probab. Math. Stat. 18, 401–420.</text:span></text:span><text:bookmark text:name="_Hlt68889379"/><text:bookmark text:name="_Hlt68889380"/><text:bookmark text:name="_Hlt68889479"/><text:span text:style-name="Police_20_par_20_défaut"><text:span text:style-name="T110"> </text:span></text:span><text:span text:style-name="Citation1"><text:span text:style-name="T161">(2021).</text:span></text:span></text:p>
      <text:list text:continue-numbering="true" text:style-name="WW8Num6">
        <text:list-item>
          <text:p text:style-name="P95"><text:span text:style-name="Police_20_par_20_défaut"><text:span text:style-name="T108">[103]<text:tab/></text:span></text:span><text:span text:style-name="Police_20_par_20_défaut"><text:span text:style-name="T110">with A Leucht</text:span></text:span><text:span text:style-name="Police_20_par_20_défaut"><text:span text:style-name="T108">, M Neumann</text:span></text:span><text:span text:style-name="Police_20_par_20_défaut"><text:span text:style-name="T110">. Mixing properties of non-stationary INGARCH(1,1) <text:tab/>processes. <text:tab/>Bernoulli, 28(1), 663-688. DOI: 10.3150/21-BEJ1362 (2021)</text:span></text:span><text:span text:style-name="T151">.</text:span></text:p>
        </text:list-item>
        <text:list-item>
          <text:p text:style-name="P95"><text:span text:style-name="T151">[104] <text:tab/>with V de la Pena, Y Sahli. </text:span><text:span text:style-name="Police_20_par_20_défaut"><text:span text:style-name="T144">A dependent Taylor law. Journal of Applied Probability. <text:s/>59-2 , <text:tab/>584 - 607, DOI: 10.1017/jpr.2021.40.</text:span></text:span></text:p>
          <text:list>
            <text:list-item>
              <text:list>
                <text:list-item>
                  <text:p text:style-name="P101"><text:span text:style-name="Police_20_par_20_défaut"><text:span text:style-name="T149">[1</text:span></text:span><text:span text:style-name="Police_20_par_20_défaut"><text:span text:style-name="T162">05</text:span></text:span><text:span text:style-name="Police_20_par_20_défaut"><text:span text:style-name="T149">]<text:tab/></text:span></text:span><text:span text:style-name="Police_20_par_20_défaut"><text:span text:style-name="T162">with</text:span></text:span><text:span text:style-name="Police_20_par_20_défaut"><text:span text:style-name="T149"> J Rynkiewicz, Y Sahli. Optimal Neighborhoods Selection for AR-ARCH <text:tab/>Random <text:tab/>Fields with Application to Mortality. Stats., Special Issue "Modern Time Series Analysis" <text:tab/>(2022).</text:span></text:span></text:p>
                </text:list-item>
              </text:list>
            </text:list-item>
          </text:list>
        </text:list-item>
        <text:list-item>
          <text:p text:style-name="P102"><text:span text:style-name="Police_20_par_20_défaut"><text:span text:style-name="T163">[105]<text:tab/> </text:span></text:span><text:span text:style-name="Police_20_par_20_défaut"><text:span text:style-name="T164">with </text:span></text:span><text:span text:style-name="Police_20_par_20_défaut"><text:span text:style-name="T112">B Bobbia, X Fan. A Review on some weak dependence conditions. <text:s/>Hal-03325994. <text:tab/>GJM (</text:span></text:span><text:span text:style-name="Police_20_par_20_défaut"><text:span text:style-name="T165">2022</text:span></text:span><text:span text:style-name="Police_20_par_20_défaut"><text:span text:style-name="T112">).</text:span></text:span></text:p>
        </text:list-item>
        <text:list-item>
          <text:p text:style-name="P103"><text:span text:style-name="Police_20_par_20_défaut"><text:span text:style-name="T163">[10</text:span></text:span><text:span text:style-name="Police_20_par_20_défaut"><text:span text:style-name="T166">6</text:span></text:span><text:span text:style-name="Police_20_par_20_défaut"><text:span text:style-name="T163">]<text:tab/></text:span></text:span><text:span text:style-name="Police_20_par_20_défaut"><text:span text:style-name="T164">with JM Bardet, O Wintenberger. Contrast estimation of time-varying infinite memory <text:tab/>processes. Stochastic Processes and their Applications 152, 32-85 (2023).</text:span></text:span></text:p>
        </text:list-item>
        <text:list-item>
          <text:p text:style-name="P104"><text:span text:style-name="Police_20_par_20_défaut"><text:span text:style-name="T163">[10</text:span></text:span><text:span text:style-name="Police_20_par_20_défaut"><text:span text:style-name="T166">7</text:span></text:span><text:span text:style-name="Police_20_par_20_défaut"><text:span text:style-name="T163">]<text:tab/></text:span></text:span><text:span text:style-name="Police_20_par_20_défaut"><text:span text:style-name="T167">with </text:span></text:span><text:span text:style-name="Police_20_par_20_défaut"><text:span text:style-name="T112">X Fan, P Alquier. Deviation inequalities for stochastic approximation by <text:tab/>averaging. Stochastic Processes and their applications, DOI: j.spa.2022.07.002 (2022).</text:span></text:span></text:p>
        </text:list-item>
        <text:list-item>
          <text:p text:style-name="P105"><text:span text:style-name="Police_20_par_20_défaut"><text:span text:style-name="T163">[10</text:span></text:span><text:span text:style-name="Police_20_par_20_défaut"><text:span text:style-name="T168">8</text:span></text:span><text:span text:style-name="Police_20_par_20_défaut"><text:span text:style-name="T163">]<text:tab/></text:span></text:span><text:span text:style-name="Police_20_par_20_défaut"><text:span text:style-name="T112">with X Fan, Z-Q Gao. Cramér moderate deviations for a supercritical Galton-Watson <text:tab/>process. Statistics and Probability Letters, Volume 192, January 2023. Doi: <text:tab/>j.spl.2022.109711 (2023).</text:span></text:span></text:p>
        </text:list-item>
        <text:list-item>
          <text:p text:style-name="P97"><text:span text:style-name="Police_20_par_20_défaut"><text:span text:style-name="T169">[109]<text:tab/></text:span></text:span><text:span text:style-name="Police_20_par_20_défaut"><text:span text:style-name="T112">with MH Neumann, L Truquet. Stationarity and ergodic properties for some observation-<text:tab/>driven models in random environments. Ann. Appl. Probab. 33(6B): 5145-5170, DOI: <text:tab/>10.1214/23-AAP1944 (2023). </text:span></text:span></text:p>
        </text:list-item>
        <text:list-item>
          <text:p text:style-name="P106"><text:span text:style-name="Police_20_par_20_défaut"><text:span text:style-name="T169">[1</text:span></text:span><text:span text:style-name="Police_20_par_20_défaut"><text:span text:style-name="T170">10</text:span></text:span><text:span text:style-name="Police_20_par_20_défaut"><text:span text:style-name="T169">]<text:tab/>with </text:span></text:span><text:span text:style-name="Police_20_par_20_défaut"><text:span text:style-name="T112">N Bahamonde, JM Bardet, K Bertin, F Maddanu. An irregularly spaced ARMA(1,1)-<text:tab/>model and an application to contamination data. Statistics, 1-23. </text:span></text:span></text:p>
          <text:p text:style-name="P106"><text:span text:style-name="Police_20_par_20_défaut"><text:span text:style-name="T169"><text:tab/></text:span></text:span><text:span text:style-name="Police_20_par_20_défaut"><text:span text:style-name="T169">Doi: </text:span></text:span><text:span text:style-name="Police_20_par_20_défaut"><text:span text:style-name="T112">10.1080/02331888.2024.2423001</text:span></text:span><text:span text:style-name="Police_20_par_20_défaut"><text:span text:style-name="T112"> (2024).</text:span></text:span></text:p>
        </text:list-item>
        <text:list-item>
          <text:p text:style-name="P107"><text:soft-page-break/><text:span text:style-name="Police_20_par_20_défaut"><text:span text:style-name="T169">[1</text:span></text:span><text:span text:style-name="Police_20_par_20_défaut"><text:span text:style-name="T170">11</text:span></text:span><text:span text:style-name="Police_20_par_20_défaut"><text:span text:style-name="T169">]<text:tab/>with </text:span></text:span><text:span text:style-name="Police_20_par_20_défaut"><text:span text:style-name="T112">S Liu, X Fan, H Hu. Pointwise Sharp Moderate Deviations for a Kernel Density <text:tab/>Estimator. Mathematics 12 (20), 3161, Doi: 10.3390/math12203161 (2024).</text:span></text:span></text:p>
        </text:list-item>
        <text:list-item>
          <text:p text:style-name="P107"><text:span text:style-name="Police_20_par_20_défaut"><text:span text:style-name="T169">[1</text:span></text:span><text:span text:style-name="Police_20_par_20_défaut"><text:span text:style-name="T170">12</text:span></text:span><text:span text:style-name="Police_20_par_20_défaut"><text:span text:style-name="T169">]<text:tab/></text:span></text:span><text:span text:style-name="Police_20_par_20_défaut"><text:span text:style-name="T112">with Catherine Aaron, Paul Doukhan, Laurence Reboul Set estimation under dependence. <text:tab/>https://hal.science/hal-04375650v3/file/Set_estimation_under_dependence.pdf (2024).</text:span></text:span></text:p>
        </text:list-item>
        <text:list-item>
          <text:p text:style-name="P107"><text:span text:style-name="Police_20_par_20_défaut"><text:span text:style-name="T169">[1</text:span></text:span><text:span text:style-name="Police_20_par_20_défaut"><text:span text:style-name="T170">13</text:span></text:span><text:span text:style-name="Police_20_par_20_défaut"><text:span text:style-name="T169">]<text:tab/></text:span></text:span><text:span text:style-name="Police_20_par_20_défaut"><text:span text:style-name="T112">with L Truquet, JE Cohen. Inferring the parameters of Taylor's law in ecology. <text:tab/>https://arxiv.org/pdf/2408.16023 (2024).</text:span></text:span></text:p>
        </text:list-item>
        <text:list-item>
          <text:p text:style-name="P107"><text:span text:style-name="Police_20_par_20_défaut"><text:span text:style-name="T169">[1</text:span></text:span><text:span text:style-name="Police_20_par_20_défaut"><text:span text:style-name="T170">14</text:span></text:span><text:span text:style-name="Police_20_par_20_défaut"><text:span text:style-name="T169">]<text:tab/></text:span></text:span><text:span text:style-name="Police_20_par_20_défaut"><text:span text:style-name="T112">with X Fan. Deviation inequalities for contractive infinite memory processes. <text:tab/>https://arxiv.org/pdf/2408.11719 (2025).</text:span></text:span></text:p>
        </text:list-item>
        <text:list-item>
          <text:p text:style-name="P108"><text:span text:style-name="Police_20_par_20_défaut"><text:span text:style-name="T112"/></text:span></text:p>
        </text:list-item>
      </text:list>
      <text:list text:style-name="WW8Num6">
        <text:list-item>
          <text:p text:style-name="P109">In preparation</text:p>
          <text:p text:style-name="P110"/>
        </text:list-item>
        <text:list-item>
          <text:p text:style-name="P111"><text:span text:style-name="Police_20_par_20_défaut"><text:span text:style-name="T110">[P</text:span></text:span><text:span text:style-name="Police_20_par_20_défaut"><text:span text:style-name="T171">1</text:span></text:span><text:span text:style-name="Police_20_par_20_défaut"><text:span text:style-name="T110">]<text:tab/>with </text:span></text:span><text:span text:style-name="Police_20_par_20_défaut"><text:span text:style-name="T108">N Bahamonde, </text:span></text:span><text:span text:style-name="Police_20_par_20_défaut"><text:span text:style-name="T110">D. Pommeret, L. Reboul. Data driven smooth test of incomplete <text:tab/>observations.</text:span></text:span></text:p>
        </text:list-item>
        <text:list-item>
          <text:p text:style-name="P112"><text:span text:style-name="Police_20_par_20_défaut"><text:span text:style-name="T110">[P</text:span></text:span><text:span text:style-name="Police_20_par_20_défaut"><text:span text:style-name="T171">2</text:span></text:span><text:span text:style-name="Police_20_par_20_défaut"><text:span text:style-name="T110">]<text:tab/>with </text:span></text:span><text:span text:style-name="Police_20_par_20_défaut"><text:span text:style-name="T108">N Bahamonde, Y</text:span></text:span><text:span text:style-name="Police_20_par_20_défaut"><text:span text:style-name="T110">. Sal</text:span></text:span><text:span text:style-name="Police_20_par_20_défaut"><text:span text:style-name="T172">h</text:span></text:span><text:span text:style-name="Police_20_par_20_défaut"><text:span text:style-name="T110">i. Discrete valued lifetime random fields models.</text:span></text:span></text:p>
        </text:list-item>
        <text:list-item>
          <text:p text:style-name="P113"><text:span text:style-name="Police_20_par_20_défaut"><text:span text:style-name="T113">[P</text:span></text:span><text:span text:style-name="Police_20_par_20_défaut"><text:span text:style-name="T173">3</text:span></text:span><text:span text:style-name="Police_20_par_20_défaut"><text:span text:style-name="T113">]</text:span></text:span><text:span text:style-name="Police_20_par_20_défaut"><text:span text:style-name="T110"><text:tab/></text:span></text:span><text:span text:style-name="Police_20_par_20_défaut"><text:span text:style-name="T172">with V de la Pena, Y. Salhi. Two-Level Approach to Dynamic Taylor Law.</text:span></text:span></text:p>
        </text:list-item>
        <text:list-item>
          <text:p text:style-name="P113"><text:span text:style-name="Police_20_par_20_défaut"><text:span text:style-name="T172">[P</text:span></text:span><text:span text:style-name="Police_20_par_20_défaut"><text:span text:style-name="T171">4</text:span></text:span><text:span text:style-name="Police_20_par_20_défaut"><text:span text:style-name="T172">]<text:tab/></text:span></text:span><text:span text:style-name="Police_20_par_20_défaut"><text:span text:style-name="T174">with G Lang, D Surgailis. Limit theorems for non-linear long range dependent Bernoulli <text:tab/>shifts sequences.</text:span></text:span></text:p>
          <text:list>
            <text:list-item>
              <text:list>
                <text:list-item>
                  <text:p text:style-name="P114"><text:span text:style-name="Police_20_par_20_défaut"><text:span text:style-name="T113"/></text:span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OpenSymbol" svg:font-family="OpenSymbol, 'Arial Unicode MS'" style:font-family-generic="system" style:font-pitch="variable"/>
    <style:font-face style:name="Symbol" svg:font-family="Symbol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-Roman" svg:font-family="Times-Roman, 'Times New Roman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fo:background-color="transparent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style:font-name="Times New Roman" fo:font-family="'Times New Roman'" style:font-family-generic="roman" style:font-pitch="variable" style:font-name-asian="Lucida Sans Unicode" style:font-family-asian="'Lucida Sans Unicode'" style:font-family-generic-asian="swiss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itre_20_1" style:display-name="Titre 1" style:family="paragraph" style:parent-style-name="Heading" style:next-style-name="Text_20_body" style:default-outline-level="1">
      <style:paragraph-properties fo:hyphenation-ladder-count="no-limit" fo:hyphenation-keep="auto" loext:hyphenation-keep-type="column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itre_20_2" style:display-name="Titre 2" style:family="paragraph" style:parent-style-name="Heading" style:next-style-name="Text_20_body" style:default-outline-level="2">
      <style:paragraph-properties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itre_20_3" style:display-name="Titre 3" style:family="paragraph" style:parent-style-name="Heading" style:next-style-name="Text_20_body" style:default-outline-level="3">
      <style:paragraph-properties fo:hyphenation-ladder-count="no-limit" fo:hyphenation-keep="auto" loext:hyphenation-keep-type="column"/>
      <style:text-properties style:font-name="Times New Roman" fo:font-family="'Times New Roman'" style:font-family-generic="roman" style:font-pitch="variable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itre_20_4" style:display-name="Titre 4" style:family="paragraph" style:parent-style-name="Heading" style:next-style-name="Text_20_body" style:default-outline-level="4">
      <style:paragraph-properties fo:hyphenation-ladder-count="no-limit" fo:hyphenation-keep="auto" loext:hyphenation-keep-type="column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Titre_20_5" style:display-name="Titre 5" style:family="paragraph" style:parent-style-name="Heading" style:next-style-name="Text_20_body" style:default-outline-level="5">
      <style:paragraph-properties fo:hyphenation-ladder-count="no-limit" fo:hyphenation-keep="auto" loext:hyphenation-keep-type="column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Titre_20_6" style:display-name="Titre 6" style:family="paragraph" style:parent-style-name="Heading" style:next-style-name="Text_20_body" style:default-outline-level="6">
      <style:paragraph-properties fo:hyphenation-ladder-count="no-limit" fo:hyphenation-keep="auto" loext:hyphenation-keep-type="column"/>
      <style:text-properties fo:font-size="10.5pt" fo:font-weight="bold" style:font-size-asian="10.5pt" style:font-weight-asian="bold" style:font-size-complex="10.5pt" style:font-weight-complex="bold" fo:hyphenate="false" loext:hyphenation-no-caps="false" loext:hyphenation-no-last-word="false" loext:hyphenation-word-char-count="no-limit" loext:hyphenation-zone="no-limit"/>
    </style:style>
    <style:style style:name="Titre_20_7" style:display-name="Titre 7" style:family="paragraph" style:parent-style-name="Heading" style:next-style-name="Text_20_body" style:default-outline-level="7">
      <style:paragraph-properties fo:hyphenation-ladder-count="no-limit" fo:hyphenation-keep="auto" loext:hyphenation-keep-type="column"/>
      <style:text-properties fo:font-size="10.5pt" fo:font-weight="bold" style:font-size-asian="10.5pt" style:font-weight-asian="bold" style:font-size-complex="10.5pt" style:font-weight-complex="bold" fo:hyphenate="false" loext:hyphenation-no-caps="false" loext:hyphenation-no-last-word="false" loext:hyphenation-word-char-count="no-limit" loext:hyphenation-zone="no-limit"/>
    </style:style>
    <style:style style:name="Titre_20_8" style:display-name="Titre 8" style:family="paragraph" style:parent-style-name="Heading" style:next-style-name="Text_20_body" style:default-outline-level="8">
      <style:paragraph-properties fo:hyphenation-ladder-count="no-limit" fo:hyphenation-keep="auto" loext:hyphenation-keep-type="column"/>
      <style:text-properties fo:font-size="10.5pt" fo:font-weight="bold" style:font-size-asian="10.5pt" style:font-weight-asian="bold" style:font-size-complex="10.5pt" style:font-weight-complex="bold" fo:hyphenate="false" loext:hyphenation-no-caps="false" loext:hyphenation-no-last-word="false" loext:hyphenation-word-char-count="no-limit" loext:hyphenation-zone="no-limit"/>
    </style:style>
    <style:style style:name="Titre_20_9" style:display-name="Titre 9" style:family="paragraph" style:parent-style-name="Heading" style:next-style-name="Text_20_body" style:default-outline-level="9">
      <style:paragraph-properties fo:hyphenation-ladder-count="no-limit" fo:hyphenation-keep="auto" loext:hyphenation-keep-type="column"/>
      <style:text-properties fo:font-size="10.5pt" fo:font-weight="bold" style:font-size-asian="10.5pt" style:font-weight-asian="bold" style:font-size-complex="10.5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e" style:family="paragraph" style:parent-style-name="Text_20_body">
      <style:paragraph-properties fo:hyphenation-ladder-count="no-limit" fo:hyphenation-keep="auto" loext:hyphenation-keep-type="column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égende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itre" style:family="paragraph" style:parent-style-name="Heading" style:next-style-name="Text_20_body">
      <style:paragraph-properties fo:text-align="center" style:justify-single-word="false" fo:hyphenation-ladder-count="no-limit" fo:hyphenation-keep="auto" loext:hyphenation-keep-type="column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itre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égende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list-style-name="WW8Num3" style:class="chapter">
      <style:paragraph-properties fo:hyphenation-ladder-count="no-limit" fo:hyphenation-keep="auto" loext:hyphenation-keep-type="column"/>
      <style:text-properties fo:font-size="10.5pt" fo:font-weight="bold" style:font-size-asian="10.5pt" style:font-weight-asian="bold" style:font-size-complex="10.5pt" style:font-weight-complex="bold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ous-titre" style:family="paragraph" style:parent-style-name="Heading" style:next-style-name="Text_20_body">
      <style:paragraph-properties fo:margin-top="0.106cm" fo:margin-bottom="0cm" style:contextual-spacing="false" fo:text-align="center" style:justify-single-word="false" fo:hyphenation-ladder-count="no-limit" fo:hyphenation-keep="auto" loext:hyphenation-keep-type="column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style:style style:name="WW8Num1z0" style:family="text">
      <style:text-properties fo:color="#000000" loext:opacity="100%" fo:font-size="11pt" fo:language="en" fo:country="US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 style:font-weight-complex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loext:opacity="100%" fo:font-size="11pt" fo:language="en" fo:country="US" style:font-size-asian="11pt" style:font-size-complex="11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color="#000000" loext:opacity="100%" fo:font-size="11pt" fo:language="en" fo:country="US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 style:font-weight-complex="norma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color="#000000" loext:opacity="100%" fo:font-size="11pt" fo:language="en" fo:country="US" style:font-size-asian="11pt" style:font-size-complex="11pt" style:font-weight-complex="bold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color="#000000" loext:opacity="100%" style:font-name="Symbol" fo:font-family="Symbol" style:font-family-generic="decorative" style:font-pitch="variable" style:font-charset="x-symbol" fo:font-size="16pt" fo:language="en" fo:country="GB" fo:font-weight="normal" style:font-name-asian="Symbol" style:font-family-asian="Symbol" style:font-family-generic-asian="decorative" style:font-pitch-asian="variable" style:font-charset-asian="x-symbol" style:font-size-asian="16pt" style:font-weight-asian="normal" style:font-name-complex="OpenSymbol" style:font-family-complex="OpenSymbol, 'Arial Unicode MS'" style:font-family-generic-complex="system" style:font-pitch-complex="variable" style:font-size-complex="16pt" style:font-weight-complex="normal"/>
    </style:style>
    <style:style style:name="WW8Num6z1" style:family="text"/>
    <style:style style:name="WW8Num6z2" style:family="text">
      <style:text-properties fo:color="#000000" loext:opacity="100%" fo:font-size="11pt" fo:language="en" fo:country="GB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 style:font-weight-complex="normal"/>
    </style:style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Fuente_20_de_20_párrafo_20_predeter." style:display-name="Fuente de párrafo predeter.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ccentuation" style:family="text">
      <style:text-properties fo:font-style="italic" style:font-style-asian="italic" style:font-style-complex="italic"/>
    </style:style>
    <style:style style:name="Puces" style:family="text">
      <style:text-properties style:font-name="OpenSymbol" fo:font-family="OpenSymbol, 'Arial Unicode MS'" style:font-family-generic="system" style:font-pitch="variable" style:font-name-asian="OpenSymbol" style:font-family-asian="OpenSymbol, 'Arial Unicode MS'" style:font-family-generic-asian="system" style:font-pitch-asian="variable" style:font-name-complex="OpenSymbol" style:font-family-complex="OpenSymbol, 'Arial Unicode MS'" style:font-family-generic-complex="system" style:font-pitch-complex="variable"/>
    </style:style>
    <style:style style:name="Caractères_20_de_20_numérotation" style:display-name="Caractères de numérotation" style:family="text"/>
    <style:style style:name="Bullet_20_Symbols" style:display-name="Bullet Symbols" style:family="text">
      <style:text-properties style:font-name="OpenSymbol" fo:font-family="OpenSymbol, 'Arial Unicode MS'" style:font-family-generic="system" style:font-pitch="variable" style:font-name-asian="OpenSymbol" style:font-family-asian="OpenSymbol, 'Arial Unicode MS'" style:font-family-generic-asian="system" style:font-pitch-asian="variable" style:font-name-complex="OpenSymbol" style:font-family-complex="OpenSymbol, 'Arial Unicode MS'" style:font-family-generic-complex="system" style:font-pitch-complex="variable"/>
    </style:style>
    <style:style style:name="Citation1" style:family="text">
      <style:text-properties fo:font-style="italic" style:font-style-asian="italic" style:font-style-complex="italic"/>
    </style:style>
    <style:style style:name="Lien_20_hypertexte" style:display-name="Lien hypertexte" style:family="text" style:parent-style-name="Police_20_par_20_défau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tion_20_non_20_résolue" style:display-name="Mention non résolue" style:family="text" style:parent-style-name="Police_20_par_20_défaut">
      <style:text-properties fo:color="#605e5c" loext:opacity="100%" fo:background-color="#e1dfdd"/>
    </style:style>
    <style:style style:name="Lien_20_hypertexte_20_suivi_20_visité" style:display-name="Lien hypertexte suivi visité" style:family="text" style:parent-style-name="Police_20_par_20_défaut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fo:color="#000000" loext:opacity="100%" fo:font-size="11pt" fo:language="en" fo:country="US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 style:font-weight-complex="normal"/>
    </style:style>
    <style:style style:name="WW_5f_CharLFO2LVL1" style:display-name="WW_CharLFO2LVL1" style:family="text">
      <style:text-properties fo:color="#000000" loext:opacity="100%" fo:font-size="11pt" fo:language="en" fo:country="US" style:font-size-asian="11pt" style:font-size-complex="11pt"/>
    </style:style>
    <style:style style:name="WW_5f_CharLFO4LVL1" style:display-name="WW_CharLFO4LVL1" style:family="text">
      <style:text-properties fo:color="#000000" loext:opacity="100%" fo:font-size="11pt" fo:language="en" fo:country="US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 style:font-weight-complex="normal"/>
    </style:style>
    <style:style style:name="WW_5f_CharLFO5LVL1" style:display-name="WW_CharLFO5LVL1" style:family="text">
      <style:text-properties fo:color="#000000" loext:opacity="100%" fo:font-size="11pt" fo:language="en" fo:country="US" style:font-size-asian="11pt" style:font-size-complex="11pt" style:font-weight-complex="bold"/>
    </style:style>
    <style:style style:name="WW_5f_CharLFO6LVL1" style:display-name="WW_CharLFO6LVL1" style:family="text">
      <style:text-properties fo:color="#000000" loext:opacity="100%" style:font-name="Symbol" fo:font-family="Symbol" style:font-family-generic="decorative" style:font-pitch="variable" style:font-charset="x-symbol" fo:font-size="16pt" fo:language="en" fo:country="GB" fo:font-weight="normal" style:font-size-asian="16pt" style:font-weight-asian="normal" style:font-name-complex="OpenSymbol" style:font-family-complex="OpenSymbol, 'Arial Unicode MS'" style:font-family-generic-complex="system" style:font-pitch-complex="variable" style:font-size-complex="16pt" style:font-weight-complex="normal"/>
    </style:style>
    <style:style style:name="WW_5f_CharLFO6LVL3" style:display-name="WW_CharLFO6LVL3" style:family="text">
      <style:text-properties fo:color="#000000" loext:opacity="100%" fo:font-size="11pt" fo:language="en" fo:country="GB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 style:font-weight-complex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_5f_CharLFO5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_5f_CharLFO6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5f_CharLFO6LVL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2.2$MacOSX_AARCH64 LibreOffice_project/7370d4be9e3cf6031a51beef54ff3bda878e3fac</meta:generator>
    <meta:initial-creator>paul doukhan</meta:initial-creator>
    <meta:creation-date>2021-04-21T13:35:00Z</meta:creation-date>
    <dc:date>2025-08-29T09:19:27.916067000</dc:date>
    <meta:print-date>2025-08-29T08:49:38.202032000</meta:print-date>
    <meta:editing-cycles>33</meta:editing-cycles>
    <meta:editing-duration>PT2H13M49S</meta:editing-duration>
    <meta:printed-by>PDF files</meta:printed-by>
    <meta:document-statistic meta:table-count="0" meta:image-count="1" meta:object-count="0" meta:page-count="12" meta:paragraph-count="360" meta:word-count="4792" meta:character-count="34986" meta:non-whitespace-character-count="29727"/>
    <meta:template xlink:type="simple" xlink:actuate="onRequest" xlink:title="" xlink:href="Normal.dotm"/>
  </office:meta>
</office:document-meta>
</file>